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, sans-serif"/>
    <style:font-face style:name="Mangal1" svg:font-family="Mangal"/>
    <style:font-face style:name="GaRAMOND" svg:font-family="GaRAMOND" style:font-family-generic="roman"/>
    <style:font-face style:name="Arial1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automatic-styles>
    <style:style style:name="Tabella1" style:family="table">
      <style:table-properties style:width="26.169cm" fo:margin-left="-0.101cm" fo:margin-right="-0.369cm" table:align="margins" style:writing-mode="lr-tb"/>
    </style:style>
    <style:style style:name="Tabella1.A" style:family="table-column">
      <style:table-column-properties style:column-width="2.935cm" style:rel-column-width="7350*"/>
    </style:style>
    <style:style style:name="Tabella1.B" style:family="table-column">
      <style:table-column-properties style:column-width="4.306cm" style:rel-column-width="10782*"/>
    </style:style>
    <style:style style:name="Tabella1.C" style:family="table-column">
      <style:table-column-properties style:column-width="2.789cm" style:rel-column-width="6983*"/>
    </style:style>
    <style:style style:name="Tabella1.D" style:family="table-column">
      <style:table-column-properties style:column-width="3.826cm" style:rel-column-width="9581*"/>
    </style:style>
    <style:style style:name="Tabella1.E" style:family="table-column">
      <style:table-column-properties style:column-width="3.223cm" style:rel-column-width="8070*"/>
    </style:style>
    <style:style style:name="Tabella1.F" style:family="table-column">
      <style:table-column-properties style:column-width="2.838cm" style:rel-column-width="7107*"/>
    </style:style>
    <style:style style:name="Tabella1.G" style:family="table-column">
      <style:table-column-properties style:column-width="2.983cm" style:rel-column-width="7469*"/>
    </style:style>
    <style:style style:name="Tabella1.H" style:family="table-column">
      <style:table-column-properties style:column-width="3.272cm" style:rel-column-width="8193*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padding-left="0.123cm" fo:padding-right="0.123cm" fo:padding-top="0cm" fo:padding-bottom="0cm" fo:border="0.002cm solid #000000"/>
    </style:style>
    <style:style style:name="Tabella1.2" style:family="table-row">
      <style:table-row-properties style:min-row-height="1.931cm" style:keep-together="true" fo:keep-together="auto"/>
    </style:style>
    <style:style style:name="Tabella1.3" style:family="table-row">
      <style:table-row-properties style:keep-together="true" fo:keep-together="auto"/>
    </style:style>
    <style:style style:name="Tabella1.A4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2" style:family="paragraph" style:parent-style-name="Standard">
      <style:paragraph-properties fo:text-align="justify" style:justify-single-word="false" style:writing-mode="lr-tb"/>
      <style:text-properties style:font-name="Arial" fo:font-size="8pt" style:font-name-asian="GaRAMOND" style:font-size-asian="8pt"/>
    </style:style>
    <style:style style:name="P3" style:family="paragraph" style:parent-style-name="Standard">
      <style:paragraph-properties style:line-height-at-least="0.176cm" style:writing-mode="lr-tb"/>
      <style:text-properties style:font-name="Arial1" fo:font-size="8pt" style:font-size-asian="8pt" style:font-size-complex="8pt"/>
    </style:style>
    <style:style style:name="P4" style:family="paragraph" style:parent-style-name="Text_20_body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5" style:family="paragraph" style:parent-style-name="Text_20_body">
      <style:paragraph-properties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6" style:family="paragraph" style:parent-style-name="Text_20_body">
      <style:paragraph-properties fo:text-align="justify" style:justify-single-word="false" style:writing-mode="lr-tb"/>
    </style:style>
    <style:style style:name="P7" style:family="paragraph" style:parent-style-name="WW-Predefinito">
      <style:paragraph-properties style:writing-mode="lr-tb"/>
    </style:style>
    <style:style style:name="P8" style:family="paragraph" style:parent-style-name="WW-Predefinito">
      <style:paragraph-properties style:line-height-at-least="0.176cm" style:writing-mode="lr-tb"/>
    </style:style>
    <style:style style:name="P9" style:family="paragraph" style:parent-style-name="WW-Predefinito">
      <style:paragraph-properties style:line-height-at-least="0.176cm" fo:text-align="center" style:justify-single-word="false" style:writing-mode="lr-tb"/>
    </style:style>
    <style:style style:name="P10" style:family="paragraph" style:parent-style-name="WW-Predefinito">
      <style:paragraph-properties style:line-height-at-least="0.176cm" style:writing-mode="lr-tb"/>
      <style:text-properties style:font-name="Arial" fo:language="ar" fo:country="SA" fo:font-weight="bold" style:font-weight-asian="bold" style:font-weight-complex="bold"/>
    </style:style>
    <style:style style:name="P11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12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13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14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15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6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7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18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fo:background-color="#ffff99" style:font-size-asian="8pt" style:font-size-complex="8pt"/>
    </style:style>
    <style:style style:name="P19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fo:background-color="#ffffff" style:font-size-asian="8pt" style:font-size-complex="8pt"/>
    </style:style>
    <style:style style:name="P20" style:family="paragraph" style:parent-style-name="WW-Predefinito">
      <style:paragraph-properties style:writing-mode="lr-tb"/>
      <style:text-properties style:font-name="Arial" fo:font-size="8pt" style:font-size-asian="8pt" style:font-size-complex="8pt"/>
    </style:style>
    <style:style style:name="P21" style:family="paragraph" style:parent-style-name="WW-Predefinito">
      <style:paragraph-properties fo:text-align="center" style:justify-single-word="false" style:writing-mode="lr-tb"/>
      <style:text-properties style:font-name="Arial" fo:font-size="8pt" style:font-size-asian="8pt" style:font-size-complex="8pt"/>
    </style:style>
    <style:style style:name="P22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3" style:family="paragraph" style:parent-style-name="WW-Predefinito">
      <style:paragraph-properties fo:text-align="justify" style:justify-single-word="false" style:writing-mode="lr-tb"/>
      <style:text-properties style:font-name="Arial" fo:font-size="8pt" style:font-size-asian="8pt" style:font-size-complex="8pt"/>
    </style:style>
    <style:style style:name="P24" style:family="paragraph" style:parent-style-name="WW-Predefinito">
      <style:paragraph-properties style:line-height-at-least="0.176cm" style:writing-mode="lr-tb"/>
      <style:text-properties style:font-name="Arial" fo:font-size="8pt" style:font-size-asian="8pt" style:font-size-complex="8pt"/>
    </style:style>
    <style:style style:name="P25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6" style:family="paragraph" style:parent-style-name="WW-Predefinito">
      <style:paragraph-properties fo:text-align="center" style:justify-single-word="false" style:writing-mode="lr-tb"/>
      <style:text-properties style:font-name="Arial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27" style:family="paragraph" style:parent-style-name="WW-Predefinito">
      <style:paragraph-properties fo:text-align="justify" style:justify-single-word="false" style:writing-mode="lr-tb"/>
    </style:style>
    <style:style style:name="P28" style:family="paragraph" style:parent-style-name="WW-Predefinito">
      <style:paragraph-properties style:line-height-at-least="0.176cm" fo:text-align="justify" style:justify-single-word="false" style:vertical-align="baseline" style:writing-mode="lr-tb"/>
      <style:text-properties style:font-name="Arial Narrow" fo:font-size="9pt" fo:language="ar" fo:country="SA" style:font-name-complex="Arial Narrow"/>
    </style:style>
    <style:style style:name="P29" style:family="paragraph" style:parent-style-name="WW-Predefinito">
      <style:paragraph-properties style:line-height-at-least="0.176cm" style:writing-mode="lr-tb"/>
      <style:text-properties style:font-name="Arial Narrow" fo:font-size="9pt" fo:language="ar" fo:country="SA" style:font-size-asian="9pt" style:font-size-complex="9pt"/>
    </style:style>
    <style:style style:name="P30" style:family="paragraph" style:parent-style-name="WW-Predefinito">
      <style:paragraph-properties style:line-height-at-least="0.176cm" style:writing-mode="lr-tb"/>
      <style:text-properties style:font-name="Arial2" fo:font-size="8pt" fo:language="ar" fo:country="SA" style:font-size-asian="8pt" style:font-size-complex="8pt"/>
    </style:style>
    <style:style style:name="P31" style:family="paragraph" style:parent-style-name="Table_20_Contents">
      <style:paragraph-properties style:line-height-at-least="0.176cm" style:text-autospace="ideograph-alpha" style:writing-mode="lr-tb"/>
      <style:text-properties style:font-name="Arial" fo:font-size="10pt" style:font-size-asian="10pt" style:font-size-complex="10pt"/>
    </style:style>
    <style:style style:name="P32" style:family="paragraph" style:parent-style-name="Text_20_body">
      <style:paragraph-properties fo:text-align="justify" style:justify-single-word="false"/>
      <style:text-properties style:font-name="Arial" fo:font-size="8pt" style:font-name-complex="Garamond"/>
    </style:style>
    <style:style style:name="P33" style:family="paragraph" style:parent-style-name="Text_20_body">
      <style:paragraph-properties fo:text-align="justify" style:justify-single-word="false"/>
      <style:text-properties style:font-name="Arial2" fo:font-size="8pt"/>
    </style:style>
    <style:style style:name="P34" style:family="paragraph" style:parent-style-name="WW-Predefinito">
      <style:paragraph-properties fo:margin-top="0cm" fo:margin-bottom="0.353cm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35" style:family="paragraph" style:parent-style-name="WW-Predefinito">
      <style:paragraph-properties fo:margin-top="0cm" fo:margin-bottom="0.353cm" fo:line-height="115%" style:writing-mode="lr-tb"/>
      <style:text-properties style:font-name="Arial" fo:language="ar" fo:country="SA" fo:font-weight="bold" style:font-weight-asian="bold" style:font-weight-complex="bold"/>
    </style:style>
    <style:style style:name="P36" style:family="paragraph" style:parent-style-name="WW-Predefinito">
      <style:paragraph-properties fo:margin-top="0cm" fo:margin-bottom="0.353cm"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37" style:family="paragraph" style:parent-style-name="WW-Predefinito" style:master-page-name="Standard">
      <style:paragraph-properties fo:margin-left="0cm" fo:margin-right="0cm" style:line-height-at-least="0.176cm" fo:text-indent="1.249cm" style:auto-text-indent="false" style:page-number="auto" style:writing-mode="lr-tb"/>
    </style:style>
    <style:style style:name="P38" style:family="paragraph" style:parent-style-name="WW-Predefinito">
      <style:paragraph-properties fo:text-align="justify" style:justify-single-word="false" style:writing-mode="lr-tb"/>
      <style:text-properties style:font-name="Arial" fo:font-size="8pt" style:font-size-asian="8pt" style:font-size-complex="8pt"/>
    </style:style>
    <style:style style:name="T1" style:family="text">
      <style:text-properties style:font-name="Arial2"/>
    </style:style>
    <style:style style:name="T2" style:family="text">
      <style:text-properties style:font-name-asian="Arial1" style:font-name-complex="Arial1"/>
    </style:style>
    <style:style style:name="T3" style:family="text">
      <style:text-properties fo:language="ar" fo:country="SA"/>
    </style:style>
    <style:style style:name="T4" style:family="text">
      <style:text-properties fo:language="ar" fo:country="SA" style:font-name-asian="Arial1" style:font-name-complex="Arial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row table:style-name="Tabella1.1">
          <table:table-cell table:style-name="Tabella1.A1" table:number-columns-spanned="8" office:value-type="string">
            <text:p text:style-name="P34">ATTI DI CONCESSIONE DI SOVVENZIONI, CONTRIBUTI, SUSSIDI ED AUSILI FINANZIARI ALLE IMPRESE E COMUNQUE DI VANTAGGI ECONOMICI DI QUALUNQUE GENERE A PERSONE ED ENTI PUBBLICI E PRIVATI DI IMPORTO SUPERIORE A MILLE EURO (art. 26, commi 2 e 3 – art. 27 D.Lgs. 33/2013 COME MODIFICATO DA D.LGS. N. 97/2016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10">Provvedimento</text:p>
          </table:table-cell>
          <table:table-cell table:style-name="Tabella1.A1" office:value-type="string">
            <text:p text:style-name="P10">Beneficiario</text:p>
          </table:table-cell>
          <table:table-cell table:style-name="Tabella1.A1" office:value-type="string">
            <text:p text:style-name="P10">Norme alla base dell'attribuzione</text:p>
          </table:table-cell>
          <table:table-cell table:style-name="Tabella1.A1" office:value-type="string">
            <text:p text:style-name="P11">Importo del vantaggio economico corrisposto</text:p>
          </table:table-cell>
          <table:table-cell table:style-name="Tabella1.A1" office:value-type="string">
            <text:p text:style-name="P10">Responsabile del procedimento</text:p>
          </table:table-cell>
          <table:table-cell table:style-name="Tabella1.A1" office:value-type="string">
            <text:p text:style-name="P10">Modalità seguita per l'individuazione del beneficiario</text:p>
          </table:table-cell>
          <table:table-cell table:style-name="Tabella1.A1" office:value-type="string">
            <text:p text:style-name="P35">Link al progetto e/o al curriculum vitae</text:p>
          </table:table-cell>
        </table:table-row>
        <table:table-row table:style-name="Tabella1.3">
          <table:table-cell table:style-name="Tabella1.A1" office:value-type="string">
            <text:p text:style-name="P12">Data inserimento: 11/04/2018</text:p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  <table:table-cell table:style-name="Tabella1.A1" office:value-type="string">
            <text:p text:style-name="P13">DETERMINA SETTORE AA.GG. N. 99 DEL 11.04.2018 “Contributo regionale per le scuole dell'infanzia anno 2017. Accertamento di entrata , impegno di spesa e liquidazione" </text:p>
          </table:table-cell>
          <table:table-cell table:style-name="Tabella1.A1" office:value-type="string">
            <text:p text:style-name="P22">Scuola Materna San Giuseppe Operaio </text:p>
            <text:p text:style-name="P22">Piazza Dante n. 1</text:p>
            <text:p text:style-name="P22">36030 Caltrano (VI)</text:p>
            <text:p text:style-name="P25">P.Iva 02730870249</text:p>
          </table:table-cell>
          <table:table-cell table:style-name="Tabella1.A1" office:value-type="string">
            <text:p text:style-name="P24">Deliberazione della Regione Veneto n. 47 del 19.01.2018.</text:p>
            <text:p text:style-name="P24">Art. 3, comma 1, Decreto Ministero Istruzione, Università e Ricerca del 02/11/2017. Fondo nazionale promozione sistema integrato servizi educazione e istruzione per le bambine e i bambini dalla nascita sino ai sei anni. Anno 2017</text:p>
          </table:table-cell>
          <table:table-cell table:style-name="Tabella1.A1" office:value-type="string">
            <text:p text:style-name="P15">Euro 4.416,00</text:p>
          </table:table-cell>
          <table:table-cell table:style-name="Tabella1.A1" office:value-type="string">
            <text:p text:style-name="P15">Regione Veneto per assegnazione dei contributi</text:p>
            <text:p text:style-name="P9"/>
            <text:p text:style-name="P15">D’Adam Emilia per accertamento d'entrata e liquidazione spesa</text:p>
          </table:table-cell>
          <table:table-cell table:style-name="Tabella1.A1" office:value-type="string">
            <text:p text:style-name="P16">Protocollo d'intesa tra Regione Veneto, ANCI Veneto e Federazione Italiana Scuole Materne</text:p>
          </table:table-cell>
          <table:table-cell table:style-name="Tabella1.A1" office:value-type="string">
            <text:p text:style-name="P8"/>
          </table:table-cell>
        </table:table-row>
        <table:table-row table:style-name="Tabella1.3">
          <table:table-cell table:style-name="Tabella1.A4" office:value-type="string">
            <text:p text:style-name="P12">Data inserimento: 10/05/2018</text:p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  <table:table-cell table:style-name="Tabella1.A4" office:value-type="string">
            <text:p text:style-name="P13">DETERNINA SETTORE TECNICO N. 117 DEL 10/05/2018</text:p>
          </table:table-cell>
          <table:table-cell table:style-name="Tabella1.A4" office:value-type="string">
            <text:p text:style-name="P17">Protezione Civile Caltrano</text:p>
            <text:p text:style-name="P17">Via 7 Comuni</text:p>
            <text:p text:style-name="P17"><text:span text:style-name="T1">C.F. 93009330247</text:span> </text:p>
          </table:table-cell>
          <table:table-cell table:style-name="Tabella1.A4" office:value-type="string">
            <text:p text:style-name="P14">Art. 5 Convenzione tra Il Comune di Caltrano e la Protezione Civile.</text:p>
          </table:table-cell>
          <table:table-cell table:style-name="Tabella1.A4" office:value-type="string">
            <text:p text:style-name="P15">EURO 1.500,00</text:p>
          </table:table-cell>
          <table:table-cell table:style-name="Tabella1.A4" office:value-type="string">
            <text:p text:style-name="P4"><text:span text:style-name="T1">Sandon</text:span>à <text:span text:style-name="T1">Loris </text:span></text:p>
          </table:table-cell>
          <table:table-cell table:style-name="Tabella1.A4" office:value-type="string">
            <text:p text:style-name="P33">Delibera di Giunta Comunale n. 41 del 23.05.2016 di approvazione della Convenzione tra Comune di Caltrano e Protezione Civile.</text:p>
          </table:table-cell>
          <table:table-cell table:style-name="Tabella1.A4" office:value-type="string">
            <text:p text:style-name="P36">Vedasi delibera n. 41/2016 nella sezione <text:s/>"Sovvenzioni, sussidi, contributi e vantaggi economici" - <text:s/>sottosezione Criteri e Modalità – atti di definizione di criteri e modalità anno 2018</text:p>
          </table:table-cell>
        </table:table-row>
        <table:table-row table:style-name="Tabella1.3">
          <table:table-cell table:style-name="Tabella1.A4" office:value-type="string">
            <text:p text:style-name="P12">Data inserimento: 10.05.2018</text:p>
          </table:table-cell>
          <table:table-cell table:style-name="Tabella1.A4" office:value-type="string">
            <text:p text:style-name="P13">DETERNINA SETTORE TECNICO N. 117 DEL 10/05/2018</text:p>
          </table:table-cell>
          <table:table-cell table:style-name="Tabella1.A4" office:value-type="string">
            <text:p text:style-name="P17">Protezione Civile Caltrano</text:p>
            <text:p text:style-name="P17">Via 7 Comuni</text:p>
            <text:p text:style-name="P17"><text:span text:style-name="T1">C.F. 93009330247</text:span> </text:p>
          </table:table-cell>
          <table:table-cell table:style-name="Tabella1.A4" office:value-type="string">
            <text:p text:style-name="P30">Art. 6 Convenzione tra Unione Montana Astico, Comune di Caltrano e Protezione Civile.</text:p>
          </table:table-cell>
          <table:table-cell table:style-name="Tabella1.A4" office:value-type="string">
            <text:p text:style-name="P15">EURO 3.500,00</text:p>
          </table:table-cell>
          <table:table-cell table:style-name="Tabella1.A4" office:value-type="string">
            <text:p text:style-name="P4"><text:span text:style-name="T1">Sandon</text:span>à <text:span text:style-name="T1">Loris in quanto responsabile del Centro Intercomunale di Protezione Civile</text:span></text:p>
          </table:table-cell>
          <table:table-cell table:style-name="Tabella1.A4" office:value-type="string">
            <text:p text:style-name="P33">Delibera di Giunta Comunale n. 41 del 23.05.2016 di approvazione della Convenzione tra UMA, Comune di <text:soft-page-break/>Caltrano e Protezione Civile.</text:p>
          </table:table-cell>
          <table:table-cell table:style-name="Tabella1.A4" office:value-type="string">
            <text:p text:style-name="P36">Vedasi delibera n. 41/2016 nella sezione <text:s/>"Sovvenzioni, sussidi, contributi e vantaggi economici" - <text:s/>sottosezione Criteri e <text:soft-page-break/>Modalità – atti di definizione di criteri e modalità anno 2018</text:p>
          </table:table-cell>
        </table:table-row>
        <table:table-row table:style-name="Tabella1.3">
          <table:table-cell table:style-name="Tabella1.A4" office:value-type="string">
            <text:p text:style-name="P12">Data inserimento: 27/06/2018</text:p>
          </table:table-cell>
          <table:table-cell table:style-name="Tabella1.A4" office:value-type="string">
            <text:p text:style-name="P13">DETERMINA SETTORE AA.GG. N. 161 DEL 27.06.2018 “Contributo ordinario alla associazione sportiva “U.S.D. Pedemontana” anno 2018</text:p>
          </table:table-cell>
          <table:table-cell table:style-name="Tabella1.A4" office:value-type="string">
            <text:p text:style-name="P17">U.S.D. Pedemontana</text:p>
            <text:p text:style-name="P17">Sede a Chiuppano</text:p>
            <text:p text:style-name="P17">P.Iva 03560950242</text:p>
          </table:table-cell>
          <table:table-cell table:style-name="Tabella1.A4" office:value-type="string">
            <text:p text:style-name="P14">Convenzione tra i Comuni di Chiuppano, Carre’, Caltrano e U.S.D. Pedemontana</text:p>
          </table:table-cell>
          <table:table-cell table:style-name="Tabella1.A4" office:value-type="string">
            <text:p text:style-name="P15">Euro 3.000,00 (acconto)</text:p>
          </table:table-cell>
          <table:table-cell table:style-name="Tabella1.A4" office:value-type="string">
            <text:p text:style-name="P19">Brazzale Corrado (per convenzione)</text:p>
            <text:p text:style-name="P19">Eberle Sonia (determina di assegnazione)</text:p>
          </table:table-cell>
          <table:table-cell table:style-name="Tabella1.A4" office:value-type="string">
            <text:p text:style-name="P16">Criteri fissati dalla Convenzione</text:p>
          </table:table-cell>
          <table:table-cell table:style-name="Tabella1.A4" office:value-type="string">
            <text:p text:style-name="P36">Per delibera n. 54/2016 di approvazione della bozza della convenzione, consultare sezione amministrazione trasparente – contributi, sussidi e vantaggi economici – criteri e modalita’ – atti di definizione criteri e modalita’ per contributi anno 2018</text:p>
          </table:table-cell>
        </table:table-row>
        <table:table-row table:style-name="Tabella1.3">
          <table:table-cell table:style-name="Tabella1.A4" office:value-type="string">
            <text:p text:style-name="P12">Data inserimento: 02.07.2018</text:p>
          </table:table-cell>
          <table:table-cell table:style-name="Tabella1.A4" office:value-type="string">
            <text:p text:style-name="P13">DETERMINA SETTORE AA.GG. N. 166 DEL 02/07/2018 "MANIFESTAZIONE PAROLE A CONFINE"</text:p>
          </table:table-cell>
          <table:table-cell table:style-name="Tabella1.A4" office:value-type="string">
            <text:p text:style-name="P17">Comune di Carrè</text:p>
          </table:table-cell>
          <table:table-cell table:style-name="Tabella1.A4" office:value-type="string">
            <text:p text:style-name="P3"><text:span text:style-name="T4">Adesione all'iniziativa con deliberazione di G.C. n. </text:span><text:span text:style-name="T2">27 del 12 marzo 2018</text:span></text:p>
          </table:table-cell>
          <table:table-cell table:style-name="Tabella1.A4" office:value-type="string">
            <text:p text:style-name="P15">EURO 3.763,97</text:p>
          </table:table-cell>
          <table:table-cell table:style-name="Tabella1.A4" office:value-type="string">
            <text:p text:style-name="P15">D'Adam Emilia</text:p>
          </table:table-cell>
          <table:table-cell table:style-name="Tabella1.A4" office:value-type="string">
            <text:p text:style-name="P16">Deliberazione di G.C. <text:s/>n. 27/2018 e determina n. 166/2018</text:p>
          </table:table-cell>
          <table:table-cell table:style-name="Tabella1.A4" office:value-type="string">
            <text:p text:style-name="P36">Vedasi delibera n. 27/2018 nella sezione <text:s/>"Sovvenzioni, sussidi, contributi e vantaggi economici" - <text:s/>sottosezione Criteri e Modalità – atti di definizione di criteri e modalità anno 2018</text:p>
          </table:table-cell>
        </table:table-row>
        <table:table-row table:style-name="Tabella1.3">
          <table:table-cell table:style-name="Tabella1.A4" office:value-type="string">
            <text:p text:style-name="P31">Data</text:p>
            <text:p text:style-name="P31">inserimento: 30.07.2018</text:p>
          </table:table-cell>
          <table:table-cell table:style-name="Tabella1.A4" office:value-type="string">
            <text:p text:style-name="P26">DETETERMINA SETTORE AA.GG. N. 188 DEL 30.07.2018</text:p>
          </table:table-cell>
          <table:table-cell table:style-name="Tabella1.A4" office:value-type="string">
            <text:p text:style-name="P22">Scuola Materna San Giuseppe Operaio </text:p>
            <text:p text:style-name="P22">Piazza Dante n. 1</text:p>
            <text:p text:style-name="P22">36030 Caltrano (VI)</text:p>
            <text:p text:style-name="P22">P.Iva 02730870249</text:p>
          </table:table-cell>
          <table:table-cell table:style-name="Tabella1.A4" office:value-type="string">
            <text:p text:style-name="P20">Art. 24/quater del Regolamento Comunale.</text:p>
            <text:p text:style-name="P7"/>
            <text:p text:style-name="P20">Art. 6 dello Statuto Comunale.</text:p>
          </table:table-cell>
          <table:table-cell table:style-name="Tabella1.A4" office:value-type="string">
            <text:p text:style-name="P21">Euro 13.000,00</text:p>
          </table:table-cell>
          <table:table-cell table:style-name="Tabella1.A4" office:value-type="string">
            <text:p text:style-name="P21">Eberle Sonia</text:p>
          </table:table-cell>
          <table:table-cell table:style-name="Tabella1.A4" office:value-type="string">
            <text:p text:style-name="P23">Delibera di Giunta Comunale n. 28 del 12.03.2018 di approvazione del piano di riparto dei fondi e di individuazione dei criteri e dei termini di presentazione delle richieste da parte delle associazioni.</text:p>
            <text:p text:style-name="P27"/>
            <text:p text:style-name="P23">Delibera di Giunta Comunale n. 64 del 16.07.2018 di individuazione delle somme da erogare alle associazioni.</text:p>
            <text:p text:style-name="P27"/>
            <text:p text:style-name="P23">Determina n. 188 del 30.07.2018 del responsabile del Settore Affari <text:soft-page-break/>Generali di assegnazione dei contributi.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31">Data</text:p>
            <text:p text:style-name="P31">inserimento: 30.07.2018</text:p>
          </table:table-cell>
          <table:table-cell table:style-name="Tabella1.A4" office:value-type="string">
            <text:p text:style-name="P26">DETETERMINA SETTORE AA.GG. N. 188 DEL 30.07.2018</text:p>
          </table:table-cell>
          <table:table-cell table:style-name="Tabella1.A4" office:value-type="string">
            <text:p text:style-name="P22">Scuola Materna San Gaetano di Mosson</text:p>
            <text:p text:style-name="P22">Via Colombara n. 2</text:p>
            <text:p text:style-name="P22">36030 Caltrano (VI)</text:p>
            <text:p text:style-name="P22">C.F. 93010390248</text:p>
          </table:table-cell>
          <table:table-cell table:style-name="Tabella1.A4" office:value-type="string">
            <text:p text:style-name="P20">Art. 24/quater del Regolamento Comunale.</text:p>
            <text:p text:style-name="P7"/>
            <text:p text:style-name="P20">Art. 6 dello Statuto Comunale.</text:p>
          </table:table-cell>
          <table:table-cell table:style-name="Tabella1.A4" office:value-type="string">
            <text:p text:style-name="P21">Euro 2.500,00</text:p>
          </table:table-cell>
          <table:table-cell table:style-name="Tabella1.A4" office:value-type="string">
            <text:p text:style-name="P21">Eberle Sonia</text:p>
          </table:table-cell>
          <table:table-cell table:style-name="Tabella1.A4" office:value-type="string">
            <text:p text:style-name="P23">Delibera di Giunta Comunale n. 28 del 12.03.2018 di approvazione del piano di riparto dei fondi e di individuazione dei criteri e dei termini di presentazione delle richieste da parte delle associazioni.</text:p>
            <text:p text:style-name="P27"/>
            <text:p text:style-name="P23">Delibera di Giunta Comunale n. 64 del 16.07.2018 di individuazione delle somme da erogare alle associazioni.</text:p>
            <text:p text:style-name="P27"/>
            <text:p text:style-name="P23">Determina n. 188 del 30.07.2018 del responsabile del Settore Affari Generali di assegnazione dei contributi.</text:p>
            <text:p text:style-name="P7"/>
          </table:table-cell>
          <table:table-cell table:style-name="Tabella1.A4" office:value-type="string">
            <text:p text:style-name="P2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31">Data</text:p>
            <text:p text:style-name="P31">inserimento: 30.07.2018</text:p>
          </table:table-cell>
          <table:table-cell table:style-name="Tabella1.A4" office:value-type="string">
            <text:p text:style-name="P26">DETETERMINA SETTORE AA.GG. N. 188 DEL 30.07.2018</text:p>
          </table:table-cell>
          <table:table-cell table:style-name="Tabella1.A4" office:value-type="string">
            <text:p text:style-name="P22">Banda Cittadina &amp; Majorettes </text:p>
            <text:p text:style-name="P22">Piazza Dante n. 8</text:p>
            <text:p text:style-name="P22">36030 Caltrano (VI)<text:line-break/>C.F. 93002060247</text:p>
          </table:table-cell>
          <table:table-cell table:style-name="Tabella1.A4" office:value-type="string">
            <text:p text:style-name="P20">Art. 23 del Regolamento Comunale.</text:p>
            <text:p text:style-name="P7"/>
            <text:p text:style-name="P20">Art. 6 dello Statuto Comunale.</text:p>
          </table:table-cell>
          <table:table-cell table:style-name="Tabella1.A4" office:value-type="string">
            <text:p text:style-name="P21">Euro 2.500,00</text:p>
          </table:table-cell>
          <table:table-cell table:style-name="Tabella1.A4" office:value-type="string">
            <text:p text:style-name="P21">Eberle Sonia </text:p>
          </table:table-cell>
          <table:table-cell table:style-name="Tabella1.A4" office:value-type="string">
            <text:p text:style-name="P23">Delibera di Giunta Comunale n. 28 del 12.03.2018 di approvazione del piano di riparto dei fondi e di individuazione dei criteri e dei termini di presentazione delle richieste da parte delle associazioni.</text:p>
            <text:p text:style-name="P27"/>
            <text:p text:style-name="P23">Delibera di Giunta Comunale n. 64 del 16.07.2018 di individuazione delle somme da erogare alle associazioni.</text:p>
            <text:p text:style-name="P27"/>
            <text:p text:style-name="P23"><text:soft-page-break/>Determina n. 188 del 30.07.2018 del responsabile del Settore Affari Generali di assegnazione dei contributi.</text:p>
          </table:table-cell>
          <table:table-cell table:style-name="Tabella1.A4" office:value-type="string">
            <text:p text:style-name="P32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6"/>
          </table:table-cell>
        </table:table-row>
        <table:table-row table:style-name="Tabella1.3">
          <table:table-cell table:style-name="Tabella1.A4" office:value-type="string">
            <text:p text:style-name="P31">Data</text:p>
            <text:p text:style-name="P31">inserimento: 20.08.2018</text:p>
          </table:table-cell>
          <table:table-cell table:style-name="Tabella1.A4" office:value-type="string">
            <text:p text:style-name="P26">DETETERMINA SETTORE AA.GG. N. 201 DEL 20.08.2018 <text:s text:c="2"/></text:p>
          </table:table-cell>
          <table:table-cell table:style-name="Tabella1.A4" office:value-type="string">
            <text:p text:style-name="P22">Banda Cittadina &amp; Majorettes </text:p>
            <text:p text:style-name="P22">Piazza Dante n. 8</text:p>
            <text:p text:style-name="P22">36030 Caltrano (VI)<text:line-break/>C.F. 93002060247</text:p>
          </table:table-cell>
          <table:table-cell table:style-name="Tabella1.A4" office:value-type="string">
            <text:p text:style-name="P20">Art. 23 del Regolamento Comunale.</text:p>
            <text:p text:style-name="P7"/>
            <text:p text:style-name="P20">Art. 6 dello Statuto Comunale.</text:p>
          </table:table-cell>
          <table:table-cell table:style-name="Tabella1.A4" office:value-type="string">
            <text:p text:style-name="P21">Euro 1.000,00 (per partecipazione a campionato italiano majorettes)</text:p>
          </table:table-cell>
          <table:table-cell table:style-name="Tabella1.A4" office:value-type="string">
            <text:p text:style-name="P21">Eberle Sonia </text:p>
          </table:table-cell>
          <table:table-cell table:style-name="Tabella1.A4" office:value-type="string">
            <text:p text:style-name="P23">Disposizioni di giunta del 11/06/2018</text:p>
            <text:p text:style-name="P23"/>
            <text:p text:style-name="P23">Determina n. 201 del 20.08.2018 del responsabile del Settore Affari Generali di assegnazione del <text:s/>contributo</text:p>
            <text:p text:style-name="P7"/>
          </table:table-cell>
          <table:table-cell table:style-name="Tabella1.A4" office:value-type="string">
            <text:p text:style-name="P32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6"/>
          </table:table-cell>
        </table:table-row>
        <table:table-row table:style-name="Tabella1.3">
          <table:table-cell table:style-name="Tabella1.A4" office:value-type="string">
            <text:p text:style-name="P12">Data inserimento: 30.10.2018</text:p>
          </table:table-cell>
          <table:table-cell table:style-name="Tabella1.A4" office:value-type="string">
            <text:p text:style-name="P13">DETERMINA SETTORE AA.GG. N. 243 DEL 30.10.2018 “Contributo ordinario alla associazione sportiva “U.S.D. Pedemontana” anno 2018</text:p>
          </table:table-cell>
          <table:table-cell table:style-name="Tabella1.A4" office:value-type="string">
            <text:p text:style-name="P17">U.S.D. Pedemontana</text:p>
            <text:p text:style-name="P17">Sede a Chiuppano</text:p>
            <text:p text:style-name="P17">P.Iva 03560950242</text:p>
          </table:table-cell>
          <table:table-cell table:style-name="Tabella1.A4" office:value-type="string">
            <text:p text:style-name="P14">Convenzione tra i Comuni di Chiuppano, Carre’, Caltrano e U.S.D. Pedemontana</text:p>
          </table:table-cell>
          <table:table-cell table:style-name="Tabella1.A4" office:value-type="string">
            <text:p text:style-name="P15">Euro 3.000,00 (saldo)</text:p>
          </table:table-cell>
          <table:table-cell table:style-name="Tabella1.A4" office:value-type="string">
            <text:p text:style-name="P15">Brazzale Corrado (per convenzione)</text:p>
            <text:p text:style-name="P15">Eberle Sonia <text:s/>(determina di assegnazione)</text:p>
          </table:table-cell>
          <table:table-cell table:style-name="Tabella1.A4" office:value-type="string">
            <text:p text:style-name="P16">Criteri fissati dalla Convenzione</text:p>
          </table:table-cell>
          <table:table-cell table:style-name="Tabella1.A4" office:value-type="string">
            <text:p text:style-name="P36">Per delibera n. 54/2016 di approvazione della bozza della convenzione, consultare sezione amministrazione trasparente – contributi, sussidi e vantaggi economici – criteri e modalita’ – atti di definizione criteri e modalita’ per contributi anno 2018</text:p>
          </table:table-cell>
        </table:table-row>
        <table:table-row table:style-name="Tabella1.3">
          <table:table-cell table:style-name="Tabella1.A4" office:value-type="string">
            <text:p text:style-name="P31">Data</text:p>
            <text:p text:style-name="P31">inserimento: 07.11.2018</text:p>
          </table:table-cell>
          <table:table-cell table:style-name="Tabella1.A4" office:value-type="string">
            <text:p text:style-name="P26">DETETERMINA SETTORE AA.GG. N. 247 DEL 07.11.2018 <text:span text:style-name="T3">"Banda Cittadina &amp; Majorettes Caltrano. Saldo corso di orientamento musicale a.s. <text:s/>2017/2018 e acconto a.s. 2018/2019. Impegno di spesa ed erogazione"</text:span> </text:p>
          </table:table-cell>
          <table:table-cell table:style-name="Tabella1.A4" office:value-type="string">
            <text:p text:style-name="P22">Banda Cittadina &amp; Majorettes </text:p>
            <text:p text:style-name="P22">Piazza Dante n. 8</text:p>
            <text:p text:style-name="P22">36030 Caltrano (VI)<text:line-break/>C.F. 93002060247</text:p>
          </table:table-cell>
          <table:table-cell table:style-name="Tabella1.A4" office:value-type="string">
            <text:p text:style-name="P20">Art. 24/quater del Regolamento Comunale.</text:p>
            <text:p text:style-name="P7"/>
            <text:p text:style-name="P20">Art. 6 dello Statuto Comunale.</text:p>
          </table:table-cell>
          <table:table-cell table:style-name="Tabella1.A4" office:value-type="string">
            <text:p text:style-name="P21">Euro 1.300,00 (saldo corso anno 2017/2018)</text:p>
            <text:p text:style-name="P21"/>
            <text:p text:style-name="P21">Euro 800,00 (acconto corso anno 2018/2019)</text:p>
            <text:p text:style-name="P21"/>
          </table:table-cell>
          <table:table-cell table:style-name="Tabella1.A4" office:value-type="string">
            <text:p text:style-name="P21">Eberle Sonia </text:p>
          </table:table-cell>
          <table:table-cell table:style-name="Tabella1.A4" office:value-type="string">
            <text:p text:style-name="P23">Delibera di Giunta Comunale n. 35 del 03.04.2017 di approvazione del piano di riparto dei fondi e di individuazione dei criteri e dei termini di presentazione delle richieste da parte delle associazioni.</text:p>
            <text:p text:style-name="P27"><text:soft-page-break/></text:p>
            <text:p text:style-name="P23">Seduta di Giunta del 05.11.2018</text:p>
            <text:p text:style-name="P27"/>
            <text:p text:style-name="P23">Determina n. 247 del 07.11.2018 del responsabile del Settore Affari Generali di integrazione del contributo ordinario</text:p>
          </table:table-cell>
          <table:table-cell table:style-name="Tabella1.A4" office:value-type="string">
            <text:p text:style-name="P32">La Banda Cittadina si dedica alla formazione musicale e coreografica di ragazzi ed adulti, per organizzazione di eventi di carattere bandisitico-musicale sul territorio comunale ed extra-comunale. Si tratta di un’occasione per giovani e meno <text:soft-page-break/>giovani di coltivare l’interesse per la musica e di un’opportunità di tipo formativo-educativo per i più giovani.</text:p>
            <text:p text:style-name="P5"/>
          </table:table-cell>
        </table:table-row>
      </table:table>
      <text:p text:style-name="P7"><text:tab/></text:p>
      <text:p text:style-name="P14">N.B.</text:p>
      <text:p text:style-name="P14">Per l’assegnazione dei contributi ad enti/associazioni, la normativa di riferimento è quella nazionale:</text:p>
      <text:p text:style-name="P28">Art. 6 Comma 9 D.L. n. 78/2010 convertito nella L. 122/2010;</text:p>
      <text:p text:style-name="P28">Art. 4 comma 6 D.L. n. 95 del 6 luglio 2012, convertito nella L. n. 135 del 7 agosto 2012;</text:p>
      <text:p text:style-name="P28">deliberazione n. 1075 del 23.12.2010 della Corte dei Conti – Sezione Lombardia;</text:p>
      <text:p text:style-name="P28">deliberazione n. 226 del 30.05.2013 della Corte dei Conti – Sezione Lombardia;</text:p>
      <text:p text:style-name="P29">parere n. 89 del 26.02.2013 della Corte dei Conti – sezione Lombardi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, sans-serif"/>
    <style:font-face style:name="Mangal1" svg:font-family="Mangal"/>
    <style:font-face style:name="GaRAMOND" svg:font-family="GaRAMOND" style:font-family-generic="roman"/>
    <style:font-face style:name="Arial1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font-name-asian="Times New Roman" style:font-size-asian="12pt" style:language-asian="it" style:country-asian="IT" style:font-name-complex="Calibri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2pt" style:font-name-complex="Mangal"/>
    </style:style>
    <style:style style:name="Text_20_body" style:display-name="Text body" style:family="paragraph" style:parent-style-name="WW-Predefinito" style:class="text">
      <style:paragraph-properties fo:margin-top="0cm" fo:margin-bottom="0.212cm" style:text-autospace="none"/>
      <style:text-properties style:letter-kerning="false" style:font-size-asian="12pt" style:language-asian="zh" style:country-asian="CN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/>
      <style:text-properties fo:font-size="12pt" fo:font-style="italic" style:font-size-asian="12pt" style:font-style-asian="italic" style:font-name-complex="Mangal1" style:font-style-complex="italic"/>
    </style:style>
    <style:style style:name="Index" style:family="paragraph" style:parent-style-name="WW-Predefinito" style:class="index">
      <style:paragraph-properties style:text-autospace="none"/>
      <style:text-properties style:letter-kerning="false" style:font-size-asian="12pt" style:language-asian="zh" style:country-asian="CN" style:font-name-complex="Mangal"/>
    </style:style>
    <style:style style:name="WW-Predefinito" style:family="paragraph">
      <style:paragraph-properties fo:margin-left="0cm" fo:margin-right="0cm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Times New Roman" fo:font-size="12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header" style:family="paragraph" style:parent-style-name="WW-Predefinito" style:next-style-name="Text_20_body">
      <style:paragraph-properties fo:margin-top="0.423cm" fo:margin-bottom="0.212cm" fo:keep-with-next="always" style:text-autospace="none"/>
      <style:text-properties style:font-name="Arial" fo:font-size="14pt" style:letter-kerning="false" style:font-size-asian="12pt" style:language-asian="zh" style:country-asian="CN" style:font-name-complex="Mangal"/>
    </style:style>
    <style:style style:name="caption" style:family="paragraph" style:parent-style-name="WW-Predefinito">
      <style:paragraph-properties fo:margin-top="0.212cm" fo:margin-bottom="0.212cm" style:text-autospace="none"/>
      <style:text-properties fo:font-style="italic" style:letter-kerning="false" style:font-size-asian="12pt" style:language-asian="zh" style:country-asian="CN" style:font-style-asian="italic" style:font-name-complex="Mangal" style:font-style-complex="italic"/>
    </style:style>
    <style:style style:name="Table_20_Contents" style:display-name="Table Contents" style:family="paragraph" style:parent-style-name="WW-Predefinito" style:class="extra">
      <style:paragraph-properties style:text-autospace="none"/>
      <style:text-properties style:letter-kerning="false" style:font-size-asian="12pt" style:language-asian="zh" style:country-asian="C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-Predefinito1" style:family="paragraph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/>
    </style:style>
    <style:style style:name="Intestazione_20_Carattere" style:display-name="Intestazione Carattere" style:family="text" style:parent-style-name="Default_20_Paragraph_20_Font">
      <style:text-properties style:font-name-complex="Times New Roman"/>
    </style:style>
    <style:style style:name="Hyperlink" style:family="text" style:parent-style-name="Default_20_Paragraph_20_Font">
      <style:text-properties fo:color="#0000ff" style:font-name="Times New Roman" style:text-underline-style="solid" style:text-underline-width="auto" style:text-underline-color="font-color" style:font-name-asian="Times New Roman" style:font-name-complex="Times New Roma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ELENCO DEI CONTRIBUTI COMUNALI ALLE ASSOCIAZIONI</dc:title>
    <meta:initial-creator> </meta:initial-creator>
    <meta:creation-date>2014-11-03T13:48:00</meta:creation-date>
    <dc:date>2019-01-21T18:28:22.52</dc:date>
    <meta:print-date>2013-11-12T10:26:00</meta:print-date>
    <meta:generator>OpenOffice/4.1.2$Win32 OpenOffice.org_project/412m3$Build-9782</meta:generator>
    <meta:editing-duration>PT2H36M15S</meta:editing-duration>
    <meta:editing-cycles>38</meta:editing-cycles>
    <meta:document-statistic meta:table-count="1" meta:image-count="0" meta:object-count="0" meta:page-count="5" meta:paragraph-count="150" meta:word-count="1340" meta:character-count="9198"/>
  </office:meta>
</office:document-meta>
</file>