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11.439cm"/>
    </style:style>
    <style:style style:name="co5" style:family="table-column">
      <style:table-column-properties fo:break-before="auto" style:column-width="3.776cm"/>
    </style:style>
    <style:style style:name="co6" style:family="table-column">
      <style:table-column-properties fo:break-before="auto" style:column-width="7.412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622cm"/>
    </style:style>
    <style:style style:name="co10" style:family="table-column">
      <style:table-column-properties fo:break-before="auto" style:column-width="1.623cm"/>
    </style:style>
    <style:style style:name="ro19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2.29cm" fo:break-before="auto" style:use-optimal-row-height="true"/>
    </style:style>
    <style:style style:name="ro5" style:family="table-row">
      <style:table-row-properties style:row-height="1.395cm" fo:break-before="auto" style:use-optimal-row-height="true"/>
    </style:style>
    <style:style style:name="ro6" style:family="table-row">
      <style:table-row-properties style:row-height="2.738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2.027cm" fo:break-before="auto" style:use-optimal-row-height="true"/>
    </style:style>
    <style:style style:name="ro9" style:family="table-row">
      <style:table-row-properties style:row-height="1.842cm" fo:break-before="auto" style:use-optimal-row-height="true"/>
    </style:style>
    <style:style style:name="ro10" style:family="table-row">
      <style:table-row-properties style:row-height="0.947cm" fo:break-before="auto" style:use-optimal-row-height="true"/>
    </style:style>
    <style:style style:name="ro11" style:family="table-row">
      <style:table-row-properties style:row-height="1.236cm" fo:break-before="auto" style:use-optimal-row-height="true"/>
    </style:style>
    <style:style style:name="ro12" style:family="table-row">
      <style:table-row-properties style:row-height="2.355cm" fo:break-before="auto" style:use-optimal-row-height="false"/>
    </style:style>
    <style:style style:name="ro13" style:family="table-row">
      <style:table-row-properties style:row-height="3.184cm" fo:break-before="auto" style:use-optimal-row-height="true"/>
    </style:style>
    <style:style style:name="ro14" style:family="table-row">
      <style:table-row-properties style:row-height="0.841cm" fo:break-before="auto" style:use-optimal-row-height="true"/>
    </style:style>
    <style:style style:name="ro15" style:family="table-row">
      <style:table-row-properties style:row-height="3.678cm" fo:break-before="auto" style:use-optimal-row-height="false"/>
    </style:style>
    <style:style style:name="ro16" style:family="table-row">
      <style:table-row-properties style:row-height="2.369cm" fo:break-before="auto" style:use-optimal-row-height="true"/>
    </style:style>
    <style:style style:name="ro17" style:family="table-row">
      <style:table-row-properties style:row-height="0.496cm" fo:break-before="auto" style:use-optimal-row-height="true"/>
    </style:style>
    <style:style style:name="ro18" style:family="table-row">
      <style:table-row-properties style:row-height="0.538cm" fo:break-before="auto" style:use-optimal-row-height="true"/>
    </style:style>
    <style:style style:name="ro20" style:family="table-row">
      <style:table-row-properties style:row-height="1.164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135">
      <style:table-cell-properties fo:border-bottom="none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35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35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35353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fo:border="none" style:rotation-align="none"/>
    </style:style>
    <style:style style:name="ce36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45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353538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7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1" style:family="table-cell" style:parent-style-name="Default" style:data-style-name="N104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Default" style:data-style-name="N104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4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10"/>
        <table:table-column table:style-name="co3" table:default-cell-style-name="ce22"/>
        <table:table-column table:style-name="co4" table:default-cell-style-name="Default"/>
        <table:table-column table:style-name="co5" table:default-cell-style-name="Default"/>
        <table:table-column table:style-name="co6" table:default-cell-style-name="ce56"/>
        <table:table-column table:style-name="co7" table:default-cell-style-name="ce56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11" office:value-type="string">
              <text:p>DATA</text:p>
            </table:table-cell>
            <table:table-cell table:style-name="ce23" office:value-type="string">
              <text:p>OGGETTO DELLA DELIBERAZIONE DI <text:span text:style-name="T1">GIUNTA COMUNALE</text:span></text:p>
            </table:table-cell>
            <table:table-cell table:style-name="ce36" office:value-type="string">
              <text:p>SETTORE PROPONENTE</text:p>
            </table:table-cell>
            <table:table-cell table:style-name="ce45" office:value-type="string">
              <text:p>CONTENUTO SINTETICO DEL PROVVEDIMENTO</text:p>
            </table:table-cell>
            <table:table-cell table:style-name="ce57" office:value-type="string">
              <text:p>SPESA PREVISTA</text:p>
            </table:table-cell>
            <table:table-cell table:style-name="ce57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1">
            <text:p>1</text:p>
          </table:table-cell>
          <table:table-cell table:style-name="ce12" office:value-type="date" office:date-value="2015-01-12">
            <text:p>12/1/2015</text:p>
          </table:table-cell>
          <table:table-cell table:style-name="ce24" office:value-type="string">
            <text:p>VERIFICA SCHEDARIO ELETTORALE GENNAIO 2015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Verifica schedario elettorale</text:p>
          </table:table-cell>
          <table:table-cell table:style-name="ce58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2">
            <text:p>2</text:p>
          </table:table-cell>
          <table:table-cell table:style-name="ce12" office:value-type="date" office:date-value="2015-01-12">
            <text:p>12/1/2015</text:p>
          </table:table-cell>
          <table:table-cell table:style-name="ce24" office:value-type="string">
            <text:p>ACCORDO TRA I COMUNI DI CALTRANO, CALVENE, CARRE', CHIUPPANO, FARA VICENTINO, LUGO DI VICENZA, ZANE' E ZUGLIANO PER L'ATTIVAZIONE DEL SERVIZIO DENOMINATO SPORTELLO PER IL LAVORO FAMILIARE ANNO 2015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Proroga del servizio dal 15 gennaio al 31 dicembre 2015 e approvazione accordo tra comuni.</text:p>
          </table:table-cell>
          <table:table-cell table:style-name="ce58" office:value-type="currency" office:currency="EUR" office:value="351.04">
            <text:p>€ 351,04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12" office:value-type="date" office:date-value="2015-01-12">
            <text:p>12/1/2015</text:p>
          </table:table-cell>
          <table:table-cell table:style-name="ce24" office:value-type="string">
            <text:p>DGR N. 1924 DEL 28 OTTOBRE 2014 MANIFESTAZIONE D'INTERESSE PER INTERVENTI DI RIQUALIFICAZIONE, RISANAMENTO E VALORIZZAZIONE DEI PAESAGGI DEL VENETO RECUPERO AD USO PUBBLICO DELL'EX LATTERIA SOCIALE SANTA CROCE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Relazione Tecnico-illustrativa; approvazione protocollo d'intesa tra Regione ed Ente e delega al Sindaco a presentare alla Regione domanda di ammissione alla selezione di progetti.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4">
            <text:p>4</text:p>
          </table:table-cell>
          <table:table-cell table:style-name="ce12" office:value-type="date" office:date-value="2015-01-19">
            <text:p>19/1/2015</text:p>
          </table:table-cell>
          <table:table-cell table:style-name="ce24" office:value-type="string">
            <text:p>IMPIEGO DI IMPUTATI CON PENA ALTERNATIVA IN LAVORI DI PUBBLICA UTILITA' APPROVAZIONE BOZZA DI CONVENZIONE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pprovazione bozza di convenzione con Tribunale di Vicenza per impiego di imputati con <text:s/>pena alternativa in lavori di pubblica utilità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5">
            <text:p>5</text:p>
          </table:table-cell>
          <table:table-cell table:style-name="ce12" office:value-type="date" office:date-value="2015-01-19">
            <text:p>19/1/2015</text:p>
          </table:table-cell>
          <table:table-cell table:style-name="ce24" office:value-type="string">
            <text:p>COSTRUZIONE DI UNA PALESTRA A SERVIZIO DELLA SCUOLA SECONDARIA DI PRIMO GRADO “DON CARLO FRIGO” ACCORDO DI COLLABORAZIONE “PCM-ICS-ANCI-UPI – 500 SPAZI SPORTIVI SCOLASTICI” MUTUO/I CON L'ISTITUTO PER IL CREDITO SPORTIVO ACCETTAZIONE CONTRIBUTO IN CONTO INTERESSI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ccettazione contribuzione per abbattimento tassi interesse su mutuo dell'Istituto per il Credito Sportivo per il finanziamento palestra</text:p>
          </table:table-cell>
          <table:table-cell table:style-name="ce58" office:value-type="currency" office:currency="EUR" office:value="398268">
            <text:p>€ 398.268,00</text:p>
          </table:table-cell>
          <table:table-cell table:style-name="ce66" office:value-type="string">
            <text:p>Nota 16/1/2015 dell'ICS</text:p>
          </table:table-cell>
          <table:table-cell table:number-columns-repeated="1017"/>
        </table:table-row>
        <table:table-row table:style-name="ro7">
          <table:table-cell table:style-name="ce2" office:value-type="float" office:value="6">
            <text:p>6</text:p>
          </table:table-cell>
          <table:table-cell table:style-name="ce12" office:value-type="date" office:date-value="2015-01-19">
            <text:p>19/1/2015</text:p>
          </table:table-cell>
          <table:table-cell table:style-name="ce24" office:value-type="string">
            <text:p>VARIANTE ALLA CONCESSIONE IDRAULICA IN VAL DEL CREARO APPROVAZIONE DISCIPLINARE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presa d'atto della variante alla concessione idraulica per sistemazione Val del Crearo – approvazione disciplinare da sottoscrivere con il Genio Civile</text:p>
          </table:table-cell>
          <table:table-cell table:style-name="ce58" office:value-type="currency" office:currency="EUR" office:value="378.47">
            <text:p>€ 378,47</text:p>
          </table:table-cell>
          <table:table-cell table:style-name="ce66" office:value-type="string">
            <text:p>Comunicazione 14/1/2015 prot. 15657 della Sezione Bacino Idrografico Brenta-Bacchiglione di Vicenza</text:p>
          </table:table-cell>
          <table:table-cell table:number-columns-repeated="1017"/>
        </table:table-row>
        <table:table-row table:style-name="ro6">
          <table:table-cell table:style-name="ce2" office:value-type="float" office:value="7">
            <text:p>7</text:p>
          </table:table-cell>
          <table:table-cell table:style-name="ce12" office:value-type="date" office:date-value="2015-01-26">
            <text:p>26/1/2015</text:p>
          </table:table-cell>
          <table:table-cell table:style-name="ce24" office:value-type="string">
            <text:p>APPROVAZIONE CONVENZIONE CON IL CAAF "CAAF CONFARTIGIANATO PENSIONATI E DIPENDENTI S.R.L.", PER LA GESTIONE DELLE DOMANDE PER LA PARTECIPAZIONE AL CONTRIBUTO DI CUI AL FONDO PER IL SOSTEGNO ALL'ACCESSO DELLE ABITAZIONI IN LOCAZIONE (ART.11 DELLA LEGGE 431/98)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pprovazione convenzione con CAAF "Caaf Confartigianato pensionati e dipendenti s.r.l." per gestione domande partecipazione al contributo di cui al fondo per il sostegno all'accesso alle abitazioni in locazione</text:p>
          </table:table-cell>
          <table:table-cell table:style-name="ce58" office:value-type="string">
            <text:p>Euro 10,00 per ogni pratica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2" office:value-type="float" office:value="8">
            <text:p>8</text:p>
          </table:table-cell>
          <table:table-cell table:style-name="ce12" office:value-type="date" office:date-value="2015-01-26">
            <text:p>26/1/2015</text:p>
          </table:table-cell>
          <table:table-cell table:style-name="ce24" office:value-type="string">
            <text:p>D.LGS 12 APRILE 2006, N. 163 ART. 128 - AGGIORNAMENTO ED INTEGRAZIONE PROGRAMMA TRIENNALE 2015-2016-2017</text:p>
            <text:p>ED ELENCO ANNUALE 2015 DEI LAVORI</text:p>
          </table:table-cell>
          <table:table-cell table:style-name="ce37" office:value-type="string">
            <text:p>TECNICO</text:p>
          </table:table-cell>
          <table:table-cell table:style-name="ce47" office:value-type="string">
            <text:p>Integrazione del programma triennale delle opere pubbliche di importo superiore ai 100.000 euro a seguito di aggiornamento di un progetto preliminare ed approvazione progetto preliminare di una nuova opera</text:p>
          </table:table-cell>
          <table:table-cell table:style-name="ce59" office:value-type="currency" office:currency="EUR" office:value="0">
            <text:p>€ 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9">
            <text:p>9</text:p>
          </table:table-cell>
          <table:table-cell table:style-name="ce12" office:value-type="date" office:date-value="2015-01-26">
            <text:p>26/1/2015</text:p>
          </table:table-cell>
          <table:table-cell table:style-name="ce25" office:value-type="string">
            <text:p>ASSEGNAZIONE PROVVISORIA DELLE RISORSE FINANZIARIE AI RESPONSABILI DEI SERVIZI - ESERCIZIO PROVVISORIO 2015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Assegnazione provvisoria Peg 2015 a seguito differimento termine approvazione bilancio di previsione 2015</text:p>
          </table:table-cell>
          <table:table-cell table:style-name="ce58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10">
            <text:p>10</text:p>
          </table:table-cell>
          <table:table-cell table:style-name="ce12" office:value-type="date" office:date-value="2015-01-26">
            <text:p>26/1/2015</text:p>
          </table:table-cell>
          <table:table-cell table:style-name="ce25" office:value-type="string">
            <text:p>ATTO RICOGNITORIO AI FINI DELL'APPLICAZIONE DEI TAGLI DI SPESA DI CUI ALL'ART. 6 DEL DECRETO LEGGE N. 78 DEL 31/05/2010 CONVERTITO DALLA LEGGE N. 122 DEL 30/07/2010 (MANOVRA CORRETTIVA 2010)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Ricognizione tagli di spesa decreto legge 78/2010 ai fini degli stanziamenti di bilanci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11">
            <text:p>11</text:p>
          </table:table-cell>
          <table:table-cell table:style-name="ce12" office:value-type="date" office:date-value="2015-01-26">
            <text:p>26/1/2015</text:p>
          </table:table-cell>
          <table:table-cell table:style-name="ce25" office:value-type="string">
            <text:p>D.LGS. N. 285/1992 - NUOVO CODICE DELLA STRADA - ART. 208 - DESTINAZIONE DEI PROVENTI DELLE SANZIONI AMMINISTRATIVE PECUNICARE ANNO 2015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Destinazione dei proventi delle sanzioni CDS ai sensi del D.Lgs. n. 285/1992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12">
            <text:p>12</text:p>
          </table:table-cell>
          <table:table-cell table:style-name="ce12" office:value-type="date" office:date-value="2015-01-26">
            <text:p>26/1/2015</text:p>
          </table:table-cell>
          <table:table-cell table:style-name="ce25" office:value-type="string">
            <text:p>RICOGNIZIONE ANNUALE DEL PERSONALE IN ESUBERO (ARTT. 6 E 33 DEL D.LGS. N. 165/2001) E S.M. ED I.)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Ricognizione del personale in esubero</text:p>
          </table:table-cell>
          <table:table-cell table:style-name="ce58" office:value-type="currency" office:currency="EUR" office:value="0">
            <text:p>€ 0,00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13">
            <text:p>13</text:p>
          </table:table-cell>
          <table:table-cell table:style-name="ce12" office:value-type="date" office:date-value="2015-01-29">
            <text:p>29/1/2015</text:p>
          </table:table-cell>
          <table:table-cell table:style-name="ce25" office:value-type="string">
            <text:p>PIANO TRIENNALE PER LA PREVENZIONE DELLA CORRUZIONE PER IL PERIODO 2015/2017. AGGIORNAMENTO DEL PIANO 2014/2016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ggiornamento del piano triennale per la prevenzione della corruzione per il periodo 2015/2017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14">
            <text:p>14</text:p>
          </table:table-cell>
          <table:table-cell table:style-name="ce12" office:value-type="date" office:date-value="2015-02-09">
            <text:p>9/2/2015</text:p>
          </table:table-cell>
          <table:table-cell table:style-name="ce25" office:value-type="string">
            <text:p>CARTA DEI RAPPORTI TRA ULSS 4 "ALTO VICENTINO", COMUNI DELLA CONFERENZA DEI SINDACI E ALTRI ENTI LOCALI. ADESIONE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desione alla carte che disciplina i rapporti tra ulss n. 4, conferenza de sindaci e altri enti locali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15">
            <text:p>15</text:p>
          </table:table-cell>
          <table:table-cell table:style-name="ce12" office:value-type="date" office:date-value="2015-02-09">
            <text:p>9/2/2015</text:p>
          </table:table-cell>
          <table:table-cell table:style-name="ce26" office:value-type="string">
            <text:p>ADOZIONE DEL PIANO TRIENNALE 2015-2017 DI RAZIONALIZZAZIONE DELLE DOTAZIONI STRUMENTALI, DELLE AUTOVETTURE DI SERVIZIO E DEI BENI IMMOBILI AD USO ABITATIVO E DI SERVIZIO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Adozione del piano triennale previsto dall'art. 2, commi da 594 a 599, della legge n. 244/2007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16">
            <text:p>16</text:p>
          </table:table-cell>
          <table:table-cell table:style-name="ce12" office:value-type="date" office:date-value="2015-02-09">
            <text:p>9/2/2015</text:p>
          </table:table-cell>
          <table:table-cell table:style-name="ce27" office:value-type="string">
            <text:p>INDIRIZZI IN MERITO ALL'AFFIDAMENTO DEL SERVIZIO DI CONSULENZA E BROKERAGGIO ASSICURATIVO. ANNI 2015-2016</text:p>
          </table:table-cell>
          <table:table-cell table:style-name="ce37" office:value-type="string">
            <text:p>AA.GG.</text:p>
          </table:table-cell>
          <table:table-cell table:style-name="ce48" office:value-type="string">
            <text:p>Indirizzi in merito all'affidamento del servizio di consulenza e brokeraggio assicurativo. Anni 2015-2016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2" office:value-type="float" office:value="17">
            <text:p>17</text:p>
          </table:table-cell>
          <table:table-cell table:style-name="ce12" office:value-type="date" office:date-value="2015-02-16">
            <text:p>16/2/2015</text:p>
          </table:table-cell>
          <table:table-cell table:style-name="ce25" office:value-type="string">
            <text:p>DETERMINAZIONE TARIFFE SERVIZI A DOMANDA INDIVIDUALE ANNO 2015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Modifica delle tariffe di alcuni servizi a domanda individuale: trasporto scolastico, pasti a domicilio e palestra comunale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2">
          <table:table-cell table:style-name="ce2" office:value-type="float" office:value="18">
            <text:p>18</text:p>
          </table:table-cell>
          <table:table-cell table:style-name="ce12" office:value-type="date" office:date-value="2015-02-16">
            <text:p>16/2/2015</text:p>
          </table:table-cell>
          <table:table-cell table:style-name="ce25" office:value-type="string">
            <text:p>PIANO DI INFORMATIZZAZIONE DELLE PROCEDURE PER LA PRESENTAZIONE DELLE ISTANZE, DICHIARAZIONI, SEGNALAZIONI. APPROVAZIONE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pprovazione del piano di informatizzazione delle procedure per presentazione istanze, dichiarazioni e segnalazioni al fine di realizzare il software "MyInstance" - il progetto nasce dalla collaborazione della Regione Veneto con un gruppo di funzionari di alcuni enti locali del Veneto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19">
            <text:p>19</text:p>
          </table:table-cell>
          <table:table-cell table:style-name="ce12" office:value-type="date" office:date-value="2015-02-16">
            <text:p>16/2/2015</text:p>
          </table:table-cell>
          <table:table-cell table:style-name="ce25" office:value-type="string">
            <text:p>DISCIPLINARE PER L'ACCESSO E RIUTILIZZO DELLE BANCHE DATI. APPROVAZIONE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pprovazione regolamento per la disciplina dell'accesso e riutilizzo delle banche dati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20">
            <text:p>20</text:p>
          </table:table-cell>
          <table:table-cell table:style-name="ce12" office:value-type="date" office:date-value="2015-02-16">
            <text:p>16/2/2015</text:p>
          </table:table-cell>
          <table:table-cell table:style-name="ce25" office:value-type="string">
            <text:p>LINEE DI INDIRIZZO IN ORDINE ALLA GESTIONE DELLA ISTITUZIONE COMUNALE "CASA DI RIPOSO DI CALTRANO"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Linee di indirizzo per gestione dell'Istituzione Casa di Riposo Comunale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3">
          <table:table-cell table:style-name="ce2" office:value-type="float" office:value="21">
            <text:p>21</text:p>
          </table:table-cell>
          <table:table-cell table:style-name="ce12" office:value-type="date" office:date-value="2015-03-02">
            <text:p>2/3/2015</text:p>
          </table:table-cell>
          <table:table-cell table:style-name="ce28" office:value-type="string">
            <text:p>APPROVAZIONE DEL “PROTOCOLLO D'INTESA PER LA COSTITUZIONE DELLA ORGANIZZAZIONE DI GESTIONE DELLA DESTINAZIONE” NELLA FORMA DEL TAVOLO DI CONCERTAZIONE TRA L'ASSOCIAZIONE PEDEMONTANA.VI, LA CONFCOMMERCIO-MANDAMENTO DI THIENE E IL COMUNE DI THIENE ED ALTRI COMUNI DELLA PEDEMONTANA VICENTINA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del protocollo d'intesa in oggetto ed adesione all'iniziativa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22">
            <text:p>22</text:p>
          </table:table-cell>
          <table:table-cell table:style-name="ce12" office:value-type="date" office:date-value="2015-03-02">
            <text:p>2/3/2015</text:p>
          </table:table-cell>
          <table:table-cell table:style-name="ce28" office:value-type="string">
            <text:p>DIRETTIVE IN MERITO ALLA PROPOSTA DI RISOLUZIONE CONSENSUALE DEL CONTRATTO-CONCESSIONE DEL BAR ALPINO E DONAZIONE ATTREZZATURE DA PARTE DEL CONCESSIONARIO ED INDIRIZZI PER LA PROCEDURA DI INDIVIDUAZIONE DI UN NUOVO GESTORE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ccettazione della proposta di risoluzione del contratto-concessione del Bar Alpino con donazione, da parte del gestore, di mobilio ed attrezzature. Indirizzi in merito alla nuova gara per l'affidamento della gestione 2015-2024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23">
            <text:p>23</text:p>
          </table:table-cell>
          <table:table-cell table:style-name="ce12" office:value-type="date" office:date-value="2015-03-09">
            <text:p>9/3/2015</text:p>
          </table:table-cell>
          <table:table-cell table:style-name="ce25" office:value-type="string">
            <text:p>PRESA D'ATTO REFERTO DEI CONTROLLI SUGLI ATTI GESTIONALI COMUNALI - ARTT. 4,5 E 6 DEL REGOLAMENTO PER LA METODOLOGIA E L'ORGANIZZAZIONE DEI CONTROLLI INTERNI (3° QUADRIMESTRE 2014)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Referto sul controllo di determine e scritture private periodo settembre-dicembre 2014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4">
          <table:table-cell table:style-name="ce2" office:value-type="float" office:value="24">
            <text:p>24</text:p>
          </table:table-cell>
          <table:table-cell table:style-name="ce12" office:value-type="date" office:date-value="2015-03-16">
            <text:p>16/3/2015</text:p>
          </table:table-cell>
          <table:table-cell table:style-name="ce25" office:value-type="string">
            <text:p>OBIETTIVI DI ACCESSIBILITA' PER L'ANNO 2015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Definizione obiettivi accessibilità ai disabili per sito internet e tecnologie informatiche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25">
            <text:p>25</text:p>
          </table:table-cell>
          <table:table-cell table:style-name="ce12" office:value-type="date" office:date-value="2015-03-16">
            <text:p>16/3/2015</text:p>
          </table:table-cell>
          <table:table-cell table:style-name="ce25" office:value-type="string">
            <text:p>RICHIESTA FORNITURA CARBURANTE DA PARTE DEL C.F.S. - COMANDO STAZIONE DI ROANA DIRETTIVE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Direttive in merito alla fornitura di carburante da parte del C.F.S. - Comando stazione di Roana</text:p>
          </table:table-cell>
          <table:table-cell table:style-name="ce58" office:value-type="currency" office:currency="EUR" office:value="300">
            <text:p>€ 300,00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6">
            <text:p>26</text:p>
          </table:table-cell>
          <table:table-cell table:style-name="ce12" office:value-type="date" office:date-value="2015-03-16">
            <text:p>16/3/2015</text:p>
          </table:table-cell>
          <table:table-cell table:style-name="ce26" office:value-type="string">
            <text:p>PROGRAMMAZIONE TRIENNALE DEL FABBISOGNO DI PERSONALE 2015/2017 E PIANO ANNUALE DELLE ASSUNZIONI - 2015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Programmazione triennale del fabbisogno di personale 2015/2017 e piano annuale delle assunzioni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5">
          <table:table-cell table:style-name="ce2" office:value-type="float" office:value="27">
            <text:p>27</text:p>
          </table:table-cell>
          <table:table-cell table:style-name="ce12" office:value-type="date" office:date-value="2015-03-23">
            <text:p>23/3/2015</text:p>
          </table:table-cell>
          <table:table-cell table:style-name="ce25" office:value-type="string">
            <text:p>MIGLIORAMENTI DEL PATRIMONIO RUSTICO DEL COMUNE DI CALTRANO, ESEGUITI CON I FONDI ACCANTONATI DAI PROVENTI DELLE UTILIZZAZIONI BOSCHIVE E DELLE LOCAZIONI DELLE MALGHE - MIGLIORIE SILVO-PASTORALI - <text:s text:c="2"/>APPROVAZIONE: <text:s text:c="3"/>- MOD. B <text:s text:c="3"/>CONSUNTIVO INTERVENTI ESEGUITI NEL 2014, MOD. C <text:s text:c="4"/>ESTRATTO DELLE SOMME ACCANTONATE, MOD. A - PREVENTIVO INTERVENTI DA ESEGUIRE NEL 2015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consuntivo 2014 e preventivo 2015 interventi di miglioria silvo-pastorale finanziati con l'accantonamento del 10% dei proventi da boschi e malghe</text:p>
          </table:table-cell>
          <table:table-cell table:style-name="ce58" office:value-type="currency" office:currency="EUR" office:value="14341.18">
            <text:p>€ 14.341,18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28">
            <text:p>28</text:p>
          </table:table-cell>
          <table:table-cell table:style-name="ce12" office:value-type="date" office:date-value="2015-03-23">
            <text:p>23/3/2015</text:p>
          </table:table-cell>
          <table:table-cell table:style-name="ce25" office:value-type="string">
            <text:p>FESTIVAL DELLA LETTERATURA "PAROLE A CONFINE" 11° EDIZIONE ADESIONE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desione al festival Parole a Confine ann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29">
            <text:p>29</text:p>
          </table:table-cell>
          <table:table-cell table:style-name="ce12" office:value-type="date" office:date-value="2015-04-13">
            <text:p>13/4/2015</text:p>
          </table:table-cell>
          <table:table-cell table:style-name="ce28" office:value-type="string">
            <text:p>APPROVAZIONE SCHEMA RENDICONTO DI GESTIONE ANNO 2014 E DELLA RELAZIONE DELLA GIUNTA AI SENSI DELL'ART. 151 COMMA 6 DEL DECRETO LEGISLATIVO 18 AGOSTO 2000 N. 267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Approvazione schema rendiconto gestione anno 2014 e relazione della giunta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30">
            <text:p>30</text:p>
          </table:table-cell>
          <table:table-cell table:style-name="ce12" office:value-type="date" office:date-value="2015-04-13">
            <text:p>13/4/2015</text:p>
          </table:table-cell>
          <table:table-cell table:style-name="ce25" office:value-type="string">
            <text:p>NUOVA STRADA SILVO PASTORALE “SERONA-PUNTIGLIONE” APPROVAZIONE PROGETTO DEFINITIVO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del progetto definitivo dell'opera</text:p>
          </table:table-cell>
          <table:table-cell table:style-name="ce58" office:value-type="currency" office:currency="EUR" office:value="20000">
            <text:p>€ 20.000,00</text:p>
          </table:table-cell>
          <table:table-cell table:style-name="ce59" office:value-type="string">
            <text:p>//</text:p>
          </table:table-cell>
          <table:table-cell table:style-name="ce74" table:number-columns-repeated="1017"/>
        </table:table-row>
        <table:table-row table:style-name="ro14">
          <table:table-cell table:style-name="ce2" office:value-type="float" office:value="31">
            <text:p>31</text:p>
          </table:table-cell>
          <table:table-cell table:style-name="ce12" office:value-type="date" office:date-value="2014-04-20">
            <text:p>20/4/2014</text:p>
          </table:table-cell>
          <table:table-cell table:style-name="ce25" office:value-type="string">
            <text:p>VENDITA FAGGIO ALLA POPOLAZIONE. DIRETTIVE 2015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Direttive per vendita faggio alla popolaizone ann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32">
            <text:p>32</text:p>
          </table:table-cell>
          <table:table-cell table:style-name="ce12" office:value-type="date" office:date-value="2015-04-27">
            <text:p>27/4/2015</text:p>
          </table:table-cell>
          <table:table-cell table:style-name="ce25" office:value-type="string">
            <text:p>PROGETTO DI FABBRICATO PER NUOVA PALESTRA AL SERVIZIO DELL’ISTITUTO COMPRENSIVO “DON CARLO FRIGO” APPROVAZIONE PROGETTO DEFINITIVO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del progetto definitivo dell'opera e autorizzazione al Sindaco di chiedere mutui all'ICS per il finanziamento della quota a carico di Caltrano</text:p>
          </table:table-cell>
          <table:table-cell table:style-name="ce58" office:value-type="currency" office:currency="EUR" office:value="398268">
            <text:p>€ 398.268,00</text:p>
          </table:table-cell>
          <table:table-cell table:style-name="ce59" office:value-type="string">
            <text:p>Progetto acquisito al protocollo comunale il 16/1/2015 al n. 213</text:p>
          </table:table-cell>
          <table:table-cell table:number-columns-repeated="1017"/>
        </table:table-row>
        <table:table-row table:style-name="ro7">
          <table:table-cell table:style-name="ce2" office:value-type="float" office:value="33">
            <text:p>33</text:p>
          </table:table-cell>
          <table:table-cell table:style-name="ce12" office:value-type="date" office:date-value="2015-04-27">
            <text:p>27/4/2015</text:p>
          </table:table-cell>
          <table:table-cell table:style-name="ce25" office:value-type="string">
            <text:p>DIRETTIVE IN MERITO ALLA CONCESSIONE DEL FABBRICATO DI SERONETTA INDIVIDUAZIONE SOGGETTO ED APPROVAZIONE BOZZA CONCESSIONE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Conferma della concessione per il periodo 2015-2020 della struttura alla “Riserva di Alpina” Caccia a seguito di rinuncia da parte del GAM precedente co-concessionario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34">
            <text:p>34</text:p>
          </table:table-cell>
          <table:table-cell table:style-name="ce12" office:value-type="date" office:date-value="2015-04-27">
            <text:p>27/4/2015</text:p>
          </table:table-cell>
          <table:table-cell table:style-name="ce25" office:value-type="string">
            <text:p>LAVORI SOSTITUZIONE DI UNA CONDOTTA PER ACQUE PLUVIALI IN VIA BELLINI – APPROVAZIONE INTERVENTO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intervento per la sostituzione della condotta fognaria</text:p>
          </table:table-cell>
          <table:table-cell table:style-name="ce58" office:value-type="currency" office:currency="EUR" office:value="44000">
            <text:p>€ 44.000,00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35">
            <text:p>35</text:p>
          </table:table-cell>
          <table:table-cell table:style-name="ce12" office:value-type="date" office:date-value="2015-04-27">
            <text:p>27/4/2015</text:p>
          </table:table-cell>
          <table:table-cell table:style-name="ce25" office:value-type="string">
            <text:p>RIACCERTAMENTO STRAORDINARIO DEI RESIDUI ATTIVI E PASSIVI PREVISTO DALL'ART. 3, COMMA 7 DEL D.LGS. N. 118/2011, CORRETTO ED INTEGRATO DAL D.LGS. N. 126/2014 AI SENSI DELL'ART. 14 DPCM 28.12.2011</text:p>
          </table:table-cell>
          <table:table-cell table:style-name="ce37" office:value-type="string">
            <text:p>FINANZIARIO</text:p>
          </table:table-cell>
          <table:table-cell table:style-name="ce46" office:value-type="string">
            <text:p>Riaccertamento straordinario residui attivi e passivi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6">
            <text:p>36</text:p>
          </table:table-cell>
          <table:table-cell table:style-name="ce12" office:value-type="date" office:date-value="2015-04-30">
            <text:p>30/4/2015</text:p>
          </table:table-cell>
          <table:table-cell table:style-name="ce25" office:value-type="string">
            <text:p>ELEZIONI DEL PRESIDENTE DELLA GIUNTA E DEL CONSIGLIO REGIONALE DEL VENETO. DOMENICA 31 MAGGIO 2015. DETERMINAZIONE NUMERO ED UBICAZIONE SPAZI DESTINATI ALLE AFFISSIONI PER LA PROPAGANDA ELETTORALE DIRETTA 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Determinazione numero ed ubicazione spazi destinati alla propaganda elettorale diretta per elezioni regionali ann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Circolare della Prefettura di Vicenza n. 1/15 del 23.4.2015</text:p>
          </table:table-cell>
          <table:table-cell table:number-columns-repeated="1017"/>
        </table:table-row>
        <table:table-row table:style-name="ro16">
          <table:table-cell table:style-name="ce2" office:value-type="float" office:value="37">
            <text:p>37</text:p>
          </table:table-cell>
          <table:table-cell table:style-name="ce12" office:value-type="date" office:date-value="2015-05-11">
            <text:p>11/5/2015</text:p>
          </table:table-cell>
          <table:table-cell table:style-name="ce28" office:value-type="string">
            <text:p>APPROVAZIONE PROGETTO PRELIMINARE/DEFINITIVO PER </text:p>
            <text:p><text:span text:style-name="T2">“</text:span><text:span text:style-name="T3">RIQUALIFICAZIONE, </text:span><text:span text:style-name="T3">RISANAMENTO, VALORIZZAZIONE </text:span><text:span text:style-name="T3">E RECUPERO, AD USO PUBBLICO </text:span><text:span text:style-name="T3">DELL’EX “LATTERIA SANTA </text:span><text:span text:style-name="T3">CROCE”</text:span>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progetto preliminare/definitivo recupero stabile ex latteria S.Croce</text:p>
          </table:table-cell>
          <table:table-cell table:style-name="ce58" office:value-type="currency" office:currency="EUR" office:value="200000">
            <text:p>€ 200.000,00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38">
            <text:p>38</text:p>
          </table:table-cell>
          <table:table-cell table:style-name="ce13" office:value-type="date" office:date-value="2015-05-11">
            <text:p>11/5/2015</text:p>
          </table:table-cell>
          <table:table-cell table:style-name="ce28" office:value-type="string">
            <text:p>AGGIORNAMENTO <text:s/>ED <text:s/>INTEGRAZIONE DEL <text:span text:style-name="T4"><text:s/></text:span><text:span text:style-name="T5">PROGRAMMA </text:span><text:span text:style-name="T5">TRIENNALE 2015-2016-2017 E DELL’ </text:span><text:span text:style-name="T5">ELENCO ANNUALE 2015 DEI LAVORI <text:s/></text:span><text:span text:style-name="T5">(D. LGS. 12 APRILE 2006, n. 163 – <text:s/>art. </text:span><text:span text:style-name="T5">128).</text:span>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ggiornamento programma a seguito approvazione progetto recupero ex latteria e finanziamento lavori 5° stralcio palazzo Zuccato</text:p>
          </table:table-cell>
          <table:table-cell table:style-name="ce60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3">
          <table:table-cell table:style-name="ce2" office:value-type="float" office:value="39">
            <text:p>39</text:p>
          </table:table-cell>
          <table:table-cell table:style-name="ce12" office:value-type="date" office:date-value="2015-05-11">
            <text:p>11/5/2015</text:p>
          </table:table-cell>
          <table:table-cell table:style-name="ce28" office:value-type="string">
            <text:p>L.164 del 11.11.2014 – “SBLOCCA ITALIA“ - RICHIESTA FINANZIAMENTO PER LA RIQUALIFICAZIONE, RISANAMENTO, VALORIZZAZIONE E RECUPERO, AD USO PUBBLICO DELL’EX “LATTERIA SANTA CROCE” <text:s/>NUOVI PROGETTI PER INTERVENTI NEI PICCOLI COMUNI – APPROVAZIONE DOCUMENTAZIONE E CRITERI PER LA RICHIESTA DI CONTRIBUTO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Approvazione documentazione e criteri necessari per presentare la domanda di contributo L.164/2014</text:p>
          </table:table-cell>
          <table:table-cell table:style-name="ce60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40">
            <text:p>40</text:p>
          </table:table-cell>
          <table:table-cell table:style-name="ce12" office:value-type="date" office:date-value="2015-05-11">
            <text:p>11/5/2015</text:p>
          </table:table-cell>
          <table:table-cell table:style-name="ce28" office:value-type="string">
            <text:p>ELEZIONE DEL PRESIDENTE DELLA GIUNTA E DEL CONSIGLIO REGIONALE DEL VENETO. DOMENICA 31 MAGGIO 2015. DELIMITAZIONE, RIPARTIZIONE E ASSEGNAZIONE SPAZI PER AFFISSIONI.</text:p>
          </table:table-cell>
          <table:table-cell table:style-name="ce37" office:value-type="string">
            <text:p>AA.GG.</text:p>
          </table:table-cell>
          <table:table-cell table:style-name="ce46" office:value-type="string">
            <text:p>Assegnazione spazi destinati alla propaganda elettorale diretta per elezioni regionali ann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Circolare della Prefettura di Vicenza n. 1/31 del 11 maggio 2015</text:p>
          </table:table-cell>
          <table:table-cell table:number-columns-repeated="1017"/>
        </table:table-row>
        <table:table-row table:style-name="ro5">
          <table:table-cell table:style-name="ce3" office:value-type="float" office:value="41">
            <text:p>41</text:p>
          </table:table-cell>
          <table:table-cell table:style-name="ce13" office:value-type="date" office:date-value="2015-05-25">
            <text:p>25/5/2015</text:p>
          </table:table-cell>
          <table:table-cell table:style-name="ce28" office:value-type="string">
            <text:p>CONCESSIONE DELL'IMMOBILE DENOMINATO “BAR ALPINO” E DEGLI ALTRI FABBRICATI SITI IN LOC. POZZA DEL FAVERO ANNI 2015-2024 – PRESA D'ATTO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presa d'atto esito della gara per la concessione degli immobili in oggetto e pubblicazione del progetto vincitore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42">
            <text:p>42</text:p>
          </table:table-cell>
          <table:table-cell table:style-name="ce13" office:value-type="date" office:date-value="2015-06-08">
            <text:p>8/6/2015</text:p>
          </table:table-cell>
          <table:table-cell table:style-name="ce28" office:value-type="string">
            <text:p>UTILIZZO DEI PRODOTTI LEGNOSI PROVENIENTI DAL PATRIMONIO SILVOPASTORALE COMUNALE – DIRITTO CIVICO DI LEGNATICO (RACCOLTA RAMAGLIA, TAGLIO NOCCIOLO) E PICCOLE CONCESSIONI PER FABBISOGNI DIRETTIVE 2015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Emissione direttive per la regolamentazione delle attività di raccolta legna in montagna da parte degli aventi diritto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3" office:value-type="float" office:value="43">
            <text:p>43</text:p>
          </table:table-cell>
          <table:table-cell table:style-name="ce13" office:value-type="date" office:date-value="2015-06-15">
            <text:p>15/6/2015</text:p>
          </table:table-cell>
          <table:table-cell table:style-name="ce28" office:value-type="string">
            <text:p>PROGETTO INTEGRAZIONE SOCIALE AMBIENTE LAVORO</text:p>
          </table:table-cell>
          <table:table-cell table:style-name="ce38" office:value-type="string">
            <text:p>AA.GG.</text:p>
          </table:table-cell>
          <table:table-cell table:style-name="ce46" office:value-type="string">
            <text:p>Rinnovo progetto proposto dal S.I.L.A.S. per tirocinio n. 1 persona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Richiesta di proroga del S.I.L.A.S. recepita al prot. comunale n. 2481 del 10.06.2015</text:p>
          </table:table-cell>
          <table:table-cell table:number-columns-repeated="1017"/>
        </table:table-row>
        <table:table-row table:style-name="ro10">
          <table:table-cell table:style-name="ce3" office:value-type="float" office:value="44">
            <text:p>44</text:p>
          </table:table-cell>
          <table:table-cell table:style-name="ce13" office:value-type="date" office:date-value="2015-06-15">
            <text:p>15/6/2015</text:p>
          </table:table-cell>
          <table:table-cell table:style-name="ce28" office:value-type="string">
            <text:p>DIRETTIVE IN MERITO ALLA DEFINIZIONE DEL CANONE DI CONCESSIONE DI MALGA PAU'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Applicazione riduzione prevista in contratto per gestione <text:s/>con linea vacca-vitello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45">
            <text:p>45</text:p>
          </table:table-cell>
          <table:table-cell table:style-name="ce13" office:value-type="date" office:date-value="2015-06-15">
            <text:p>15/6/2015</text:p>
          </table:table-cell>
          <table:table-cell table:style-name="ce28" office:value-type="string">
            <text:p>PROGETTO DI FABBRICATO PER NUOVA PALESTRA AL SERVIZIO DELL’ISTITUTO COMPRENSIVO “DON CARLO FRIGO” PROGETTO ESECUTIVO PRESA D'ATTO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Presa d'atto della suddivisione dell'opera in due stralci funzionali e conferma finanziamento quota a carico del Comune</text:p>
          </table:table-cell>
          <table:table-cell table:style-name="ce58" office:value-type="currency" office:currency="EUR" office:value="398268">
            <text:p>€ 398.268,00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46">
            <text:p>46</text:p>
          </table:table-cell>
          <table:table-cell table:style-name="ce13" office:value-type="date" office:date-value="2015-06-15">
            <text:p>15/6/2015</text:p>
          </table:table-cell>
          <table:table-cell table:style-name="ce28" office:value-type="string">
            <text:p>APPROVAZIONE LAVORI DI MIGLIORIE BOSCHIVE E PASCOLIVE ORDINARIE - “MIGLIORAMENTI DEL PATRIMONIO DEL COMUNE” ANNO 2015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approvazione progetto interventi di manutenzione sugli stabili montani finanziato con i proventi accantonati nel 2014</text:p>
          </table:table-cell>
          <table:table-cell table:style-name="ce58" office:value-type="currency" office:currency="EUR" office:value="14341.18">
            <text:p>€ 14.341,18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3" office:value-type="float" office:value="47">
            <text:p>47</text:p>
          </table:table-cell>
          <table:table-cell table:style-name="ce13" office:value-type="date" office:date-value="2015-06-22">
            <text:p>22/6/2015</text:p>
          </table:table-cell>
          <table:table-cell table:style-name="ce28" office:value-type="string">
            <text:p>DIRETTIVE IN MERITO ALL'UTILIZZO DEGLI STABILI MONTANI DI LOVAREZZE E CARIOLETTA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Approvazione disciplinare per regolamentazione utilizzo degli stabili montani di Lovarezze e Carioletta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48">
            <text:p>48</text:p>
          </table:table-cell>
          <table:table-cell table:style-name="ce13" office:value-type="date" office:date-value="2015-06-22">
            <text:p>22/6/2015</text:p>
          </table:table-cell>
          <table:table-cell table:style-name="ce29" office:value-type="string">
            <text:p>PRESA D'ATTO REFERTO DEI CONTROLLI SUGLI ATTI GESTIONALI COMUNALI - ARTT. 4,5 E 6 DEL REGOLAMENTO PER LA METODOLOGIA E L'ORGANIZZAZIONE DEI CONTROLLI INTERNI (1° QUADRIMESTRE 2015)</text:p>
          </table:table-cell>
          <table:table-cell table:style-name="ce38" office:value-type="string">
            <text:p>AA.GG.</text:p>
          </table:table-cell>
          <table:table-cell table:style-name="ce46" office:value-type="string">
            <text:p>Referto sul controllo di determine e scritture private periodo gennaio-aprile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4" office:value-type="float" office:value="49">
            <text:p>49</text:p>
          </table:table-cell>
          <table:table-cell table:style-name="ce14" office:value-type="date" office:date-value="2015-06-22">
            <text:p>22/6/2015</text:p>
          </table:table-cell>
          <table:table-cell table:style-name="ce30" office:value-type="string">
            <text:p>DETERMINAZIONE DELLE TARIFFE DEI SERVIZI PUBBLICI A DOMANDA INDIVIDUALE E DELLE ALTRE TARIFFE A PREZZI PUBBLICI PER L'ANNO 2015</text:p>
          </table:table-cell>
          <table:table-cell table:style-name="ce39" office:value-type="string">
            <text:p>FINANZIARIO</text:p>
          </table:table-cell>
          <table:table-cell table:style-name="ce49" office:value-type="string">
            <text:p>Determinazione delle tariffe per servizi pubblici a domanda indivuale anno 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5" office:value-type="float" office:value="50">
            <text:p>50</text:p>
          </table:table-cell>
          <table:table-cell table:style-name="ce15" office:value-type="date" office:date-value="2015-06-22">
            <text:p>22/6/2015</text:p>
          </table:table-cell>
          <table:table-cell table:style-name="ce30" office:value-type="string">
            <text:p>DETERMINAZIONE DELLE ENTRATE TRIBUTARIE ANNO 2015</text:p>
          </table:table-cell>
          <table:table-cell table:style-name="ce40" office:value-type="string">
            <text:p>FINANZIARIO</text:p>
          </table:table-cell>
          <table:table-cell table:style-name="ce49" office:value-type="string">
            <text:p>Determinazione delle entrate tribuarie 2015</text:p>
          </table:table-cell>
          <table:table-cell table:style-name="ce61" office:value-type="string">
            <text:p>//</text:p>
          </table:table-cell>
          <table:table-cell table:style-name="ce67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51">
            <text:p>51</text:p>
          </table:table-cell>
          <table:table-cell table:style-name="ce12" office:value-type="date" office:date-value="2015-06-29">
            <text:p>29/6/2015</text:p>
          </table:table-cell>
          <table:table-cell table:style-name="ce29" office:value-type="string">
            <text:p>PROROGA ALLA COMUNITA' MONTANA DALL'ASTICO AL BRENTA DELLA DELEGA PER LA GESTIONE IN FORMA ASSOCIATA DEL SERVIZIO "SPORTELLO UNICO DELLE ATTIVITA' PRODUTTIVE"</text:p>
          </table:table-cell>
          <table:table-cell table:style-name="ce37" office:value-type="string">
            <text:p>TECNICO</text:p>
          </table:table-cell>
          <table:table-cell table:style-name="ce46" office:value-type="string">
            <text:p>Proroga <text:s/>alla comunitaà montana Dall'Astico al Brento del servizio SUAP a decorrere dal 01.07.2015</text:p>
          </table:table-cell>
          <table:table-cell table:style-name="ce58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64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2"/>
          <table:table-cell table:style-name="ce41"/>
          <table:table-cell table:style-name="ce50"/>
          <table:table-cell table:style-name="ce62"/>
          <table:table-cell table:style-name="ce64"/>
          <table:table-cell table:style-name="ce44" table:number-columns-repeated="1017"/>
        </table:table-row>
        <table:table-row table:style-name="ro17" table:number-rows-repeated="3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64"/>
          <table:table-cell table:style-name="ce44" table:number-columns-repeated="1017"/>
        </table:table-row>
        <table:table-row table:style-name="ro17" table:number-rows-repeated="2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64"/>
          <table:table-cell table:style-name="ce8" table:number-columns-repeated="1017"/>
        </table:table-row>
        <table:table-row table:style-name="ro17" table:number-rows-repeated="4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64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68"/>
          <table:table-cell table:style-name="ce44" table:number-columns-repeated="1017"/>
        </table:table-row>
        <table:table-row table:style-name="ro17">
          <table:table-cell table:style-name="ce7"/>
          <table:table-cell table:style-name="ce17"/>
          <table:table-cell table:style-name="ce31"/>
          <table:table-cell table:style-name="ce42"/>
          <table:table-cell table:style-name="ce50"/>
          <table:table-cell table:style-name="ce62"/>
          <table:table-cell table:style-name="ce69"/>
          <table:table-cell table:style-name="ce54" table:number-columns-repeated="1017"/>
        </table:table-row>
        <table:table-row table:style-name="ro17" table:number-rows-repeated="3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 table:number-rows-repeated="2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2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2"/>
          <table:table-cell table:style-name="ce44" table:number-columns-repeated="1017"/>
        </table:table-row>
        <table:table-row table:style-name="ro17" table:number-rows-repeated="2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2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2"/>
          <table:table-cell table:style-name="ce44" table:number-columns-repeated="1017"/>
        </table:table-row>
        <table:table-row table:style-name="ro17" table:number-rows-repeated="6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8">
          <table:table-cell table:style-name="ce6"/>
          <table:table-cell table:style-name="ce16"/>
          <table:table-cell table:style-name="ce33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 table:number-rows-repeated="5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0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1"/>
          <table:table-cell table:style-name="ce44" table:number-columns-repeated="1017"/>
        </table:table-row>
        <table:table-row table:style-name="ro17" table:number-rows-repeated="2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1"/>
          <table:table-cell table:style-name="ce44" table:number-columns-repeated="1017"/>
        </table:table-row>
        <table:table-row table:style-name="ro17" table:number-rows-repeated="3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6"/>
          <table:table-cell table:style-name="ce31"/>
          <table:table-cell table:style-name="ce41"/>
          <table:table-cell table:style-name="ce51"/>
          <table:table-cell table:style-name="ce62"/>
          <table:table-cell table:style-name="ce71"/>
          <table:table-cell table:style-name="ce44" table:number-columns-repeated="1017"/>
        </table:table-row>
        <table:table-row table:style-name="ro17" table:number-rows-repeated="3">
          <table:table-cell table:style-name="ce6"/>
          <table:table-cell table:style-name="ce18"/>
          <table:table-cell table:style-name="ce31"/>
          <table:table-cell table:style-name="ce43"/>
          <table:table-cell table:style-name="ce52"/>
          <table:table-cell table:style-name="ce63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8"/>
          <table:table-cell table:style-name="ce31"/>
          <table:table-cell table:style-name="ce41"/>
          <table:table-cell table:style-name="ce50"/>
          <table:table-cell table:style-name="ce62"/>
          <table:table-cell table:style-name="ce73"/>
          <table:table-cell table:style-name="ce44" table:number-columns-repeated="1017"/>
        </table:table-row>
        <table:table-row table:style-name="ro17">
          <table:table-cell table:style-name="ce6"/>
          <table:table-cell table:style-name="ce18"/>
          <table:table-cell table:style-name="ce31"/>
          <table:table-cell table:style-name="ce43"/>
          <table:table-cell table:style-name="ce53"/>
          <table:table-cell table:style-name="ce64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8"/>
          <table:table-cell table:style-name="ce31"/>
          <table:table-cell table:style-name="ce43"/>
          <table:table-cell table:style-name="ce52"/>
          <table:table-cell table:style-name="ce63"/>
          <table:table-cell table:style-name="ce71"/>
          <table:table-cell table:style-name="ce44" table:number-columns-repeated="1017"/>
        </table:table-row>
        <table:table-row table:style-name="ro17">
          <table:table-cell table:style-name="ce6"/>
          <table:table-cell table:style-name="ce18"/>
          <table:table-cell table:style-name="ce31"/>
          <table:table-cell table:style-name="ce43"/>
          <table:table-cell table:style-name="ce52"/>
          <table:table-cell table:style-name="ce63"/>
          <table:table-cell table:style-name="ce44" table:number-columns-repeated="1018"/>
        </table:table-row>
        <table:table-row table:style-name="ro17" table:number-rows-repeated="5">
          <table:table-cell table:style-name="ce6"/>
          <table:table-cell table:style-name="ce18"/>
          <table:table-cell table:style-name="ce31"/>
          <table:table-cell table:style-name="ce43"/>
          <table:table-cell table:style-name="ce52"/>
          <table:table-cell table:style-name="ce63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9"/>
          <table:table-cell table:style-name="ce31"/>
          <table:table-cell table:style-name="ce43"/>
          <table:table-cell table:style-name="ce52"/>
          <table:table-cell table:style-name="ce63"/>
          <table:table-cell table:style-name="ce70"/>
          <table:table-cell table:style-name="ce44" table:number-columns-repeated="1017"/>
        </table:table-row>
        <table:table-row table:style-name="ro17">
          <table:table-cell table:style-name="ce6"/>
          <table:table-cell table:style-name="ce18"/>
          <table:table-cell table:style-name="ce31"/>
          <table:table-cell table:style-name="ce43"/>
          <table:table-cell table:style-name="ce52"/>
          <table:table-cell table:style-name="ce63"/>
          <table:table-cell table:style-name="ce70"/>
          <table:table-cell table:style-name="ce44" table:number-columns-repeated="1017"/>
        </table:table-row>
        <table:table-row table:style-name="ro17" table:number-rows-repeated="7">
          <table:table-cell table:style-name="ce6"/>
          <table:table-cell table:style-name="ce19"/>
          <table:table-cell table:style-name="ce31"/>
          <table:table-cell table:style-name="ce43"/>
          <table:table-cell table:style-name="ce52"/>
          <table:table-cell table:style-name="ce63"/>
          <table:table-cell table:style-name="ce70"/>
          <table:table-cell table:style-name="ce44" table:number-columns-repeated="1017"/>
        </table:table-row>
        <table:table-row table:style-name="ro17" table:number-rows-repeated="16">
          <table:table-cell table:style-name="ce8"/>
          <table:table-cell table:style-name="ce20"/>
          <table:table-cell table:style-name="ce31"/>
          <table:table-cell table:style-name="ce43"/>
          <table:table-cell table:style-name="ce54" table:number-columns-repeated="2"/>
          <table:table-cell table:style-name="ce44" table:number-columns-repeated="1018"/>
        </table:table-row>
        <table:table-row table:style-name="ro17" table:number-rows-repeated="384">
          <table:table-cell table:style-name="ce8"/>
          <table:table-cell table:style-name="ce20"/>
          <table:table-cell table:style-name="ce31"/>
          <table:table-cell table:style-name="ce44"/>
          <table:table-cell table:style-name="ce54" table:number-columns-repeated="2"/>
          <table:table-cell table:style-name="ce44" table:number-columns-repeated="1018"/>
        </table:table-row>
        <table:table-row table:style-name="ro20">
          <table:table-cell table:style-name="ce8"/>
          <table:table-cell table:style-name="ce20"/>
          <table:table-cell table:style-name="ce31"/>
          <table:table-cell table:style-name="ce44"/>
          <table:table-cell table:style-name="ce54" table:number-columns-repeated="2"/>
          <table:table-cell table:style-name="ce44" table:number-columns-repeated="1018"/>
        </table:table-row>
        <table:table-row table:style-name="ro17" table:number-rows-repeated="582">
          <table:table-cell table:style-name="ce9"/>
          <table:table-cell table:style-name="ce21"/>
          <table:table-cell table:style-name="ce34"/>
          <table:table-cell table:style-name="ce35"/>
          <table:table-cell table:style-name="ce55" table:number-columns-repeated="2"/>
          <table:table-cell table:style-name="ce35" table:number-columns-repeated="1018"/>
        </table:table-row>
        <table:table-row table:style-name="ro17" table:number-rows-repeated="5544">
          <table:table-cell table:style-name="ce9"/>
          <table:table-cell table:style-name="ce21"/>
          <table:table-cell table:style-name="ce35" table:number-columns-repeated="2"/>
          <table:table-cell table:style-name="ce55" table:number-columns-repeated="2"/>
          <table:table-cell table:style-name="ce35" table:number-columns-repeated="1018"/>
        </table:table-row>
        <table:table-row table:style-name="ro17" table:number-rows-repeated="1041925">
          <table:table-cell table:number-columns-repeated="1024"/>
        </table:table-row>
        <table:table-row table:style-name="ro17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9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9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103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10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ffff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ffff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c0c0c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cc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ffffff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53538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6666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Output" style:family="table-cell" style:parent-style-name="Default">
      <style:table-cell-properties fo:background-color="#ffffff" style:diagonal-bl-tr="none" style:diagonal-tl-br="none" fo:border="0.035cm solid #353538" style:rotation-align="none"/>
      <style:text-properties fo:color="#353538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cccc" style:border-line-width-bottom="0.035cm 0.035cm 0.035cm" style:diagonal-bl-tr="none" style:diagonal-tl-br="none" fo:border-left="none" fo:border-right="none" style:rotation-align="none" fo:border-top="0.035cm solid #33cccc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0-14">14/10/2015</text:date>, <text:time>16.03.3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5-10-14T16:03:32.65</dc:date>
    <meta:generator>OpenOffice.org/3.3$Win32 OpenOffice.org_project/330m20$Build-9567</meta:generator>
    <meta:editing-duration>PT10M40S</meta:editing-duration>
    <meta:editing-cycles>2</meta:editing-cycles>
    <meta:document-statistic meta:table-count="3" meta:cell-count="364" meta:object-count="0"/>
  </office:meta>
</office:document-meta>
</file>