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06cm"/>
    </style:style>
    <style:style style:name="co2" style:family="table-column">
      <style:table-column-properties fo:break-before="auto" style:column-width="2.103cm"/>
    </style:style>
    <style:style style:name="co3" style:family="table-column">
      <style:table-column-properties fo:break-before="auto" style:column-width="2.852cm"/>
    </style:style>
    <style:style style:name="co4" style:family="table-column">
      <style:table-column-properties fo:break-before="auto" style:column-width="12.809cm"/>
    </style:style>
    <style:style style:name="co5" style:family="table-column">
      <style:table-column-properties fo:break-before="auto" style:column-width="11.523cm"/>
    </style:style>
    <style:style style:name="co6" style:family="table-column">
      <style:table-column-properties fo:break-before="auto" style:column-width="3.581cm"/>
    </style:style>
    <style:style style:name="co7" style:family="table-column">
      <style:table-column-properties fo:break-before="auto" style:column-width="6.152cm"/>
    </style:style>
    <style:style style:name="co8" style:family="table-column">
      <style:table-column-properties fo:break-before="auto" style:column-width="1.757cm"/>
    </style:style>
    <style:style style:name="co9" style:family="table-column">
      <style:table-column-properties fo:break-before="auto" style:column-width="2.267cm"/>
    </style:style>
    <style:style style:name="ro1" style:family="table-row">
      <style:table-row-properties style:row-height="0.792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1cm" fo:break-before="auto" style:use-optimal-row-height="true"/>
    </style:style>
    <style:style style:name="ro6" style:family="table-row">
      <style:table-row-properties style:row-height="1.476cm" fo:break-before="auto" style:use-optimal-row-height="false"/>
    </style:style>
    <style:style style:name="ro7" style:family="table-row">
      <style:table-row-properties style:row-height="0.661cm" fo:break-before="auto" style:use-optimal-row-height="false"/>
    </style:style>
    <style:style style:name="ro8" style:family="table-row">
      <style:table-row-properties style:row-height="2.422cm" fo:break-before="auto" style:use-optimal-row-height="true"/>
    </style:style>
    <style:style style:name="ro9" style:family="table-row">
      <style:table-row-properties style:row-height="2.895cm" fo:break-before="auto" style:use-optimal-row-height="true"/>
    </style:style>
    <style:style style:name="ro10" style:family="table-row">
      <style:table-row-properties style:row-height="1.395cm" fo:break-before="auto" style:use-optimal-row-height="true"/>
    </style:style>
    <style:style style:name="ro11" style:family="table-row">
      <style:table-row-properties style:row-height="1.085cm" fo:break-before="auto" style:use-optimal-row-height="false"/>
    </style:style>
    <style:style style:name="ro12" style:family="table-row">
      <style:table-row-properties style:row-height="1.499cm" fo:break-before="auto" style:use-optimal-row-height="true"/>
    </style:style>
    <style:style style:name="ro13" style:family="table-row">
      <style:table-row-properties style:row-height="1.868cm" fo:break-before="auto" style:use-optimal-row-height="true"/>
    </style:style>
    <style:style style:name="ro14" style:family="table-row">
      <style:table-row-properties style:row-height="3.237cm" fo:break-before="auto" style:use-optimal-row-height="true"/>
    </style:style>
    <style:style style:name="ro15" style:family="table-row">
      <style:table-row-properties style:row-height="2.646cm" fo:break-before="auto" style:use-optimal-row-height="false"/>
    </style:style>
    <style:style style:name="ro16" style:family="table-row">
      <style:table-row-properties style:row-height="1.455cm" fo:break-before="auto" style:use-optimal-row-height="false"/>
    </style:style>
    <style:style style:name="ro17" style:family="table-row">
      <style:table-row-properties style:row-height="3.369cm" fo:break-before="auto" style:use-optimal-row-height="true"/>
    </style:style>
    <style:style style:name="ro18" style:family="table-row">
      <style:table-row-properties style:row-height="0.49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.5pt" fo:font-style="normal" fo:text-shadow="none" style:text-underline-style="none" fo:font-weight="bold" style:font-size-asian="11.5pt" style:font-style-asian="normal" style:font-weight-asian="bold" style:font-size-complex="11.5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8" style:family="table-cell" style:parent-style-name="Default" style:data-style-name="N36">
      <style:table-cell-properties fo:border-bottom="0.035cm solid #000000" style:diagonal-bl-tr="none" style:diagonal-tl-br="none" fo:background-color="transparent" fo:border-left="0.035cm solid #000000" fo:border-right="none" style:rotation-align="none" fo:border-top="0.035cm solid #000000"/>
    </style:style>
    <style:style style:name="ce9" style:family="table-cell" style:parent-style-name="Default" style:data-style-name="N36">
      <style:table-cell-properties fo:border-bottom="0.002cm solid #000000" style:diagonal-bl-tr="none" style:diagonal-tl-br="none" fo:background-color="transparent" fo:border-left="0.002cm solid #000000" fo:border-right="none" style:rotation-align="none" fo:border-top="0.002cm solid #000000"/>
    </style:style>
    <style:style style:name="ce10" style:family="table-cell" style:parent-style-name="Default" style:data-style-name="N36"/>
    <style:style style:name="ce11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</style:style>
    <style:style style:name="ce12" style:family="table-cell" style:parent-style-name="Default" style:data-style-name="N36">
      <style:table-cell-properties fo:border-bottom="0.035cm solid #000000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4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8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9" style:family="table-cell" style:parent-style-name="Default" style:data-style-name="N30">
      <style:table-cell-properties style:diagonal-bl-tr="none" style:diagonal-tl-br="none" fo:border="none" style:rotation-align="none"/>
    </style:style>
    <style:style style:name="ce20" style:family="table-cell" style:parent-style-name="Default">
      <style:table-cell-properties style:glyph-orientation-vertical="0" fo:border-bottom="0.035cm solid #000000" fo:background-color="#ffcc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1" style:family="table-cell" style:parent-style-name="Default">
      <style:table-cell-properties fo:border-bottom="0.035cm solid #000000" style:diagonal-bl-tr="none" style:diagonal-tl-br="none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>
      <style:table-cell-properties fo:border-bottom="0.002cm solid #000000" style:diagonal-bl-tr="none" style:diagonal-tl-br="none" fo:border-left="none" fo:border-right="0.002cm solid #000000" style:rotation-align="none" fo:border-top="0.002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>
      <style:table-cell-properties fo:border-bottom="0.035cm solid #000000" style:diagonal-bl-tr="none" style:diagonal-tl-br="none" fo:background-color="transparent" fo:border-left="none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0.035cm solid #000000" style:diagonal-bl-tr="none" style:diagonal-tl-br="none" fo:background-color="transparent" fo:border-left="none" fo:border-right="0.035cm solid #000000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fo:border="none" style:rotation-align="none"/>
    </style:style>
    <style:style style:name="ce3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fo:background-color="#99ff33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33" style:family="table-cell" style:parent-style-name="Default">
      <style:table-cell-properties style:glyph-orientation-vertical="0" fo:border-bottom="none" fo:background-color="#ffcc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4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3" style:family="table-cell" style:parent-style-name="Default" style:data-style-name="N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italic" fo:text-shadow="none" style:text-underline-style="none" fo:font-weight="normal" style:font-size-asian="10.5pt" style:font-style-asian="italic" style:font-weight-asian="normal" style:font-size-complex="10.5pt" style:font-style-complex="italic" style:font-weight-complex="normal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7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353538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6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7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8" style:family="table-cell" style:parent-style-name="Default">
      <style:table-cell-properties fo:border-bottom="0.035cm solid #000000" style:diagonal-bl-tr="none" style:diagonal-tl-br="none" fo:border-left="0.035cm solid #000000" fo:border-right="none" style:rotation-align="none" fo:border-top="0.035cm solid #000000"/>
    </style:style>
    <style:style style:name="ce79" style:family="table-cell" style:parent-style-name="Default">
      <style:table-cell-properties style:glyph-orientation-vertical="0" fo:border-bottom="0.035cm solid #000000" fo:background-color="#e6ff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tru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5" style:family="table-cell" style:parent-style-name="Default">
      <style:table-cell-properties style:glyph-orientation-vertical="0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6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fo:border="0.035cm solid #000000" style:rotation-align="none"/>
    </style:style>
    <style:style style:name="ce88" style:family="table-cell" style:parent-style-name="Default">
      <style:table-cell-properties style:glyph-orientation-vertical="0" fo:background-color="#e6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9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0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91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92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3" style:family="table-cell" style:parent-style-name="Default" style:data-style-name="N112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4" style:family="table-cell" style:parent-style-name="Default" style:data-style-name="N112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95" style:family="table-cell" style:parent-style-name="Default" style:data-style-name="N113">
      <style:table-cell-properties style:diagonal-bl-tr="none" style:diagonal-tl-br="none" fo:border="0.035cm solid #000000" style:rotation-align="none"/>
    </style:style>
    <style:style style:name="ce96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7" style:family="table-cell" style:parent-style-name="Euro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98" style:family="table-cell" style:parent-style-name="Euro" style:data-style-name="N113">
      <style:table-cell-properties style:glyph-orientation-vertical="0" fo:border-bottom="0.035cm solid #000000" style:cell-protect="protected" style:print-content="tru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99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00" style:family="table-cell" style:parent-style-name="Default" style:data-style-name="N113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end" fo:margin-left="0cm" style:writing-mode="page"/>
    </style:style>
    <style:style style:name="ce101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</style:style>
    <style:style style:name="ce10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3" style:family="table-cell" style:parent-style-name="Default" style:data-style-name="N113">
      <style:table-cell-properties style:diagonal-bl-tr="none" style:diagonal-tl-br="none" fo:border="none" style:rotation-align="none"/>
    </style:style>
    <style:style style:name="ce104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105" style:family="table-cell" style:parent-style-name="Default" style:data-style-name="N112">
      <style:table-cell-properties style:diagonal-bl-tr="none" style:diagonal-tl-br="none" fo:border="none" style:rotation-align="none"/>
    </style:style>
    <style:style style:name="ce106" style:family="table-cell" style:parent-style-name="Euro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107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8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0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10" style:family="table-cell" style:parent-style-name="Euro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1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Default" style:data-style-name="N113">
      <style:table-cell-properties style:diagonal-bl-tr="none" style:diagonal-tl-br="none" fo:background-color="transparent" fo:border="none" style:rotation-align="none"/>
    </style:style>
    <style:style style:name="ce113" style:family="table-cell" style:parent-style-name="Default" style:data-style-name="N113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Default" style:data-style-name="N113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1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justify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2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126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7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true" style:vertical-align="automatic"/>
      <style:paragraph-properties fo:margin-left="0cm" style:writing-mode="page"/>
    </style:style>
    <style:style style:name="ce128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129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style:use-window-font-color="true" style:text-outline="false" style:text-line-through-style="none" style:font-name="Comic Sans MS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31" style:family="table-cell" style:parent-style-name="Default">
      <style:table-cell-properties fo:background-color="transparent"/>
    </style:style>
    <style:style style:name="ce132" style:family="table-cell" style:parent-style-name="Default">
      <style:table-cell-properties style:glyph-orientation-vertical="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2" style:family="text">
      <style:text-properties fo:color="#ff3333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4" style:family="text">
      <style:text-properties fo:color="#000000" style:text-outline="false" style:text-line-through-style="none" style:text-position="0% 100%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T5" style:family="text">
      <style:text-properties fo:color="#ff3333" style:text-outline="false" style:text-line-through-style="none" style:text-position="0% 100%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T6" style:family="text">
      <style:text-properties fo:color="#000000" style:text-outline="false" style:text-line-through-style="none" style:text-position="0% 100%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T7" style:family="text">
      <style:text-properties fo:color="#000000" style:text-outline="false" style:text-line-through-style="none" style:text-position="0% 100%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 table:print="false">
        <office:forms form:automatic-focus="false" form:apply-design-mode="false"/>
        <table:table-column table:style-name="co1" table:default-cell-style-name="ce2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87"/>
        <table:table-column table:style-name="co7" table:default-cell-style-name="ce87"/>
        <table:table-column table:style-name="co8" table:number-columns-repeated="247" table:default-cell-style-name="Default"/>
        <table:table-column table:style-name="co9" table:number-columns-repeated="770" table:default-cell-style-name="Default"/>
        <table:table-row table:style-name="ro1">
          <table:table-cell table:style-name="ce1" office:value-type="string">
            <text:p>REGISTRO DETERMINAZIONI </text:p>
          </table:table-cell>
          <table:table-cell table:number-columns-repeated="2"/>
          <table:table-cell table:style-name="ce32" office:value-type="float" office:value="2016">
            <text:p>2016</text:p>
          </table:table-cell>
          <table:table-cell table:style-name="ce78"/>
          <table:table-cell table:number-columns-repeated="1019"/>
        </table:table-row>
        <table:table-row table:style-name="ro2">
          <table:table-cell table:number-columns-repeated="4"/>
          <table:table-cell table:style-name="ce78"/>
          <table:table-cell table:number-columns-repeated="1019"/>
        </table:table-row>
        <table:table-row table:style-name="ro3">
          <table:table-cell table:style-name="ce3" office:value-type="string">
            <text:p>n°</text:p>
          </table:table-cell>
          <table:table-cell table:style-name="ce6" office:value-type="string">
            <text:p>DATA</text:p>
          </table:table-cell>
          <table:table-cell table:style-name="ce20" office:value-type="string">
            <text:p>SETTORE</text:p>
          </table:table-cell>
          <table:table-cell table:style-name="ce33" office:value-type="string">
            <text:p>OGGETTO</text:p>
          </table:table-cell>
          <table:table-cell table:style-name="ce79" office:value-type="string">
            <text:p>CONTENUTO SINTETICO DEL PROVVEDIMENTO</text:p>
          </table:table-cell>
          <table:table-cell table:style-name="ce88" office:value-type="string">
            <text:p>SPESA PREVISTA E/O LIQUIDATA (AL LORDO)</text:p>
          </table:table-cell>
          <table:table-cell table:style-name="ce88" office:value-type="string">
            <text:p>ESTREMI dei principali documenti relativi al procedimento</text:p>
          </table:table-cell>
          <table:table-cell table:style-name="ce126" table:number-columns-repeated="2"/>
          <table:table-cell table:style-name="ce132" table:number-columns-repeated="1015"/>
        </table:table-row>
        <table:table-row table:style-name="ro4">
          <table:table-cell table:style-name="ce3" office:value-type="float" office:value="1">
            <text:p>1</text:p>
          </table:table-cell>
          <table:table-cell table:style-name="ce7" office:value-type="date" office:date-value="2016-01-04">
            <text:p>04/01/2016</text:p>
          </table:table-cell>
          <table:table-cell table:style-name="ce21" office:value-type="string">
            <text:p>Tecnico</text:p>
          </table:table-cell>
          <table:table-cell table:style-name="ce34" office:value-type="string">
            <text:p>PROGETTO LAVORI SOCIALMENTE UTILI “ATTIVITA’ DI PREACCOGLIENZA E SORVEGLIANZA PRESSO LA SCUOLA ELEMENTARE, PULIZIA PRESSO LA PALESTRA E NEGLI STABILI COMUNALI” <text:s/>- PROROGA UTILIZZO DI LAVORATORE</text:p>
          </table:table-cell>
          <table:table-cell table:style-name="ce80" office:value-type="string">
            <text:p>Proroga di 1 mese dell'attività</text:p>
          </table:table-cell>
          <table:table-cell table:style-name="ce89" office:value-type="string">
            <text:p>//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2">
            <text:p>2</text:p>
          </table:table-cell>
          <table:table-cell table:style-name="ce7" office:value-type="date" office:date-value="2016-01-07">
            <text:p>07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ANTICIPAZIONE DI FONDI A FAVORE DELL'ECONOMO COMUNALE ANNO 2016</text:p>
          </table:table-cell>
          <table:table-cell table:style-name="ce81" office:value-type="string">
            <text:p>Anticipazione fondi a favore economo comunale anno 2016</text:p>
          </table:table-cell>
          <table:table-cell table:style-name="ce89" office:value-type="currency" office:currency="EUR" office:value="900">
            <text:p>€ 900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8" office:value-type="date" office:date-value="2016-01-08">
            <text:p>08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89" office:value-type="currency" office:currency="EUR" office:value="32940">
            <text:p>€ 32.940,00</text:p>
          </table:table-cell>
          <table:table-cell table:style-name="ce117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8" office:value-type="date" office:date-value="2016-01-11">
            <text:p>11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63229.87">
            <text:p>€ 63.229,87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9" office:value-type="date" office:date-value="2016-01-11">
            <text:p>11/01/2016</text:p>
          </table:table-cell>
          <table:table-cell table:style-name="ce22" office:value-type="string">
            <text:p>Tecnico</text:p>
          </table:table-cell>
          <table:table-cell table:style-name="ce34" office:value-type="string">
            <text:p>FORNITURA DI ALCUNI BENI E SERVIZI PRESSO LA CASA DI RIPOSO - COTTIMO RIPARAZIONE CENTRALINA IMPIANTO ALLARME – MODIFICA CONTRAENTE</text:p>
          </table:table-cell>
          <table:table-cell table:style-name="ce80" office:value-type="string">
            <text:p>Modifica ditta contraente del cottimo a seguito di miglior preventivo</text:p>
          </table:table-cell>
          <table:table-cell table:style-name="ce90" office:value-type="currency" office:currency="EUR" office:value="2061.8">
            <text:p>€ 2.061,8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2">
          <table:table-cell office:value-type="float" office:value="6">
            <text:p>6</text:p>
          </table:table-cell>
          <table:table-cell table:style-name="ce8" office:value-type="date" office:date-value="2016-01-13">
            <text:p>13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78" office:value-type="string">
            <text:p>Liquidazione fatture varie</text:p>
          </table:table-cell>
          <table:table-cell table:style-name="ce90" office:value-type="currency" office:currency="EUR" office:value="11973.98">
            <text:p>€ 11.973,98</text:p>
          </table:table-cell>
          <table:table-cell table:style-name="ce37"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7">
            <text:p>7</text:p>
          </table:table-cell>
          <table:table-cell table:style-name="ce7" office:value-type="date" office:date-value="2016-01-14">
            <text:p>14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APPROVAZIONE ALBO DEI BENEFICIARI DI PROVVIDENZE DI NATURA ECONOMICA ANNO 2015 - DPR 7 APRILE 2000 N. 118</text:p>
          </table:table-cell>
          <table:table-cell table:style-name="ce80" office:value-type="string">
            <text:p>Approvazione Albo dei Beneficiari di provvidenze di natura economica anno 2015</text:p>
          </table:table-cell>
          <table:table-cell table:style-name="ce89" office:value-type="string">
            <text:p>//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8">
            <text:p>8</text:p>
          </table:table-cell>
          <table:table-cell table:style-name="ce7" office:value-type="date" office:date-value="2016-01-18">
            <text:p>18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CONTRIBUTO ASSOCIATIVO ASSOCIAZIONE "PEDEMONTANA VI TURISMO” ANNO 2016</text:p>
          </table:table-cell>
          <table:table-cell table:style-name="ce80" office:value-type="string">
            <text:p>Adesione Pedemontana Vi Turismo anno 2016</text:p>
          </table:table-cell>
          <table:table-cell table:style-name="ce90" office:value-type="currency" office:currency="EUR" office:value="800">
            <text:p>€ 8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7" office:value-type="date" office:date-value="2016-01-19">
            <text:p>19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CONTRIBUTO ASSOCIATIVO ANCI VENETO ANNO 2016</text:p>
          </table:table-cell>
          <table:table-cell table:style-name="ce80" office:value-type="string">
            <text:p>Adesione ANCI Veneto anno 2016</text:p>
          </table:table-cell>
          <table:table-cell table:style-name="ce90" office:value-type="currency" office:currency="EUR" office:value="140.59">
            <text:p>€ 140,59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0">
            <text:p>10</text:p>
          </table:table-cell>
          <table:table-cell table:style-name="ce7" office:value-type="date" office:date-value="2016-01-19">
            <text:p>19/01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A.S.D. CALTRANO FOOTBALL 5. LIQUIDAZIONE SALDO CONTRIBUTO ORDINARIO 2015</text:p>
          </table:table-cell>
          <table:table-cell table:style-name="ce80" office:value-type="string">
            <text:p>Liquidazione saldo contributo ordinario anno 2015, previa presentazione di richiesta da parte dell'associazione</text:p>
          </table:table-cell>
          <table:table-cell table:style-name="ce90" office:value-type="currency" office:currency="EUR" office:value="450">
            <text:p>€ 450,00</text:p>
          </table:table-cell>
          <table:table-cell table:style-name="ce118" office:value-type="string">
            <text:p>Richiesta prot. n. 166 in data 14.01.2016</text:p>
          </table:table-cell>
          <table:table-cell table:style-name="ce127"/>
          <table:table-cell table:number-columns-repeated="1016"/>
        </table:table-row>
        <table:table-row table:style-name="ro6">
          <table:table-cell table:style-name="ce3" office:value-type="float" office:value="11">
            <text:p>11</text:p>
          </table:table-cell>
          <table:table-cell table:style-name="ce7" office:value-type="date" office:date-value="2016-01-19">
            <text:p>19/01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ATTIVAZIONE SERVIZIO SAD . IMPEGNO DI SPESA</text:p>
          </table:table-cell>
          <table:table-cell table:style-name="ce80" office:value-type="string">
            <text:p>A impegno di spesa per attivazione del servizio SAD rivolto ad un cittadino di Caltrano</text:p>
          </table:table-cell>
          <table:table-cell table:style-name="ce89" office:value-type="string">
            <text:p>€ 300.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2">
            <text:p>12</text:p>
          </table:table-cell>
          <table:table-cell table:style-name="ce7" office:value-type="date" office:date-value="2016-01-19">
            <text:p>19/01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ATTIVAZIONE CORSO DI LETTURA. IMPEGNO DI SPESA</text:p>
          </table:table-cell>
          <table:table-cell table:style-name="ce80" office:value-type="string">
            <text:p>Attivazione di un corso di lettura <text:s/>in collaborazione con altre biblioteche. Impegno di spesa</text:p>
          </table:table-cell>
          <table:table-cell table:style-name="ce91" office:value-type="currency" office:currency="EUR" office:value="213.5">
            <text:p>€ 213,5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3">
            <text:p>13</text:p>
          </table:table-cell>
          <table:table-cell table:style-name="ce7" office:value-type="date" office:date-value="2016-01-19">
            <text:p>19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LAVORO STRAORDINARIO EFFETTUATO DAL PERSONALE DIPENDENTE NEL MESE DI DICEMBRE 2015</text:p>
          </table:table-cell>
          <table:table-cell table:style-name="ce80" office:value-type="string">
            <text:p>Liquidazione lavoro straordinario effettuato nel mese di dicembre 2015 dal personale dipendente</text:p>
          </table:table-cell>
          <table:table-cell table:style-name="ce90" office:value-type="currency" office:currency="EUR" office:value="151.36">
            <text:p>€ 151,36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14">
            <text:p>14</text:p>
          </table:table-cell>
          <table:table-cell table:style-name="ce10" office:value-type="date" office:date-value="2016-01-21">
            <text:p>21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ADESIONE ALL'ASSOCIAZIONE NAZIONALE UFFICI TRIBUTI ENTI LOCALI (ANUTEL) ANNO 2016</text:p>
          </table:table-cell>
          <table:table-cell table:style-name="ce80" office:value-type="string">
            <text:p>Adesione Anutel anno 2016</text:p>
          </table:table-cell>
          <table:table-cell table:style-name="ce90" office:value-type="currency" office:currency="EUR" office:value="175">
            <text:p>€ 175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6">
          <table:table-cell table:style-name="ce3" office:value-type="float" office:value="15">
            <text:p>15</text:p>
          </table:table-cell>
          <table:table-cell table:style-name="ce7" office:value-type="date" office:date-value="2016-01-22">
            <text:p>22/01/2016</text:p>
          </table:table-cell>
          <table:table-cell table:style-name="ce23" office:value-type="string">
            <text:p>AA.GG.</text:p>
          </table:table-cell>
          <table:table-cell table:style-name="ce36" office:value-type="string">
            <text:p>PAGAMENTO TASSE AUTOMOBILISTICHE ANNO 2016. IMPEGNO DI SPESA</text:p>
          </table:table-cell>
          <table:table-cell table:style-name="ce80" office:value-type="string">
            <text:p>Impegno di spesa per il pagamento delle tasse automobilistiche relative ai mezzi di trasporto di proprietà del comune.</text:p>
          </table:table-cell>
          <table:table-cell table:style-name="ce92" office:value-type="float" office:value="1109.6">
            <text:p><text:s/>€ 1.109,60 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6">
            <text:p>16</text:p>
          </table:table-cell>
          <table:table-cell table:style-name="ce7" office:value-type="date" office:date-value="2016-01-22">
            <text:p>22/01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PAGAMENTO SPESE POSTALI- IMPEGNO DI SPESA</text:p>
          </table:table-cell>
          <table:table-cell table:style-name="ce80" office:value-type="string">
            <text:p>Impegno di spesa per il pagamento delle spese postali del comune</text:p>
          </table:table-cell>
          <table:table-cell table:style-name="ce89" office:value-type="string">
            <text:p>€ 300.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7">
          <table:table-cell table:style-name="ce3" office:value-type="float" office:value="17">
            <text:p>17</text:p>
          </table:table-cell>
          <table:table-cell table:style-name="ce7" office:value-type="date" office:date-value="2016-01-22">
            <text:p>22/01/2016</text:p>
          </table:table-cell>
          <table:table-cell table:style-name="ce21" office:value-type="string">
            <text:p>Tecnico</text:p>
          </table:table-cell>
          <table:table-cell table:style-name="ce35" office:value-type="string">
            <text:p>NOLEGGIO STAMPANTE PER BIBLIOTECA – IMPEGNO DI SPESA</text:p>
          </table:table-cell>
          <table:table-cell table:style-name="ce80" office:value-type="string">
            <text:p>Impegno di spesa per noleggio stampante per biblioteca</text:p>
          </table:table-cell>
          <table:table-cell table:style-name="ce90" office:value-type="currency" office:currency="EUR" office:value="1000">
            <text:p>€ 1.0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8">
            <text:p>18</text:p>
          </table:table-cell>
          <table:table-cell table:style-name="ce7" office:value-type="date" office:date-value="2016-01-26">
            <text:p>26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APPROVAZIONE CONTO DELLA GESTIONE DELL'ECONOMO COMUNALE E DEGLI AGENTI CONTABILI INTERNI ANNO 2015</text:p>
          </table:table-cell>
          <table:table-cell table:style-name="ce80" office:value-type="string">
            <text:p>Approvazione conto economo e agenti contabili anno 2015</text:p>
          </table:table-cell>
          <table:table-cell table:style-name="ce90"/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9">
            <text:p>19</text:p>
          </table:table-cell>
          <table:table-cell table:style-name="ce7" office:value-type="date" office:date-value="2016-01-26">
            <text:p>26/01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ADESIONE A.N.U.S.C.A. (Associazione Nazionale Ufficiale di Stato Civile e di Anagrafe). Anno 2016</text:p>
          </table:table-cell>
          <table:table-cell table:style-name="ce80" office:value-type="string">
            <text:p>Adesione alla Associazione A.N.U.S.C.A. Anno 2016</text:p>
          </table:table-cell>
          <table:table-cell table:style-name="ce90" office:value-type="currency" office:currency="EUR" office:value="310">
            <text:p>€ 31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0">
            <text:p>20</text:p>
          </table:table-cell>
          <table:table-cell table:style-name="ce7" office:value-type="date" office:date-value="2016-01-28">
            <text:p>28/01/2016</text:p>
          </table:table-cell>
          <table:table-cell table:style-name="ce21" office:value-type="string">
            <text:p>Tecnico</text:p>
          </table:table-cell>
          <table:table-cell table:style-name="ce35" office:value-type="string">
            <text:p>REALIZZAZIONE DI UNA NUOVA PALESTRA AL SERVIZIO DELL’ISTITUTO COMPRENSIVO “DON CARLO FRIGO” - 1° RIMBORSO SPESE AL COMUNE CAPO CONVENZIONE DI COGOLLO DEL CENGIO</text:p>
          </table:table-cell>
          <table:table-cell table:style-name="ce80" office:value-type="string">
            <text:p>Rimborso quota spese anni 2014 e 2015 sostenute dal Comune di Cogollo del Cengio per la costruzione della nuova palestra scolastica</text:p>
          </table:table-cell>
          <table:table-cell table:style-name="ce90" office:value-type="currency" office:currency="EUR" office:value="8989.3">
            <text:p>€ 8.989,3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1">
            <text:p>21</text:p>
          </table:table-cell>
          <table:table-cell table:style-name="ce7" office:value-type="date" office:date-value="2016-01-29">
            <text:p>29/01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4943.37">
            <text:p>€ 4.943,37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22">
            <text:p>22</text:p>
          </table:table-cell>
          <table:table-cell table:style-name="ce7" office:value-type="date" office:date-value="2016-01-29">
            <text:p>29/01/2016</text:p>
          </table:table-cell>
          <table:table-cell table:style-name="ce21" office:value-type="string">
            <text:p>Finanziario</text:p>
          </table:table-cell>
          <table:table-cell table:style-name="ce37" office:value-type="string">
            <text:p>ASSUNZIONE IMPEGNI DI SPESA MESE DI GENNAIO 2016 PER PAGAMENTI DIRETTI DA PARTE DELL’ECONOMO </text:p>
          </table:table-cell>
          <table:table-cell table:style-name="ce80" office:value-type="string">
            <text:p>assunzione impegno di spesa per il pagamento di piccole spese</text:p>
          </table:table-cell>
          <table:table-cell table:style-name="ce90" office:value-type="currency" office:currency="EUR" office:value="481.3">
            <text:p>€ 481,3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23">
            <text:p>23</text:p>
          </table:table-cell>
          <table:table-cell table:style-name="ce7" office:value-type="date" office:date-value="2016-01-29">
            <text:p>29/01/2016</text:p>
          </table:table-cell>
          <table:table-cell table:style-name="ce21" office:value-type="string">
            <text:p>Finanziario</text:p>
          </table:table-cell>
          <table:table-cell table:style-name="ce38" office:value-type="string">
            <text:p>AUTORIZZAZIONE AD EFFETTUARE PRESTAZIONI DI LAVORO STRAORDINARIO AL PERSONALE DIPENDENTE DELL'ISTITUZIONE PER L'ANNO 2016</text:p>
          </table:table-cell>
          <table:table-cell table:style-name="ce82" office:value-type="string">
            <text:p>Disciplina e impegno di spesa per l'autorizzazione prestazioni di lavoro straordinario al personale dipendente anno 2016</text:p>
          </table:table-cell>
          <table:table-cell table:style-name="ce90" office:value-type="currency" office:currency="EUR" office:value="1806.8">
            <text:p>€ 1.806,8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24">
            <text:p>24</text:p>
          </table:table-cell>
          <table:table-cell table:style-name="ce7" office:value-type="date" office:date-value="2016-02-01">
            <text:p>01/02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SERVIZIO DI ASSISTENZA SOCIALE. PROROGA CONTRATTO FINO AL 29/02/2016.</text:p>
          </table:table-cell>
          <table:table-cell table:style-name="ce80" office:value-type="string">
            <text:p>Proroga fino al 29/02/2016 del contratto in essere con la cooperativa PRISMA per la gestione del servizio sociale. La proroga è necessaria in quanto l'Unione Montana sta definendo l'affidamento del servizio ad un nuovo operatore <text:s/>economico per il triennio 2016-2019</text:p>
          </table:table-cell>
          <table:table-cell table:style-name="ce90" office:value-type="currency" office:currency="EUR" office:value="688.91">
            <text:p>€ 688,91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3" office:value-type="float" office:value="25">
            <text:p>25</text:p>
          </table:table-cell>
          <table:table-cell table:style-name="ce7" office:value-type="date" office:date-value="2016-02-01">
            <text:p>01/02/2016</text:p>
          </table:table-cell>
          <table:table-cell table:style-name="ce21" office:value-type="string">
            <text:p>Tecnico</text:p>
          </table:table-cell>
          <table:table-cell table:style-name="ce39" office:value-type="string">
            <text:p>CASA DI RIPOSO – ADEGUAMENTO L.R. 22/2002 CENTRO DI SERVIZI PER PERSONE NON AUTOSUFFICIENTI – IMPLEMENTAZIONE E AMMODERNAMENTO DELLA DOTAZIONE DI ARREDI ED ATTREZZATURE FUNZIONALI FORNITURA E POSA ASCENSORE OLIODINAMICO ED OPERE EDILI ED ELETTRICHE FUNZIONALI CONNESSE - PROCEDURA NEGOZIATA PER AFFIDAMENTO APPALTO </text:p>
          </table:table-cell>
          <table:table-cell table:style-name="ce80" office:value-type="string">
            <text:p>Determinazione a contrarre per fornitura e posa ascensore oliodinamico – Approvazione lettera di invito alla gara</text:p>
          </table:table-cell>
          <table:table-cell table:style-name="ce89" office:value-type="currency" office:currency="EUR" office:value="39750">
            <text:p>€ 39.75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6">
            <text:p>26</text:p>
          </table:table-cell>
          <table:table-cell table:style-name="ce7" office:value-type="date" office:date-value="2016-02-04">
            <text:p>04/02/2016</text:p>
          </table:table-cell>
          <table:table-cell table:style-name="ce21" office:value-type="string">
            <text:p>Tecnico</text:p>
          </table:table-cell>
          <table:table-cell table:style-name="ce35" office:value-type="string">
            <text:p>PROGETTO LAVORI SOCIALMENTE UTILI “ATTIVITA’ DI PREACCOGLIENZA E SORVEGLIANZA PRESSO LA SCUOLA ELEMENTARE, PULIZIA PRESSO LA PALESTRA E NEGLI STABILI COMUNALI” <text:s/>- PROROGA UTILIZZO DI LAVORATORE</text:p>
          </table:table-cell>
          <table:table-cell table:style-name="ce80" office:value-type="string">
            <text:p>Proroga di 1 mese dell'attività</text:p>
          </table:table-cell>
          <table:table-cell table:style-name="ce93" office:value-type="string">
            <text:p>/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27">
            <text:p>27</text:p>
          </table:table-cell>
          <table:table-cell table:style-name="ce7" office:value-type="date" office:date-value="2016-02-05">
            <text:p>05/02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SERVIZIO DI ASSISTENZA DOMICILIARE. RIVALUTAZIONE REDDITO I.S.E.E. PER CALCOLO COMPARTECIPAZIONE ALLA SPESA DA PARTE DEGLI UTENTI. ANNO 2016</text:p>
          </table:table-cell>
          <table:table-cell table:style-name="ce80" office:value-type="string">
            <text:p>Determinazione del reddito I.S.E.E. sul quale identificare <text:s/>la fascia di reddito per calcolare la percentuale di compartecipazione <text:s/>alla spesa degli utenti che usufruiscono del servizio S.A.D. per l'anno 2016</text:p>
          </table:table-cell>
          <table:table-cell table:style-name="ce90"/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28">
            <text:p>28</text:p>
          </table:table-cell>
          <table:table-cell table:style-name="ce7" office:value-type="date" office:date-value="2016-02-08">
            <text:p>08/02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IMPEGNO DI SPESA PER AFFRANCATURA MESE DI FEBBRAIO</text:p>
          </table:table-cell>
          <table:table-cell table:style-name="ce80" office:value-type="string">
            <text:p>Impegno di spesa per il pagamento delle spese postali del comune</text:p>
          </table:table-cell>
          <table:table-cell table:style-name="ce90" office:value-type="currency" office:currency="EUR" office:value="300">
            <text:p>€ 300,00</text:p>
          </table:table-cell>
          <table:table-cell table:style-name="ce118"/>
          <table:table-cell table:number-columns-repeated="1017"/>
        </table:table-row>
        <table:table-row table:style-name="ro2">
          <table:table-cell table:style-name="ce3" office:value-type="float" office:value="29">
            <text:p>29</text:p>
          </table:table-cell>
          <table:table-cell table:style-name="ce7" office:value-type="date" office:date-value="2016-02-08">
            <text:p>08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2735.48">
            <text:p>€ 2.735,48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30">
            <text:p>30</text:p>
          </table:table-cell>
          <table:table-cell table:style-name="ce7" office:value-type="date" office:date-value="2016-02-08">
            <text:p>08/02/2016</text:p>
          </table:table-cell>
          <table:table-cell table:style-name="ce21" office:value-type="string">
            <text:p>Finanziario</text:p>
          </table:table-cell>
          <table:table-cell table:style-name="ce40" office:value-type="string">
            <text:p>AUTOLIQUIDAZIONE PREMIO INAIL 2015 – 2016</text:p>
          </table:table-cell>
          <table:table-cell table:style-name="ce80" office:value-type="string">
            <text:p>anticipo anno 2016 e regolazione anno 215 premio infortuni dipendenti</text:p>
          </table:table-cell>
          <table:table-cell table:style-name="ce94" office:value-type="currency" office:currency="EUR" office:value="6290.71">
            <text:p>€ 6.290,71</text:p>
          </table:table-cell>
          <table:table-cell table:style-name="ce115" office:value-type="string">
            <text:p>//</text:p>
          </table:table-cell>
          <table:table-cell table:style-name="ce128"/>
          <table:table-cell table:number-columns-repeated="1016"/>
        </table:table-row>
        <table:table-row table:style-name="ro5">
          <table:table-cell table:style-name="ce3" office:value-type="float" office:value="31">
            <text:p>31</text:p>
          </table:table-cell>
          <table:table-cell table:style-name="ce7" office:value-type="date" office:date-value="2016-02-09">
            <text:p>09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SERVIZI INFORMATIVI ON-LINE E BANCHE DATI PER ESPLETAMENTO ATTIVITA' AMMINISTRATIVA - IMPEGNO DI SPESA ANNO 2016</text:p>
          </table:table-cell>
          <table:table-cell table:style-name="ce80" office:value-type="string">
            <text:p>Adesione servizi informativi on line anno 2016</text:p>
          </table:table-cell>
          <table:table-cell table:style-name="ce94" office:value-type="currency" office:currency="EUR" office:value="893.53">
            <text:p>€ 893,53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32">
            <text:p>32</text:p>
          </table:table-cell>
          <table:table-cell table:style-name="ce7" office:value-type="date" office:date-value="2016-02-10">
            <text:p>10/02/2016</text:p>
          </table:table-cell>
          <table:table-cell table:style-name="ce21" office:value-type="string">
            <text:p>Finanziario</text:p>
          </table:table-cell>
          <table:table-cell table:style-name="ce41" office:value-type="string">
            <text:p>AFFIDAMENTO SERVIZIO MANUTENZIONE MODULI WEB PER GESTIONE IMPOSTA UNICA COMUNALE (I.U.C.) PERIODO 2014/2016 - IMPEGNO DI SPESA ANNO 2016 </text:p>
          </table:table-cell>
          <table:table-cell table:style-name="ce80" office:value-type="string">
            <text:p>Quota impegno spesa anno 2016</text:p>
          </table:table-cell>
          <table:table-cell table:style-name="ce90" office:value-type="currency" office:currency="EUR" office:value="3538">
            <text:p>€ 3.538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3">
            <text:p>33</text:p>
          </table:table-cell>
          <table:table-cell table:style-name="ce7" office:value-type="date" office:date-value="2016-02-10">
            <text:p>10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15838.56">
            <text:p>€ 15.838,56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10">
          <table:table-cell table:style-name="ce3" office:value-type="float" office:value="34">
            <text:p>34</text:p>
          </table:table-cell>
          <table:table-cell table:style-name="ce7" office:value-type="date" office:date-value="2016-02-10">
            <text:p>10/02/2016</text:p>
          </table:table-cell>
          <table:table-cell table:style-name="ce21" office:value-type="string">
            <text:p>Finanziario</text:p>
          </table:table-cell>
          <table:table-cell table:style-name="ce42" office:value-type="string">
            <text:p>ASSUNZIONE IMPEGNI DI SPESA PER PAGAMENTO SERVIZI RELATIVI ALLE UTENZE DEL COMUNE DI CALTRANO - ENERGIA ELETTRICA - SERVIZIO TELEFONICO - METANO - ACQUA ANNO 2016</text:p>
          </table:table-cell>
          <table:table-cell table:style-name="ce80" office:value-type="string">
            <text:p>Assunzione impegni di spesa utenze anno 2016</text:p>
          </table:table-cell>
          <table:table-cell table:style-name="ce90" office:value-type="currency" office:currency="EUR" office:value="99700">
            <text:p>€ 99.7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35">
            <text:p>35</text:p>
          </table:table-cell>
          <table:table-cell table:style-name="ce7" office:value-type="date" office:date-value="2016-02-11">
            <text:p>11/02/2016</text:p>
          </table:table-cell>
          <table:table-cell table:style-name="ce21" office:value-type="string">
            <text:p>AA.GG.</text:p>
          </table:table-cell>
          <table:table-cell table:style-name="ce35" office:value-type="string">
            <text:p>ACQUISTO LIBRI E DVD PER LA BIBLIOTECA COMUNALE- IMPEGNO DI SPESA</text:p>
          </table:table-cell>
          <table:table-cell table:style-name="ce80" office:value-type="string">
            <text:p>Assunzione impegni di spesa per l'acquisto di materiale per la biblioteca comunale</text:p>
          </table:table-cell>
          <table:table-cell table:style-name="ce90" office:value-type="currency" office:currency="EUR" office:value="1000">
            <text:p>€ 1.0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36">
            <text:p>36</text:p>
          </table:table-cell>
          <table:table-cell table:style-name="ce7" office:value-type="date" office:date-value="2016-02-11">
            <text:p>11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8490.74">
            <text:p>€ 8.490,74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37">
            <text:p>37</text:p>
          </table:table-cell>
          <table:table-cell table:style-name="ce7" office:value-type="date" office:date-value="2016-02-12">
            <text:p>12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UFFICIO ECONOMATO RIMBORSO ANTICIPAZIONI DI SPESA MESE DI GENNAIO 2016</text:p>
          </table:table-cell>
          <table:table-cell table:style-name="ce80" office:value-type="string">
            <text:p>Rimborso di piccole spese effettuate dall'ufficio economato nel mese di gennaio 2016</text:p>
          </table:table-cell>
          <table:table-cell table:style-name="ce90" office:value-type="currency" office:currency="EUR" office:value="481.3">
            <text:p>€ 481,30</text:p>
          </table:table-cell>
          <table:table-cell table:style-name="ce118" office:value-type="string">
            <text:p>buoni di economato</text:p>
          </table:table-cell>
          <table:table-cell table:number-columns-repeated="1017"/>
        </table:table-row>
        <table:table-row table:style-name="ro4">
          <table:table-cell table:style-name="ce3" office:value-type="float" office:value="38">
            <text:p>38</text:p>
          </table:table-cell>
          <table:table-cell table:style-name="ce7" office:value-type="date" office:date-value="2016-02-12">
            <text:p>12/02/2016</text:p>
          </table:table-cell>
          <table:table-cell table:style-name="ce21" office:value-type="string">
            <text:p>Tecnico</text:p>
          </table:table-cell>
          <table:table-cell table:style-name="ce41" office:value-type="string">
            <text:p>LAVORI DI SISTEMAZIONE E RIFACIMENTO DEL MANTO VIABILE E MESSA IN SICUREZZA DI ALCUNE STRADE <text:s/>COMUNALI <text:s/>- PRIMO PROGRAMMA 6000 CAMPANILI - APPROVAZIONE STATO FINALE E CERTIFICATO DI REGOLARE ESECUZIONE</text:p>
          </table:table-cell>
          <table:table-cell table:style-name="ce80" office:value-type="string">
            <text:p>Approvazione contabilità finale lavori e certificato di regolare esecuzione</text:p>
          </table:table-cell>
          <table:table-cell table:style-name="ce90" office:value-type="currency" office:currency="EUR" office:value="2641.06">
            <text:p>€ 2.641,06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39">
            <text:p>39</text:p>
          </table:table-cell>
          <table:table-cell table:style-name="ce7" office:value-type="date" office:date-value="2016-02-15">
            <text:p>15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ENEL SERVIZIO ELETTRICO SPA - RIMBORSO DEL CREDITO MATURATO A TITOLO DI ADDIZIONALE COMUNALE SUL CONSUMO DI ENERGIA ELETTRICA COME EMERGENTE DALLA DICHIARAZIONE DEI CONSUMI 2014 PER L'ANNO 2013</text:p>
          </table:table-cell>
          <table:table-cell table:style-name="ce80" office:value-type="string">
            <text:p>Rimborso del credito maturato a titolo di addizionale energia elettrica anno 2013</text:p>
          </table:table-cell>
          <table:table-cell table:style-name="ce90" office:value-type="currency" office:currency="EUR" office:value="75.5">
            <text:p>€ 75,5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40">
            <text:p>40</text:p>
          </table:table-cell>
          <table:table-cell table:style-name="ce7" office:value-type="date" office:date-value="2016-02-15">
            <text:p>15/02/2016</text:p>
          </table:table-cell>
          <table:table-cell table:style-name="ce21" office:value-type="string">
            <text:p>AA.GG.</text:p>
          </table:table-cell>
          <table:table-cell table:style-name="ce43" office:value-type="string">
            <text:p>LIQUIDAZIONE PREMIO POLIZZA ASSICURATIVA IMPIANTO FOTOVOLTAICO PALESTRA COMUNALE. ANNO 2016.</text:p>
          </table:table-cell>
          <table:table-cell table:style-name="ce80" office:value-type="string">
            <text:p>Liquidazione del premio per la copertura assicurativa dell'impianto fotovoltaico presso le scuole elementari per l'anno 2016</text:p>
          </table:table-cell>
          <table:table-cell table:style-name="ce95" office:value-type="float" office:value="427.5">
            <text:p>€ 427,5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41">
            <text:p>41</text:p>
          </table:table-cell>
          <table:table-cell table:style-name="ce7" office:value-type="date" office:date-value="2016-02-15">
            <text:p>15/02/2016</text:p>
          </table:table-cell>
          <table:table-cell table:style-name="ce24" office:value-type="string">
            <text:p>Finanziario</text:p>
          </table:table-cell>
          <table:table-cell table:style-name="ce41" office:value-type="string">
            <text:p>RIMBORSO PER ERRATI VERSAMENTI ICI E IMU</text:p>
          </table:table-cell>
          <table:table-cell table:style-name="ce80" office:value-type="string">
            <text:p>Rimborso errati versamenti ICI e Imu</text:p>
          </table:table-cell>
          <table:table-cell table:style-name="ce90" office:value-type="currency" office:currency="EUR" office:value="309">
            <text:p>€ 309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42">
            <text:p>42</text:p>
          </table:table-cell>
          <table:table-cell table:style-name="ce7" office:value-type="date" office:date-value="2016-02-15">
            <text:p>15/02/2016</text:p>
          </table:table-cell>
          <table:table-cell table:style-name="ce21" office:value-type="string">
            <text:p>Finanziario</text:p>
          </table:table-cell>
          <table:table-cell table:style-name="ce36" office:value-type="string">
            <text:p>RIMBORSO AL DATORE DI LAVORO DEGLI ONERI PER I PERMESSI RETRIBUITI DI CUI AI COMMI <text:s/>DA 1 A 4 DELL’ART. 79 DEL D.LGS N. 267/2000 FRUITI DAL SINDACO PER L’ESERCIZIO DELLE FUNZIONI PUBBLICHE ANNO 2015.</text:p>
          </table:table-cell>
          <table:table-cell table:style-name="ce80" office:value-type="string">
            <text:p>rimborso oneri anno 2015 datore lavoro sindaco</text:p>
          </table:table-cell>
          <table:table-cell table:style-name="ce90" office:value-type="currency" office:currency="EUR" office:value="10913.24">
            <text:p>€ 10.913,24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43">
            <text:p>43</text:p>
          </table:table-cell>
          <table:table-cell table:style-name="ce7" office:value-type="date" office:date-value="2016-02-15">
            <text:p>15/02/2016</text:p>
          </table:table-cell>
          <table:table-cell table:style-name="ce21" office:value-type="string">
            <text:p>Finanziario</text:p>
          </table:table-cell>
          <table:table-cell table:style-name="ce36" office:value-type="string">
            <text:p>RIMBORSO AL DATORE DI LAVORO DEGLI ONERI PER I PERMESSI RETRIBUITI DI CUI AI COMMI <text:s/>DA 1 A 4 DELL’ART. 79 DEL D.LGS N. 267/2000 FRUITI DAL SINDACO PER L’ESERCIZIO DELLE FUNZIONI PUBBLICHE ANNO 2015.</text:p>
          </table:table-cell>
          <table:table-cell table:style-name="ce80" office:value-type="string">
            <text:p>rimborso oneri anno 2015 datore lavoro Assessore Servizi Sociali</text:p>
          </table:table-cell>
          <table:table-cell table:style-name="ce90" office:value-type="currency" office:currency="EUR" office:value="1776.19">
            <text:p>€ 1.776,19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44">
            <text:p>44</text:p>
          </table:table-cell>
          <table:table-cell table:style-name="ce7" office:value-type="date" office:date-value="2016-02-15">
            <text:p>15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<text:s/>ALBO DEI BENEFICIARI DI PROVVIDENZE DI NATURA ECONOMICA ANNO 2015 - DPR 7 APRILE 2000 N. 118 - INTEGRAZIONE</text:p>
          </table:table-cell>
          <table:table-cell table:style-name="ce80" office:value-type="string">
            <text:p>Integrazione Albo Beneficiari Anno 2015</text:p>
          </table:table-cell>
          <table:table-cell table:style-name="ce89" office:value-type="string">
            <text:p>//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45">
            <text:p>45</text:p>
          </table:table-cell>
          <table:table-cell table:style-name="ce7" office:value-type="date" office:date-value="2016-02-16">
            <text:p>16/02/2016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GRUPPO ALPINI DI CALTRANO. LIQUIDAZIONE SALDO CONTRIBUTO ORDINARIO 2015</text:p>
          </table:table-cell>
          <table:table-cell table:style-name="ce80" office:value-type="string">
            <text:p>Liquidazione <text:s/>saldo contributo ordinario anno 2015, previa presentazione di richiesta di saldo da parte del Gruppo Alpini di Caltrano.</text:p>
          </table:table-cell>
          <table:table-cell table:style-name="ce90" office:value-type="currency" office:currency="EUR" office:value="50">
            <text:p>€ 50,00</text:p>
          </table:table-cell>
          <table:table-cell table:style-name="ce118" office:value-type="string">
            <text:p>Richiesta di saldo di contributo prot. n. 636 del 11.02.2016</text:p>
          </table:table-cell>
          <table:table-cell table:number-columns-repeated="1017"/>
        </table:table-row>
        <table:table-row table:style-name="ro2">
          <table:table-cell table:style-name="ce3" office:value-type="float" office:value="46">
            <text:p>46</text:p>
          </table:table-cell>
          <table:table-cell table:style-name="ce8" office:value-type="date" office:date-value="2016-02-17">
            <text:p>17/02/2016</text:p>
          </table:table-cell>
          <table:table-cell table:style-name="ce25" office:value-type="string">
            <text:p>Finanziario</text:p>
          </table:table-cell>
          <table:table-cell table:style-name="ce44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6608.11">
            <text:p>€ 6.608,11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47">
            <text:p>47</text:p>
          </table:table-cell>
          <table:table-cell table:style-name="ce7" office:value-type="date" office:date-value="2016-02-17">
            <text:p>17/02/2016</text:p>
          </table:table-cell>
          <table:table-cell table:style-name="ce21" office:value-type="string">
            <text:p>Tecnico</text:p>
          </table:table-cell>
          <table:table-cell table:style-name="ce34" office:value-type="string">
            <text:p>ACQUISTI VARI PER ORGANIZZAZIONE MANIFESTAZIONI RELATIVE ALLA “FESTA DEGLI ALBERI” ED AI NUOVI NATI 2015</text:p>
          </table:table-cell>
          <table:table-cell table:style-name="ce80" office:value-type="string">
            <text:p>impegno di spesa per organizzazione “Festa degli Alberi e Un Albero per Ogni Nato 2016”</text:p>
          </table:table-cell>
          <table:table-cell table:style-name="ce90" office:value-type="currency" office:currency="EUR" office:value="500">
            <text:p>€ 5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48">
            <text:p>48</text:p>
          </table:table-cell>
          <table:table-cell table:style-name="ce7" office:value-type="date" office:date-value="2016-02-17">
            <text:p>17/02/2016</text:p>
          </table:table-cell>
          <table:table-cell table:style-name="ce21" office:value-type="string">
            <text:p>Finanziario</text:p>
          </table:table-cell>
          <table:table-cell table:style-name="ce44" office:value-type="string">
            <text:p>LIQUIDAZIONE LAVORO STRAORDINARIO EFFETTUATO DAL PERSONALE DIPENDENTE NEL MESE DI GENNAIO 2016</text:p>
          </table:table-cell>
          <table:table-cell table:style-name="ce80" office:value-type="string">
            <text:p>liquidazione lavoro straordinario effettuato dal personale dipendente nel mese di gennaio 2016</text:p>
          </table:table-cell>
          <table:table-cell table:style-name="ce90" office:value-type="currency" office:currency="EUR" office:value="138.9">
            <text:p>€ 138,9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49">
            <text:p>49</text:p>
          </table:table-cell>
          <table:table-cell table:style-name="ce7" office:value-type="date" office:date-value="2016-02-19">
            <text:p>19/02/2016</text:p>
          </table:table-cell>
          <table:table-cell table:style-name="ce21" office:value-type="string">
            <text:p>AA.GG.</text:p>
          </table:table-cell>
          <table:table-cell table:style-name="ce34" office:value-type="string">
            <text:p>ACQUISTO RIVISTE UFFICI</text:p>
          </table:table-cell>
          <table:table-cell table:style-name="ce80" office:value-type="string">
            <text:p>Impegno di spese per acquisto riviste ad uso degli uffici comunali</text:p>
          </table:table-cell>
          <table:table-cell table:style-name="ce90" office:value-type="currency" office:currency="EUR" office:value="710.7">
            <text:p>€ 710,7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50">
            <text:p>50</text:p>
          </table:table-cell>
          <table:table-cell table:style-name="ce7" office:value-type="date" office:date-value="2016-02-19">
            <text:p>19/02/2016</text:p>
          </table:table-cell>
          <table:table-cell table:style-name="ce21" office:value-type="string">
            <text:p>Tecnico</text:p>
          </table:table-cell>
          <table:table-cell table:style-name="ce44" office:value-type="string">
            <text:p>AFFIDAMENTO TRIENNALE SERVIZIO DI MANUTENZIONE RETE TELEFONICA E DATI PRESSO IL MUNICIPIO – BIBLIOTECA E CASA DI RIPOSO – ANNI 2016-2017-2018</text:p>
          </table:table-cell>
          <table:table-cell table:style-name="ce80" office:value-type="string">
            <text:p>individuazione ditte ed affidamento servizio triennale di manutenzione reti telefoniche e dati stabili comunali</text:p>
          </table:table-cell>
          <table:table-cell table:style-name="ce89" office:value-type="string">
            <text:p>€ 750,00 annui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51">
            <text:p>51</text:p>
          </table:table-cell>
          <table:table-cell table:style-name="ce7" office:value-type="date" office:date-value="2016-02-20">
            <text:p>20/02/2016</text:p>
          </table:table-cell>
          <table:table-cell table:style-name="ce21" office:value-type="string">
            <text:p>AA.GG.</text:p>
          </table:table-cell>
          <table:table-cell table:style-name="ce34" office:value-type="string">
            <text:p>ACQUISTO RIVISTE E QUOTIDIANI BIBLIOTECA</text:p>
          </table:table-cell>
          <table:table-cell table:style-name="ce80" office:value-type="string">
            <text:p>Impegno di spese per acquisto riviste ad uso della biblioteca comunale</text:p>
          </table:table-cell>
          <table:table-cell table:style-name="ce90" office:value-type="currency" office:currency="EUR" office:value="1160">
            <text:p>€ 1.16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52">
            <text:p>52</text:p>
          </table:table-cell>
          <table:table-cell table:style-name="ce7" office:value-type="date" office:date-value="2016-02-22">
            <text:p>22/02/2016</text:p>
          </table:table-cell>
          <table:table-cell table:style-name="ce21" office:value-type="string">
            <text:p>Finanziario</text:p>
          </table:table-cell>
          <table:table-cell table:style-name="ce44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0" office:value-type="currency" office:currency="EUR" office:value="1360.51">
            <text:p>€ 1.360,51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4">
          <table:table-cell table:style-name="ce3" office:value-type="float" office:value="53">
            <text:p>53</text:p>
          </table:table-cell>
          <table:table-cell table:style-name="ce7" office:value-type="date" office:date-value="2016-02-22">
            <text:p>22/02/2016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DECRETO DEL PRESIDENTE DELLA REPUBBLICA 15/02/2016. REFERENDUM POPOLARE ABROGATIVO DEL 17/04/2016 SULLE TRIVELLLAZIONI IN MARE. COSTITUZIONE DELL'UFFICIO ELETTORALE COMUNALE ED AUTORIZZAZIONE ALLO SVOLGIMENTO DEL LAVORO STRAORDINARIO.</text:p>
          </table:table-cell>
          <table:table-cell table:style-name="ce44" office:value-type="string">
            <text:p>Costituzione dell' ufficio elettorale comunale <text:s/>per lo svolgimento del referendum popolare abrogativo sulle trivellazioni in mare</text:p>
          </table:table-cell>
          <table:table-cell table:style-name="ce96" office:value-type="string">
            <text:p>//</text:p>
          </table:table-cell>
          <table:table-cell table:style-name="ce115" office:value-type="string">
            <text:p>//</text:p>
          </table:table-cell>
          <table:table-cell table:style-name="ce44" table:number-columns-repeated="8"/>
          <table:table-cell table:number-columns-repeated="1009"/>
        </table:table-row>
        <table:table-row table:style-name="ro3">
          <table:table-cell table:style-name="ce3" office:value-type="float" office:value="54">
            <text:p>54</text:p>
          </table:table-cell>
          <table:table-cell table:style-name="ce7" office:value-type="date" office:date-value="2016-02-23">
            <text:p>23/02/2016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LIQUIDAZIONE PRESTAZIONI RESE DAL CONSORZIO DI POLIZIA LOCALE "NORDEST VICENTINO". PERIODO IV TRIMESTRE 2015 </text:p>
          </table:table-cell>
          <table:table-cell table:style-name="ce44" office:value-type="string">
            <text:p>Liquidazione al consorzio di polizia locale "Nordest Vicentino" <text:s/>delle spese sostenute per il servizio di vigilanza per il periodo relativo al IV° trimestre Anno 2015</text:p>
          </table:table-cell>
          <table:table-cell table:style-name="ce97" office:value-type="float" office:value="3566.5">
            <text:p><text:s/>€ 3.566,50 </text:p>
          </table:table-cell>
          <table:table-cell table:style-name="ce115" office:value-type="string">
            <text:p>//</text:p>
          </table:table-cell>
          <table:table-cell table:style-name="ce129" table:number-columns-repeated="8"/>
          <table:table-cell table:number-columns-repeated="1009"/>
        </table:table-row>
        <table:table-row table:style-name="ro4">
          <table:table-cell table:style-name="ce3" office:value-type="float" office:value="55">
            <text:p>55</text:p>
          </table:table-cell>
          <table:table-cell table:style-name="ce7" office:value-type="date" office:date-value="2016-02-23">
            <text:p>23/02/2016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ORGANIZZAZIONE TRASPORTO ALUNNI TEATRO A THIENE</text:p>
          </table:table-cell>
          <table:table-cell table:style-name="ce44" office:value-type="string">
            <text:p>Impegno di spesa per il trasporto degli alunni della scuola primaria <text:s/>al teatro comunale di Thiene comprendente il noleggio dei pullman ed il pagamento della quota integrativa del biglietto d'ingresso</text:p>
          </table:table-cell>
          <table:table-cell table:style-name="ce96" office:value-type="string">
            <text:p>€ 340,00</text:p>
          </table:table-cell>
          <table:table-cell table:style-name="ce115" office:value-type="string">
            <text:p>//</text:p>
          </table:table-cell>
          <table:table-cell table:style-name="ce59" table:number-columns-repeated="8"/>
          <table:table-cell table:number-columns-repeated="1009"/>
        </table:table-row>
        <table:table-row table:style-name="ro4">
          <table:table-cell table:style-name="ce3" office:value-type="float" office:value="56">
            <text:p>56</text:p>
          </table:table-cell>
          <table:table-cell table:style-name="ce7" office:value-type="date" office:date-value="2016-02-24">
            <text:p>24/02/2016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COMPARTECIPAZIONE ALLA SPESA DA PARTE DEL COMUNE DI CALTRANO <text:s/>PER IL SOSTENTAMENTO DELLA QUOTA SOCIALE PER L'ACCOGLIMENTO IN STRUTTURE RESIDENZIALE PROTETTE. IMPEGNO DI SPESA MESI DI GENNAIO E FEBBRAIO 2016</text:p>
          </table:table-cell>
          <table:table-cell table:style-name="ce44" office:value-type="string">
            <text:p>Compartecipazione da parte del Comune di Caltrano alla retta di degenza di persona ricoverata in struttura protetta.</text:p>
          </table:table-cell>
          <table:table-cell table:style-name="ce98" office:value-type="float" office:value="69.84">
            <text:p>€ 69,84</text:p>
          </table:table-cell>
          <table:table-cell table:style-name="ce115" office:value-type="string">
            <text:p>//</text:p>
          </table:table-cell>
          <table:table-cell table:style-name="ce59" table:number-columns-repeated="8"/>
          <table:table-cell table:number-columns-repeated="1009"/>
        </table:table-row>
        <table:table-row table:style-name="ro5">
          <table:table-cell table:style-name="ce3" office:value-type="float" office:value="57">
            <text:p>57</text:p>
          </table:table-cell>
          <table:table-cell table:style-name="ce7" office:value-type="date" office:date-value="2016-02-24">
            <text:p>24/02/2016</text:p>
          </table:table-cell>
          <table:table-cell table:style-name="ce21" office:value-type="string">
            <text:p>AA.GG.</text:p>
          </table:table-cell>
          <table:table-cell table:style-name="ce44" office:value-type="string">
            <text:p>PROTEZIONE CIVILE CALTRANO. LIQUIDAZIONE SALDO CONTRIBUTO ORDINARIO ANNO 2015</text:p>
          </table:table-cell>
          <table:table-cell table:style-name="ce44" office:value-type="string">
            <text:p>Liquidazione saldo contributo ordinario anno 2015, previa presentazione di richiesta da parte dell'associazione</text:p>
          </table:table-cell>
          <table:table-cell table:style-name="ce99" office:value-type="float" office:value="875">
            <text:p>€ 875,00</text:p>
          </table:table-cell>
          <table:table-cell table:style-name="ce45" office:value-type="string">
            <text:p>Richiesta prot. n. 877 del 23.02.2016 della protezione civile</text:p>
          </table:table-cell>
          <table:table-cell table:style-name="ce59" table:number-columns-repeated="8"/>
          <table:table-cell table:number-columns-repeated="1009"/>
        </table:table-row>
        <table:table-row table:style-name="ro4">
          <table:table-cell table:style-name="ce3" office:value-type="float" office:value="58">
            <text:p>58</text:p>
          </table:table-cell>
          <table:table-cell table:style-name="ce7" office:value-type="date" office:date-value="2016-02-24">
            <text:p>24/02/2016</text:p>
          </table:table-cell>
          <table:table-cell table:style-name="ce21" office:value-type="string">
            <text:p>Tecnico</text:p>
          </table:table-cell>
          <table:table-cell table:style-name="ce44" office:value-type="string">
            <text:p>LAVORI DI AMPLIAMENTO COSTRUZIONE NUOVI VANI ACCESSORI PRESSO LA CASA DI RIPOSO - ADEGUAMENTO L.R. 22/2002 CENTRO DI SERVIZI PER PERSONE NON AUTOSUFFICIENTI - 2° STRALCIO <text:s text:c="2"/>- SALDO COMPETENZE PROGETTISTA E DD.LL.</text:p>
          </table:table-cell>
          <table:table-cell table:style-name="ce80" office:value-type="string">
            <text:p>Liquidazione saldo al direttore dei lavori</text:p>
          </table:table-cell>
          <table:table-cell table:style-name="ce99" office:value-type="float" office:value="5828.26">
            <text:p>€ 5.828,26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59">
            <text:p>59</text:p>
          </table:table-cell>
          <table:table-cell table:style-name="ce11" office:value-type="date" office:date-value="2016-02-25">
            <text:p>25/02/2016</text:p>
          </table:table-cell>
          <table:table-cell table:style-name="ce21" office:value-type="string">
            <text:p>Tecnico</text:p>
          </table:table-cell>
          <table:table-cell table:style-name="ce44" office:value-type="string">
            <text:p>AFFIDAMENTO TRIENNALE SERVIZIO DI MANUTENZIONE IMPIANTI ELETTRICI ED DI ILLUMINAZIONE PUBBLICA PRESSO GLI IMMOBILI COMUNALI – ANNI 2016-2017-2018</text:p>
          </table:table-cell>
          <table:table-cell table:style-name="ce80" office:value-type="string">
            <text:p>individuazione ditta ed affidamento servizio triennale di manutenzione impianti elettrici e rete illuminazione pubblica</text:p>
          </table:table-cell>
          <table:table-cell table:style-name="ce99" office:value-type="float" office:value="30000">
            <text:p>€ 30.0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60">
            <text:p>60</text:p>
          </table:table-cell>
          <table:table-cell table:style-name="ce7" office:value-type="date" office:date-value="2016-02-25">
            <text:p>25/02/2016</text:p>
          </table:table-cell>
          <table:table-cell table:style-name="ce21" office:value-type="string">
            <text:p>Finanziario</text:p>
          </table:table-cell>
          <table:table-cell table:style-name="ce35" office:value-type="string">
            <text:p>ENEL ENERGIA SPA - RIMBORSO DEL CREDITO MATURATO A TITOLO DI ADDIZIONALE COMUNALE SUL CONSUMO DI ENERGIA ELETTRICA COME EMERGENTE DALLA DICHIARAZIONE DEI CONSUMI 2014 PER L'ANNO 2013</text:p>
          </table:table-cell>
          <table:table-cell table:style-name="ce80" office:value-type="string">
            <text:p>Rimborso del credito maturato a titolo di addizionale energia elettrica anno 2013</text:p>
          </table:table-cell>
          <table:table-cell table:style-name="ce99" office:value-type="float" office:value="28.69">
            <text:p>€ 28,69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61">
            <text:p>61</text:p>
          </table:table-cell>
          <table:table-cell table:style-name="ce7" office:value-type="date" office:date-value="2016-02-29">
            <text:p>29/02/2016</text:p>
          </table:table-cell>
          <table:table-cell table:style-name="ce21" office:value-type="string">
            <text:p>AA.GG.</text:p>
          </table:table-cell>
          <table:table-cell table:style-name="ce34" office:value-type="string">
            <text:p>PROGETTO DI ANIMAZIONE SOCIALE "GIOVANI DI CALTRANO". PERCORSO DI COSTRUZIONE DI UN GRUPPO DI GIOVANI </text:p>
          </table:table-cell>
          <table:table-cell table:style-name="ce80" office:value-type="string">
            <text:p>Incarico alla cooperativa sociale SAMARCANDA di Schio per la realizzazione <text:s text:c="2"/>di un progetto finalizzato alla costruzione di un gruppo di giovani di Caltrano da inserire nel tessuto sociale del territorio con finalità di infondere <text:s/>un senso di cittadinanza attiva e di coinvolgerli nella costruzione del loro futuro</text:p>
          </table:table-cell>
          <table:table-cell table:style-name="ce99" office:value-type="float" office:value="1550">
            <text:p>€ 1.55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62">
            <text:p>62</text:p>
          </table:table-cell>
          <table:table-cell table:style-name="ce7" office:value-type="date" office:date-value="2016-02-29">
            <text:p>29/02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4005.28">
            <text:p>€ 4.005,28</text:p>
          </table:table-cell>
          <table:table-cell table:style-name="ce37" office:value-type="string">
            <text:p>Fatture varie</text:p>
          </table:table-cell>
          <table:table-cell table:number-columns-repeated="1017"/>
        </table:table-row>
        <table:table-row table:style-name="ro11">
          <table:table-cell table:style-name="ce3" office:value-type="float" office:value="63">
            <text:p>63</text:p>
          </table:table-cell>
          <table:table-cell table:style-name="ce7" office:value-type="date" office:date-value="2016-02-29">
            <text:p>29/02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AL PERSONALE DIPENDENTE COMPETENZE DI CUI AL CONTRATTO COLLETTIVO DECENTRATO INTEGRATIVO ANNO 2014</text:p>
          </table:table-cell>
          <table:table-cell table:style-name="ce80" office:value-type="string">
            <text:p>Liquidazione <text:s/>competenze CCDI anno 2014</text:p>
          </table:table-cell>
          <table:table-cell table:style-name="ce99" office:value-type="float" office:value="15745.64">
            <text:p>€ 15.745,64</text:p>
          </table:table-cell>
          <table:table-cell table:style-name="ce118" office:value-type="string">
            <text:p>Delibera G.C. n. 3/2016 e CCDI </text:p>
          </table:table-cell>
          <table:table-cell table:number-columns-repeated="1017"/>
        </table:table-row>
        <table:table-row table:style-name="ro5">
          <table:table-cell table:style-name="ce3" office:value-type="float" office:value="64">
            <text:p>64</text:p>
          </table:table-cell>
          <table:table-cell table:style-name="ce7" office:value-type="date" office:date-value="2016-02-29">
            <text:p>29/02/2016</text:p>
          </table:table-cell>
          <table:table-cell table:style-name="ce23" office:value-type="string">
            <text:p>Finanziario</text:p>
          </table:table-cell>
          <table:table-cell table:style-name="ce37" office:value-type="string">
            <text:p>ASSUNZIONE IMPEGNI DI SPESA MESE DI FEBBRAIO 2016 PER PAGAMENTI DIRETTI DA PARTE DELL’ECONOMO </text:p>
          </table:table-cell>
          <table:table-cell table:style-name="ce80" office:value-type="string">
            <text:p>assunzione impegno di spesa per il pagamento di piccole spese</text:p>
          </table:table-cell>
          <table:table-cell table:style-name="ce99" office:value-type="float" office:value="478.3">
            <text:p>€ 478,3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65">
            <text:p>65</text:p>
          </table:table-cell>
          <table:table-cell table:style-name="ce7" office:value-type="date" office:date-value="2016-03-01">
            <text:p>01/03/2016</text:p>
          </table:table-cell>
          <table:table-cell table:style-name="ce23" office:value-type="string">
            <text:p>Tecnico</text:p>
          </table:table-cell>
          <table:table-cell table:style-name="ce40" office:value-type="string">
            <text:p>SERVIZIO DI MANUTENZIONE HARDWARE E SOFTWARE RETE COMUNALE – APPROVAZIONE PROSPETTO DI SPESA ANNO 2016</text:p>
          </table:table-cell>
          <table:table-cell table:style-name="ce80" office:value-type="string">
            <text:p>individuazione ditta per affidamento servizio di manutenzione sistema informatico comunale e della Casa di Riposo- approvazione prospetto di spesa 2016</text:p>
          </table:table-cell>
          <table:table-cell table:style-name="ce99" office:value-type="string">
            <text:p>€.12.568,23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66">
            <text:p>66</text:p>
          </table:table-cell>
          <table:table-cell table:style-name="ce7" office:value-type="date" office:date-value="2016-03-01">
            <text:p>01/03/2016</text:p>
          </table:table-cell>
          <table:table-cell table:style-name="ce23" office:value-type="string">
            <text:p>Tecnico</text:p>
          </table:table-cell>
          <table:table-cell table:style-name="ce40" office:value-type="string">
            <text:p>ACQUISTO DI MATERIALI DI CONSUMO PER MANUTENZIONE IMMOBILI COMUNALI E VIABILITA' ANNO <text:span text:style-name="T1">2016</text:span><text:span text:style-name="T2"> </text:span><text:span text:style-name="T3">DETERMINAZIONE A </text:span><text:span text:style-name="T3">CONTRARRE <text:s/>ED ASSUNZIONE </text:span><text:span text:style-name="T3">IMPEGNI DI SPESA </text:span></text:p>
          </table:table-cell>
          <table:table-cell table:style-name="ce80" office:value-type="string">
            <text:p>Assunzione impegno di spesa per acquisti necessari per lavori in economia di manutenzione immobili ed impianti</text:p>
          </table:table-cell>
          <table:table-cell table:style-name="ce99" office:value-type="float" office:value="11500">
            <text:p>€ 11.5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67">
            <text:p>67</text:p>
          </table:table-cell>
          <table:table-cell table:style-name="ce7" office:value-type="date" office:date-value="2016-03-02">
            <text:p>02/03/2016</text:p>
          </table:table-cell>
          <table:table-cell table:style-name="ce23" office:value-type="string">
            <text:p>Tecnico</text:p>
          </table:table-cell>
          <table:table-cell table:style-name="ce40" office:value-type="string">
            <text:p>LAVORI DI “AMPLIAMENTO COSTRUZIONE NUOVI VANI ACCESSORI PRESSO LA CASA DI RIPOSO – ADEGUAMENTO LEGGE REGIONALE N. 2272002 – CENTRO DI SERVIZI PER PERSONE NON AUTOSUFFICIENTI” - INTEGRAZIONE INCARICO COLLAUDO OPERE IN C.A.</text:p>
          </table:table-cell>
          <table:table-cell table:style-name="ce80" office:value-type="string">
            <text:p>Collaudo statico dell'ampliamento casa di riposo</text:p>
          </table:table-cell>
          <table:table-cell table:style-name="ce99" office:value-type="float" office:value="634.4">
            <text:p>€ 634,4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68">
            <text:p>68</text:p>
          </table:table-cell>
          <table:table-cell table:style-name="ce7" office:value-type="date" office:date-value="2016-03-02">
            <text:p>02/03/2016</text:p>
          </table:table-cell>
          <table:table-cell table:style-name="ce23" office:value-type="string">
            <text:p>Tecnico</text:p>
          </table:table-cell>
          <table:table-cell table:style-name="ce46" office:value-type="string">
            <text:p>CASA DI RIPOSO - ADEGUAMENTO L.R. 22/2002 CENTRO DI SERVIZI PER PERSONE NON AUTOSUFFICIENTI IMPLEMENTAZIONE E AMMODERNAMENTO DELLA DOTAZIONE DI ARREDI ED ATTREZZATURE FUNZIONALI – LIQUIDAZIONE SPESE PROFESSIONALI PER <text:s/>REDAZIONE PROGETTI E COORDINAMENTO SICUREZZA NELLA FASE DI PROGETTAZIONE</text:p>
          </table:table-cell>
          <table:table-cell table:style-name="ce80" office:value-type="string">
            <text:p>Liquidazione competenze per progettazione al professionista incaricato</text:p>
          </table:table-cell>
          <table:table-cell table:style-name="ce99" office:value-type="float" office:value="3045.12">
            <text:p>€ 3.045,12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69">
            <text:p>69</text:p>
          </table:table-cell>
          <table:table-cell table:style-name="ce7" office:value-type="date" office:date-value="2016-03-02">
            <text:p>02/03/2016</text:p>
          </table:table-cell>
          <table:table-cell table:style-name="ce23" office:value-type="string">
            <text:p>Tecnico</text:p>
          </table:table-cell>
          <table:table-cell table:style-name="ce40" office:value-type="string">
            <text:p>CASA DI RIPOSO - ADEGUAMENTO L.R. 22/2002 CENTRO DI SERVIZI PER PERSONE NON AUTOSUFFICIENTI IMPLEMENTAZIONE E AMMODERNAMENTO DELLA DOTAZIONE DI ARREDI ED ATTREZZATURE FUNZIONALI – LIQUIDAZIONE FATTURA DITTA <text:s/>GIVAS SRL FORNITURA LETTI</text:p>
          </table:table-cell>
          <table:table-cell table:style-name="ce80" office:value-type="string">
            <text:p>Liquidazione fattura fornitura 22 letti ospedalieri e relativi accessori per la Casa di Riposo</text:p>
          </table:table-cell>
          <table:table-cell table:style-name="ce99" office:value-type="float" office:value="34070.16">
            <text:p>€ 34.070,16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70">
            <text:p>70</text:p>
          </table:table-cell>
          <table:table-cell table:style-name="ce7" office:value-type="date" office:date-value="2016-03-03">
            <text:p>03/03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COMPENSO A FAVORE DEI COMPONENTI DEL NUCLEO DI VALUTAZIONE – ANNO 2015. LIQUIDAZIONE</text:p>
          </table:table-cell>
          <table:table-cell table:style-name="ce80" office:value-type="string">
            <text:p>Liquidazione compenso a favore del Dott. Luigi Alfidi e della Dott.ssa Maria Grazia Salamino</text:p>
          </table:table-cell>
          <table:table-cell table:style-name="ce99" office:value-type="float" office:value="1032.92">
            <text:p>€ 1.032,92</text:p>
          </table:table-cell>
          <table:table-cell table:style-name="ce118" office:value-type="string">
            <text:p>Verbali Nucleo Valutazione anno 2015</text:p>
          </table:table-cell>
          <table:table-cell table:number-columns-repeated="1017"/>
        </table:table-row>
        <table:table-row table:style-name="ro5">
          <table:table-cell table:style-name="ce3" office:value-type="float" office:value="71">
            <text:p>71</text:p>
          </table:table-cell>
          <table:table-cell table:style-name="ce7" office:value-type="date" office:date-value="2016-03-04">
            <text:p>04/03/2016</text:p>
          </table:table-cell>
          <table:table-cell table:style-name="ce23" office:value-type="string">
            <text:p>Tecnico</text:p>
          </table:table-cell>
          <table:table-cell table:style-name="ce47" office:value-type="string">
            <text:p>ACQUISTO DEL PROGRAMMA DI GESTIONE DELLA BIBLIOTECA COMUNALE MEDIANTE PASUBIO TECNOLOGIA</text:p>
          </table:table-cell>
          <table:table-cell table:style-name="ce80" office:value-type="string">
            <text:p>acquisto e manutenzione del programma COMPERIO di gestione della biblioteca comunale. </text:p>
          </table:table-cell>
          <table:table-cell table:style-name="ce99" office:value-type="float" office:value="2542.48">
            <text:p>€ 2.542,48</text:p>
          </table:table-cell>
          <table:table-cell table:style-name="ce118" office:value-type="string">
            <text:p>preventivo Pasubio Tecnologia n.31 del 15/02/2016</text:p>
          </table:table-cell>
          <table:table-cell table:number-columns-repeated="1017"/>
        </table:table-row>
        <table:table-row table:style-name="ro5">
          <table:table-cell table:style-name="ce3" office:value-type="float" office:value="72">
            <text:p>72</text:p>
          </table:table-cell>
          <table:table-cell table:style-name="ce7" office:value-type="date" office:date-value="2016-03-04">
            <text:p>04/03/2016</text:p>
          </table:table-cell>
          <table:table-cell table:style-name="ce23" office:value-type="string">
            <text:p>Tecnico</text:p>
          </table:table-cell>
          <table:table-cell table:style-name="ce47" office:value-type="string">
            <text:p>SVOLGIMENTO LAVORI DI PUBBLICA UTILITA' </text:p>
          </table:table-cell>
          <table:table-cell table:style-name="ce80" office:value-type="string">
            <text:p>svolgimento di lavoro socialmente utile ai sensi della convenzione Comune-Tribunale di Vicenza</text:p>
          </table:table-cell>
          <table:table-cell table:style-name="ce99" office:value-type="string">
            <text:p>/</text:p>
          </table:table-cell>
          <table:table-cell table:style-name="ce118" office:value-type="string">
            <text:p><text:s/>Sentenza n. 2016/2016 R.G. G.I.P. Vicenza</text:p>
          </table:table-cell>
          <table:table-cell table:number-columns-repeated="1017"/>
        </table:table-row>
        <table:table-row table:style-name="ro3">
          <table:table-cell table:style-name="ce3" office:value-type="float" office:value="73">
            <text:p>73</text:p>
          </table:table-cell>
          <table:table-cell table:style-name="ce7" office:value-type="date" office:date-value="2016-03-04">
            <text:p>04/03/2016</text:p>
          </table:table-cell>
          <table:table-cell table:style-name="ce23" office:value-type="string">
            <text:p>Tecnico</text:p>
          </table:table-cell>
          <table:table-cell table:style-name="ce48" office:value-type="string">
            <text:p>PROGETTI LAVORI SOCIALMENTE UTILI “ATTIVITA’ DI PREACCOGLIENZA E SORVEGLIANZA PRESSO LA SCUOLA ELEMENTARE, PULIZIA PRESSO LA PALESTRA E NEGLI STABILI COMUNALI” - UTILIZZO DI LAVORATORE</text:p>
          </table:table-cell>
          <table:table-cell table:style-name="ce80" office:value-type="string">
            <text:p>Utilizzazione di lavoratore avviato dal Centro per l'Impiego per l'attività in oggetto</text:p>
          </table:table-cell>
          <table:table-cell table:style-name="ce99" office:value-type="string">
            <text:p>/</text:p>
          </table:table-cell>
          <table:table-cell table:style-name="ce118" office:value-type="string">
            <text:p>nota prot. 15478 del 3/3/2016 Centro per l'Impiego</text:p>
          </table:table-cell>
          <table:table-cell table:number-columns-repeated="1017"/>
        </table:table-row>
        <table:table-row table:style-name="ro5">
          <table:table-cell table:style-name="ce3" office:value-type="float" office:value="74">
            <text:p>74</text:p>
          </table:table-cell>
          <table:table-cell table:style-name="ce7" office:value-type="date" office:date-value="2016-03-07">
            <text:p>07/03/2016</text:p>
          </table:table-cell>
          <table:table-cell table:style-name="ce23" office:value-type="string">
            <text:p>AA.GG.</text:p>
          </table:table-cell>
          <table:table-cell table:style-name="ce48" office:value-type="string">
            <text:p>FORNITURA STAMPATI PER REFERENDUM DEL 17/04/2016</text:p>
          </table:table-cell>
          <table:table-cell table:style-name="ce80" office:value-type="string">
            <text:p>Fornitura di materiale elettorale per la consultazione elettorale del 17/04/2016</text:p>
          </table:table-cell>
          <table:table-cell table:style-name="ce99" office:value-type="float" office:value="485">
            <text:p>€ 485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75">
            <text:p>75</text:p>
          </table:table-cell>
          <table:table-cell table:style-name="ce7" office:value-type="date" office:date-value="2016-03-07">
            <text:p>07/03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MANUTENZIONE PROGRAMMI ASCOT WEB ANNO 2016</text:p>
          </table:table-cell>
          <table:table-cell table:style-name="ce80" office:value-type="string">
            <text:p>Contratto di manutenzione per l'anno 2016, delle procedure informatiche per la <text:s/>la gestione dei programmi collegati ai servizi demografici. </text:p>
          </table:table-cell>
          <table:table-cell table:style-name="ce99" office:value-type="float" office:value="1678.66">
            <text:p>€ 1.678,66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76">
            <text:p>76</text:p>
          </table:table-cell>
          <table:table-cell table:style-name="ce7" office:value-type="date" office:date-value="2016-03-07">
            <text:p>07/03/2016</text:p>
          </table:table-cell>
          <table:table-cell table:style-name="ce23" office:value-type="string">
            <text:p>Tecnico</text:p>
          </table:table-cell>
          <table:table-cell table:style-name="ce48" office:value-type="string">
            <text:p>FORNITURA DI ALCUNI BENI E SERVIZI PRESSO LA CASA DI RIPOSO - DETERMINAZIONE A CONTRARRE – INTEGRAZIONE IMPEGNO DI SPESA</text:p>
          </table:table-cell>
          <table:table-cell table:style-name="ce80" office:value-type="string">
            <text:p>Integrazione impegno di spesa per maggiore opere riparazione balconi</text:p>
          </table:table-cell>
          <table:table-cell table:style-name="ce99" office:value-type="float" office:value="671">
            <text:p>€ 671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77">
            <text:p>77</text:p>
          </table:table-cell>
          <table:table-cell table:style-name="ce7" office:value-type="date" office:date-value="2016-03-07">
            <text:p>07/03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NOLEGGIO DISPENSER ACQUA ANNO 2016</text:p>
          </table:table-cell>
          <table:table-cell table:style-name="ce80" office:value-type="string">
            <text:p>canone noleggio dispenser acqua 2016</text:p>
          </table:table-cell>
          <table:table-cell table:style-name="ce99" office:value-type="float" office:value="300">
            <text:p>€ 3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78">
            <text:p>78</text:p>
          </table:table-cell>
          <table:table-cell table:style-name="ce7" office:value-type="date" office:date-value="2016-03-08">
            <text:p>08/03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ACQUISTO SOFTWARE PER GESTIONE CONTO ANNUALE DEL PERSONALE E PARAMETRI GESTIONALI DEI SERVIZI ANNO 2015</text:p>
          </table:table-cell>
          <table:table-cell table:style-name="ce80" office:value-type="string">
            <text:p>Fornitura applicativi per conto annuale del personale e parametri gestionali servizi anno 2015</text:p>
          </table:table-cell>
          <table:table-cell table:style-name="ce99" office:value-type="float" office:value="500.2">
            <text:p>€ 500,2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12">
          <table:table-cell table:style-name="ce3" office:value-type="float" office:value="79">
            <text:p>79</text:p>
          </table:table-cell>
          <table:table-cell table:style-name="ce7" office:value-type="date" office:date-value="2016-03-08">
            <text:p>08/03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SERVIZI PER LA MANUTENZIONE DEGLI IMMOBILI COMUNALI, <text:s/>RELATIVI IMPIANTI, DELLA VIABILITÀ E DEL VERDE PUBBLICO - ANNO <text:span text:style-name="T1">2016 - <text:s/></text:span><text:span text:style-name="T3">ASSUNZIONE IMPEGNI DI </text:span><text:span text:style-name="T3">SPESA</text:span><text:span text:style-name="T4"> </text:span></text:p>
          </table:table-cell>
          <table:table-cell table:style-name="ce80" office:value-type="string">
            <text:p>Assunzione impegni di spesa vari per servizi di manutenzione stabili e verde pubblico anno 2016</text:p>
          </table:table-cell>
          <table:table-cell table:style-name="ce99" office:value-type="float" office:value="292099.9">
            <text:p>€ 292.099,9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80">
            <text:p>80</text:p>
          </table:table-cell>
          <table:table-cell table:style-name="ce7" office:value-type="date" office:date-value="2016-03-09">
            <text:p>09/03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16752">
            <text:p>€ 16.752,00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81">
            <text:p>81</text:p>
          </table:table-cell>
          <table:table-cell table:style-name="ce7" office:value-type="date" office:date-value="2016-03-10">
            <text:p>10/03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IMPEGNO DI SPESA PER AFFRANCATURA MESE DI MARZO</text:p>
          </table:table-cell>
          <table:table-cell table:style-name="ce80" office:value-type="string">
            <text:p>Impegno di spesa per le spese postali</text:p>
          </table:table-cell>
          <table:table-cell table:style-name="ce99" office:value-type="string">
            <text:p>€ 300.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82">
            <text:p>82</text:p>
          </table:table-cell>
          <table:table-cell table:style-name="ce7" office:value-type="date" office:date-value="2016-03-12">
            <text:p>12/03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CONTRIBUTO REGIONALE FAMIGLIE NUMEROSE- ACCRTAMENTO DI ENTRATA,IMPEGNO DI SPESA, LIQUIDAZIONE</text:p>
          </table:table-cell>
          <table:table-cell table:style-name="ce80" office:value-type="string">
            <text:p>Accertamento di entrata, impegno di spesa e liquidazione alle famiglie assegnatarie del contributo di cui al DRG Regione Veneto n. 2407/2013 </text:p>
          </table:table-cell>
          <table:table-cell table:style-name="ce99" office:value-type="float" office:value="954">
            <text:p>€ 954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83">
            <text:p>83</text:p>
          </table:table-cell>
          <table:table-cell table:style-name="ce7" office:value-type="date" office:date-value="2016-03-17">
            <text:p>17/03/2016</text:p>
          </table:table-cell>
          <table:table-cell table:style-name="ce23" office:value-type="string">
            <text:p>Finanziario</text:p>
          </table:table-cell>
          <table:table-cell table:style-name="ce49" office:value-type="string">
            <text:p>LIQUIDAZIONE LAVORO STRAORDINARIO EFFETTUATO DAL PERSONALE DIPENDENTE NEL MESE DI FEBBRAIO 2016</text:p>
          </table:table-cell>
          <table:table-cell table:style-name="ce80" office:value-type="string">
            <text:p>prestazioni lavoro straordinario mese di febbraio 2016</text:p>
          </table:table-cell>
          <table:table-cell table:style-name="ce99" office:value-type="float" office:value="187.39">
            <text:p>€ 187,39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84">
            <text:p>84</text:p>
          </table:table-cell>
          <table:table-cell table:style-name="ce12" office:value-type="date" office:date-value="2016-03-18">
            <text:p>18/03/2016</text:p>
          </table:table-cell>
          <table:table-cell table:style-name="ce23" office:value-type="string">
            <text:p>Finanziario</text:p>
          </table:table-cell>
          <table:table-cell table:style-name="ce47" office:value-type="string">
            <text:p>RIMBORSO VERSAMENTO I.U.C. ANNI 2014 E 2015</text:p>
          </table:table-cell>
          <table:table-cell table:style-name="ce80" office:value-type="string">
            <text:p>Rimborso IUC componente IMU anni 2014 e 2015</text:p>
          </table:table-cell>
          <table:table-cell table:style-name="ce99" office:value-type="float" office:value="169">
            <text:p>€ 169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85">
            <text:p>85</text:p>
          </table:table-cell>
          <table:table-cell table:style-name="ce12" office:value-type="date" office:date-value="2016-03-21">
            <text:p>21/03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ASSEGNO DI CURA . 2° SEMESTRE 2015 . ACCERTAMENTO DI ENTRATA, IMPEGNO DI SPESA E LIQUIDAZIONE AI BENEFICIARI</text:p>
          </table:table-cell>
          <table:table-cell table:style-name="ce80" office:value-type="string">
            <text:p>Accertamento di entrata, impegno di spesa e liquidazione ai beneficiari del contributo denominato ICD/b, secondo semestre <text:s/>2015</text:p>
          </table:table-cell>
          <table:table-cell table:style-name="ce99" office:value-type="float" office:value="6240">
            <text:p>€ 6.24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86">
            <text:p>86</text:p>
          </table:table-cell>
          <table:table-cell table:style-name="ce12" office:value-type="date" office:date-value="2016-03-23">
            <text:p>23/03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7810.91">
            <text:p>€ 7.810,91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87">
            <text:p>87</text:p>
          </table:table-cell>
          <table:table-cell table:style-name="ce12" office:value-type="date" office:date-value="2016-03-24">
            <text:p>24/03/2016</text:p>
          </table:table-cell>
          <table:table-cell table:style-name="ce23" office:value-type="string">
            <text:p>AA.GG.</text:p>
          </table:table-cell>
          <table:table-cell table:style-name="ce36" office:value-type="string">
            <text:p>LE CITTA' VISIBILI. LIQUIDAZIONE SALDO CONTRIBUTO ORDINARIO ANNO 2015</text:p>
          </table:table-cell>
          <table:table-cell table:style-name="ce80" office:value-type="string">
            <text:p>Liquidazione <text:s/>saldo contributo ordinario anno 2015, previa presentazione di richiesta di saldo da parte dell'associazione Le città Visibili</text:p>
          </table:table-cell>
          <table:table-cell table:style-name="ce99" office:value-type="float" office:value="75">
            <text:p>€ 75,00</text:p>
          </table:table-cell>
          <table:table-cell table:style-name="ce118" office:value-type="string">
            <text:p>Richiesta di saldo di contributo prot. n. 1414 del 22.03.2016</text:p>
          </table:table-cell>
          <table:table-cell table:number-columns-repeated="1017"/>
        </table:table-row>
        <table:table-row table:style-name="ro13">
          <table:table-cell table:style-name="ce3" office:value-type="float" office:value="88">
            <text:p>88</text:p>
          </table:table-cell>
          <table:table-cell table:style-name="ce12" office:value-type="date" office:date-value="2016-03-29">
            <text:p>29/03/2016</text:p>
          </table:table-cell>
          <table:table-cell table:style-name="ce23" office:value-type="string">
            <text:p>AA.GG.</text:p>
          </table:table-cell>
          <table:table-cell table:style-name="ce37" office:value-type="string">
            <text:p>IMPEGNO DI SPESA E LIQUIDAZIONE FATTURA AL CAAF PER GESTIONE DOMANDE FSA 2014</text:p>
          </table:table-cell>
          <table:table-cell table:style-name="ce80" office:value-type="string">
            <text:p>Impegno di spesa e liquidazione al <text:span text:style-name="T7">“Caaf Confartigianato Pensionati </text:span><text:span text:style-name="T7">e Dipendenti s.r.l.” di Vicenza </text:span><text:span text:style-name="T7">della somma dovuta per </text:span><text:span text:style-name="T7">l'elaborazione di una pratica </text:span><text:span text:style-name="T7">relativa alla domanda Fondo </text:span><text:span text:style-name="T7">Sostegno Affitti </text:span></text:p>
          </table:table-cell>
          <table:table-cell table:style-name="ce99" office:value-type="float" office:value="12.1">
            <text:p>€ 12,1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89">
            <text:p>89</text:p>
          </table:table-cell>
          <table:table-cell table:style-name="ce12" office:value-type="date" office:date-value="2016-03-31">
            <text:p>31/03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INCARICO PROFESSIONALE PER LA <text:s/>REDAZIONE <text:s/>DEL 3° PIANO DEGLI INTERVENTI</text:p>
          </table:table-cell>
          <table:table-cell table:style-name="ce80" office:value-type="string">
            <text:p>Affidamento del servizio di redazione del 3° P.I. Riguardante principalmente le “varianti verdi” a seguito di istanze pervenute al Comune dai cittadini interessati</text:p>
          </table:table-cell>
          <table:table-cell table:style-name="ce99" office:value-type="float" office:value="4948.32">
            <text:p>€ 4.948,32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14">
          <table:table-cell table:style-name="ce3" office:value-type="float" office:value="90">
            <text:p>90</text:p>
          </table:table-cell>
          <table:table-cell table:style-name="ce12" office:value-type="date" office:date-value="2016-03-31">
            <text:p>31/03/2016</text:p>
          </table:table-cell>
          <table:table-cell table:style-name="ce23" office:value-type="string">
            <text:p>Tecnico</text:p>
          </table:table-cell>
          <table:table-cell table:style-name="ce50" office:value-type="string">
            <text:p>CASA DI RIPOSO – ADEGUAMENTO L.R. 22/2002 CENTRO DI SERVIZI PER PERSONE NON AUTOSUFFICIENTI - IMPLEMENTAZIONE E AMMODERNAMENTO DELLA DOTAZIONE DI ARREDI ED ATTREZZATURE FUNZIONALI-FORNITURA E POSA ASCENSORE OLIODINAMICO ED OPERE EDILI ED ELETTRICHE <text:s/>CONNESSE - PROCEDURA NEGOZIATA PER AFFIDAMENTO APPALTO - ARTICOLO 122, COMMA 7 <text:s/>DEL DECRETO LEGISLATIVO N.163 DEL 2006 -<text:span text:style-name="T5"> </text:span><text:span text:style-name="T1">AGGIUDICAZIONE DEFINITIVA</text:span></text:p>
          </table:table-cell>
          <table:table-cell table:style-name="ce83" office:value-type="string">
            <text:p>Aggiudicazione definitiva dell'appalto dei lavori per la fornitura e posa ascensore in CDR e opere accessorie</text:p>
          </table:table-cell>
          <table:table-cell table:style-name="ce99" office:value-type="float" office:value="39536.05">
            <text:p>€ 39.536,05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91">
            <text:p>91</text:p>
          </table:table-cell>
          <table:table-cell table:style-name="ce12" office:value-type="date" office:date-value="2016-04-04">
            <text:p>04/04/2016</text:p>
          </table:table-cell>
          <table:table-cell table:style-name="ce23" office:value-type="string">
            <text:p>Finanziario</text:p>
          </table:table-cell>
          <table:table-cell table:style-name="ce47" office:value-type="string">
            <text:p>RIMBORSO BUONI DI ECONOMATO MESI DI FEBBRAIO E MARZO 2016</text:p>
          </table:table-cell>
          <table:table-cell table:style-name="ce80" office:value-type="string">
            <text:p>Rimborso anticipazioni per piccole spese mesi di febbraio e marzo 2016</text:p>
          </table:table-cell>
          <table:table-cell table:style-name="ce99" office:value-type="float" office:value="478.3">
            <text:p>€ 478,3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92">
            <text:p>92</text:p>
          </table:table-cell>
          <table:table-cell table:style-name="ce7" office:value-type="date" office:date-value="2016-04-04">
            <text:p>04/04/2016</text:p>
          </table:table-cell>
          <table:table-cell table:style-name="ce23" office:value-type="string">
            <text:p>Finanziario</text:p>
          </table:table-cell>
          <table:table-cell table:style-name="ce47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4088.64">
            <text:p>€ 4.088,64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93">
            <text:p>93</text:p>
          </table:table-cell>
          <table:table-cell table:style-name="ce7" office:value-type="date" office:date-value="2016-04-06">
            <text:p>06/04/2016</text:p>
          </table:table-cell>
          <table:table-cell table:style-name="ce23" office:value-type="string">
            <text:p>Finanziario</text:p>
          </table:table-cell>
          <table:table-cell table:style-name="ce37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3854">
            <text:p>€ 3.854,00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94">
            <text:p>94</text:p>
          </table:table-cell>
          <table:table-cell table:style-name="ce7" office:value-type="date" office:date-value="2016-04-06">
            <text:p>06/04/2016</text:p>
          </table:table-cell>
          <table:table-cell table:style-name="ce23" office:value-type="string">
            <text:p>AA.GG.</text:p>
          </table:table-cell>
          <table:table-cell table:style-name="ce51" office:value-type="string">
            <text:p>SPESE POSTALI ANNO 2016</text:p>
          </table:table-cell>
          <table:table-cell table:style-name="ce80" office:value-type="string">
            <text:p>Impegno di spesa per il pagamento delle spese postali del comune</text:p>
          </table:table-cell>
          <table:table-cell table:style-name="ce99" office:value-type="float" office:value="1600">
            <text:p>€ 1.6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95">
            <text:p>95</text:p>
          </table:table-cell>
          <table:table-cell table:style-name="ce7" office:value-type="date" office:date-value="2016-04-07">
            <text:p>07/04/2016</text:p>
          </table:table-cell>
          <table:table-cell table:style-name="ce23" office:value-type="string">
            <text:p>AA.GG.</text:p>
          </table:table-cell>
          <table:table-cell table:style-name="ce51" office:value-type="string">
            <text:p>CERIMONIA COMMEMORATIVA DEL XXV APRILE .IMPEGNO DI SPESA</text:p>
          </table:table-cell>
          <table:table-cell table:style-name="ce80" office:value-type="string">
            <text:p>Impegno di spesa per organizzazione della cerimonia commemorativa del “ XXV Aprile”. Stampa manifesti,corona d'alloro e fiori, rinfresco per le autorità.</text:p>
          </table:table-cell>
          <table:table-cell table:style-name="ce99" office:value-type="float" office:value="450">
            <text:p>€ 45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96">
            <text:p>96</text:p>
          </table:table-cell>
          <table:table-cell table:style-name="ce7" office:value-type="date" office:date-value="2016-04-07">
            <text:p>07/04/2016</text:p>
          </table:table-cell>
          <table:table-cell table:style-name="ce23" office:value-type="string">
            <text:p>AA.GG.</text:p>
          </table:table-cell>
          <table:table-cell table:style-name="ce51" office:value-type="string">
            <text:p>ASSEGNAZIONE CONTRIBUTO STRAORDINARIO</text:p>
          </table:table-cell>
          <table:table-cell table:style-name="ce80" office:value-type="string">
            <text:p>Assegnazione di un contributo straordinario ad un cittadino caltranese in difficoltà economica</text:p>
          </table:table-cell>
          <table:table-cell table:style-name="ce99" office:value-type="float" office:value="400">
            <text:p>€ 4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97">
            <text:p>97</text:p>
          </table:table-cell>
          <table:table-cell table:style-name="ce7" office:value-type="date" office:date-value="2016-04-08">
            <text:p>08/04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CONTRIBUTO ASSOCIATIVO ENTE VICENTINI NEL MONDO ANNO 2016</text:p>
          </table:table-cell>
          <table:table-cell table:style-name="ce80" office:value-type="string">
            <text:p>Adesione anno 2016</text:p>
          </table:table-cell>
          <table:table-cell table:style-name="ce99" office:value-type="float" office:value="200">
            <text:p>€ 2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98">
            <text:p>98</text:p>
          </table:table-cell>
          <table:table-cell table:style-name="ce7" office:value-type="date" office:date-value="2016-04-08">
            <text:p>08/04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SERVIZI INFORMATIVI ON-LINE E BANCHE DATI PER ESPLETAMENTO ATTIVITA' AMMINISTRATIVA - INTEGRAZIONE IMPEGNO DI SPESA ANNO 2016</text:p>
          </table:table-cell>
          <table:table-cell table:style-name="ce80" office:value-type="string">
            <text:p>Integrazione per adesione servizio Enti.it</text:p>
          </table:table-cell>
          <table:table-cell table:style-name="ce99" office:value-type="float" office:value="231.8">
            <text:p>€ 231,8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99">
            <text:p>99</text:p>
          </table:table-cell>
          <table:table-cell table:style-name="ce7" office:value-type="date" office:date-value="2016-04-08">
            <text:p>08/04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ALIENAZIONE LEGNAME ANNO <text:span text:style-name="T1">2016 </text:span><text:span text:style-name="T1">- DETERMINA A CONTRARRE</text:span></text:p>
          </table:table-cell>
          <table:table-cell table:style-name="ce80" office:value-type="string">
            <text:p>Determinazione a contrarre per la vendita di tre lotti di legname pro 2016</text:p>
          </table:table-cell>
          <table:table-cell table:style-name="ce99" office:value-type="float" office:value="0">
            <text:p>€ 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00">
            <text:p>100</text:p>
          </table:table-cell>
          <table:table-cell table:style-name="ce7" office:value-type="date" office:date-value="2016-04-11">
            <text:p>11/04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FORNITURA MODULISTICA SPECIALIZZATA, CANCELLERIA E MATERIALE INFORMATICO ANNO 2016. INDIVIDUAZIONE DITTE E ASSUNZIONE IMPEGNO DI SPESA</text:p>
          </table:table-cell>
          <table:table-cell table:style-name="ce80" office:value-type="string">
            <text:p>Impegno di spesa per fornitura modulistica, toner e cancelleria anno 2016</text:p>
          </table:table-cell>
          <table:table-cell table:style-name="ce99" office:value-type="float" office:value="9300">
            <text:p>€ 9.3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01">
            <text:p>101</text:p>
          </table:table-cell>
          <table:table-cell table:style-name="ce7" office:value-type="date" office:date-value="2016-04-11">
            <text:p>11/04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LIQUIDAZIONE PREMIO POLIZZA ASSICURATIVA IMPIANTO FOTOVOLTAICO SCUOLA ELEMENTARI. ANNO 2016.</text:p>
          </table:table-cell>
          <table:table-cell table:style-name="ce80" office:value-type="string">
            <text:p>Pagamento polizza copertura <text:s/>assicurativa impianto fotovoltaico scuole elementari</text:p>
          </table:table-cell>
          <table:table-cell table:style-name="ce99" office:value-type="float" office:value="226">
            <text:p>€ 226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02">
            <text:p>102</text:p>
          </table:table-cell>
          <table:table-cell table:style-name="ce7" office:value-type="date" office:date-value="2016-04-11">
            <text:p>11/04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LIQUIDAZIONE PREMIO POLIZZE ASSICURATIVE. PERIODO 19/04/2016 - 18/04/2017</text:p>
          </table:table-cell>
          <table:table-cell table:style-name="ce80" office:value-type="string">
            <text:p>Pagamento polizze assicurative coperture varie servizi (incendio , RCTO, elettronica, infortuni)</text:p>
          </table:table-cell>
          <table:table-cell table:style-name="ce99" office:value-type="float" office:value="6400">
            <text:p>€ 6.400,00</text:p>
          </table:table-cell>
          <table:table-cell table:style-name="ce115" office:value-type="string">
            <text:p>//</text:p>
          </table:table-cell>
          <table:table-cell table:style-name="ce130"/>
          <table:table-cell table:number-columns-repeated="1016"/>
        </table:table-row>
        <table:table-row table:style-name="ro2">
          <table:table-cell table:style-name="ce3" office:value-type="float" office:value="103">
            <text:p>103</text:p>
          </table:table-cell>
          <table:table-cell table:style-name="ce7" office:value-type="date" office:date-value="2016-04-11">
            <text:p>11/04/2016</text:p>
          </table:table-cell>
          <table:table-cell table:style-name="ce23" office:value-type="string">
            <text:p>AA.GG.</text:p>
          </table:table-cell>
          <table:table-cell table:style-name="ce52" office:value-type="string">
            <text:p>LIQUIDAZIONE PREMIO POLIZZE ASSICURATIVE R.C. AUTO </text:p>
          </table:table-cell>
          <table:table-cell table:style-name="ce80" office:value-type="string">
            <text:p>Pagamento polizze assicurative RCA automezzi in dotazione </text:p>
          </table:table-cell>
          <table:table-cell table:style-name="ce99" office:value-type="float" office:value="4930">
            <text:p>€ 4.93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04">
            <text:p>104</text:p>
          </table:table-cell>
          <table:table-cell table:style-name="ce7" office:value-type="date" office:date-value="2016-04-11">
            <text:p>11/04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LIQUIDAZIONE PREMIO POLIZZA ASSICURATIVA R.C. PATRIMONIALE</text:p>
          </table:table-cell>
          <table:table-cell table:style-name="ce80" office:value-type="string">
            <text:p>Pagamento premio per copertura assicurativa responsabilità patrimoniale </text:p>
          </table:table-cell>
          <table:table-cell table:style-name="ce99" office:value-type="float" office:value="2700">
            <text:p>€ 2.7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05">
            <text:p>105</text:p>
          </table:table-cell>
          <table:table-cell table:style-name="ce7" office:value-type="date" office:date-value="2016-04-11">
            <text:p>11/04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LAVORI DI SISTEMAZIONE DELLA STRADA SILVO PASTORALE “TEZZE-FORAORO” - 2° STRALCIO – OPERE PER IL DEFLUSSO DELLE ACQUE – L.R. 2/94 ARTT. 20-21-22 PROGRAMMA 2014 – APPROVAZIONE RELAZIONE FINALE LAVORI E CERTIFICATO DI REGOLARE ESECUZIONE</text:p>
          </table:table-cell>
          <table:table-cell table:style-name="ce80" office:value-type="string">
            <text:p>Approvazione contabilità finale lavori e certificato di regolare esecuzione</text:p>
          </table:table-cell>
          <table:table-cell table:style-name="ce99" office:value-type="float" office:value="18000">
            <text:p>€ 18.0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06">
            <text:p>106</text:p>
          </table:table-cell>
          <table:table-cell table:style-name="ce7" office:value-type="date" office:date-value="2016-04-13">
            <text:p>13/04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5225.62">
            <text:p>€ 5.225,62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3" office:value-type="float" office:value="107">
            <text:p>107</text:p>
          </table:table-cell>
          <table:table-cell table:style-name="ce7" office:value-type="date" office:date-value="2016-04-18">
            <text:p>18/04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REFERENDUM DEL 17.04.2016. LIQUIDAZIONE COMPETENZE AI COMPONENTI DEI SEGGI ELETTORALI</text:p>
          </table:table-cell>
          <table:table-cell table:style-name="ce80" office:value-type="string">
            <text:p>Liquidazione dei compensi spettanti ai presidenti di seggio, ai segretari e agli scrutatori in occasione del referendum popolare abrogativo tenutosi il giorno 17 aprile 2016 </text:p>
          </table:table-cell>
          <table:table-cell table:style-name="ce99" office:value-type="float" office:value="1742">
            <text:p>€ 1.742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08">
            <text:p>108</text:p>
          </table:table-cell>
          <table:table-cell table:style-name="ce7" office:value-type="date" office:date-value="2016-04-19">
            <text:p>19/04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ASSUNZIONE IMPEGNI DI SPESA ANNO 2016</text:p>
          </table:table-cell>
          <table:table-cell table:style-name="ce80" office:value-type="string">
            <text:p>Assunzione impegni di spesa per servizi anno 2016</text:p>
          </table:table-cell>
          <table:table-cell table:style-name="ce99"/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09">
            <text:p>109</text:p>
          </table:table-cell>
          <table:table-cell table:style-name="ce7" office:value-type="date" office:date-value="2016-04-19">
            <text:p>19/04/2016</text:p>
          </table:table-cell>
          <table:table-cell table:style-name="ce23" office:value-type="string">
            <text:p>AA.GG.</text:p>
          </table:table-cell>
          <table:table-cell table:style-name="ce49" office:value-type="string">
            <text:p>PRESTAZIONI AGGIUNTIVE PERSONALE A.T.A. ANNO SCOLASTICO 2015/2016. LIQUIDAZIONE COMPETENZE.</text:p>
          </table:table-cell>
          <table:table-cell table:style-name="ce80" office:value-type="string">
            <text:p>Liquidazione delle competenze spettanti al personale A.T.A. in servizio presso l'' Istituto comprensivo Don Carlo Frigo, per i servizi aggiuntivi prestati nell'anno scolastico 2015/2016</text:p>
          </table:table-cell>
          <table:table-cell table:style-name="ce99" office:value-type="float" office:value="630">
            <text:p>€ 63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10">
            <text:p>110</text:p>
          </table:table-cell>
          <table:table-cell table:style-name="ce7" office:value-type="date" office:date-value="2016-04-19">
            <text:p>19/04/2016</text:p>
          </table:table-cell>
          <table:table-cell table:style-name="ce23" office:value-type="string">
            <text:p>AA.GG.</text:p>
          </table:table-cell>
          <table:table-cell table:style-name="ce44" office:value-type="string">
            <text:p>COMPARTECIPAZIONE ALLA SPESA DA PARTE DEL COMUNE DI CALTRANO <text:s/>PER IL SOSTENTAMENTO DELLA QUOTA SOCIALE PER L'ACCOGLIMENTO IN STRUTTURE RESIDENZIALE PROTETTE. IMPEGNO DI SPESA MESI DI MARZO <text:s/>E APRILE <text:s/>2016</text:p>
          </table:table-cell>
          <table:table-cell table:style-name="ce44" office:value-type="string">
            <text:p>Compartecipazione da parte del Comune di Caltrano alla retta di degenza di persona ricoverata in struttura protetta.</text:p>
          </table:table-cell>
          <table:table-cell table:style-name="ce99" office:value-type="float" office:value="69.84">
            <text:p>€ 69,84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11">
            <text:p>111</text:p>
          </table:table-cell>
          <table:table-cell table:style-name="ce7" office:value-type="date" office:date-value="2106-04-21">
            <text:p>21/04/2106</text:p>
          </table:table-cell>
          <table:table-cell table:style-name="ce23" office:value-type="string">
            <text:p>AA.GG.</text:p>
          </table:table-cell>
          <table:table-cell table:style-name="ce44" office:value-type="string">
            <text:p>LIQUIDAZIONE PRESTAZIONI RESE DAL CONSORZIO DI POLIZIA LOCALE "NORDEST VICENTINO". PERIODO I° TRIMESTRE 2016 </text:p>
          </table:table-cell>
          <table:table-cell table:style-name="ce44" office:value-type="string">
            <text:p>Liquidazione al consorzio di polizia locale "Nordest Vicentino" <text:s/>delle spese sostenute per il servizio di vigilanza per il periodo relativo al I° trimestre Anno 2016</text:p>
          </table:table-cell>
          <table:table-cell table:style-name="ce99" office:value-type="float" office:value="3600.75">
            <text:p>€ 3.600,75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112">
            <text:p>112</text:p>
          </table:table-cell>
          <table:table-cell table:style-name="ce7" office:value-type="date" office:date-value="2016-04-21">
            <text:p>21/04/2016</text:p>
          </table:table-cell>
          <table:table-cell table:style-name="ce23" office:value-type="string">
            <text:p>Tecnico</text:p>
          </table:table-cell>
          <table:table-cell table:style-name="ce53" office:value-type="string">
            <text:p>SERVIZIO DI MANUTENZIONE E CONTROLLO DEGLI IMPIANTI E DELLE ATTREZZATURE ANTINCENDIO INSTALLATI NEGLI EDIFICI E NEGLI AUTOMEZZI DI PROPRIETÀ DEL COMUNE DI CALTRANO - <text:span text:style-name="T3">INDIVIDUAZIONE DITTE </text:span><text:span text:style-name="T3">PER L'AFFIDAMENTO DEL SERVIZIO </text:span><text:span text:style-name="T3">PER GLI ANNI 2016/2019 ED </text:span><text:span text:style-name="T3">IMPEGNO DI SPESA PER L'ANNO </text:span><text:span text:style-name="T3">CORRENTE</text:span></text:p>
          </table:table-cell>
          <table:table-cell table:style-name="ce80" office:value-type="string">
            <text:p>Affidamento dei servizi di manutenzione dei presidi antincendio presenti negli stabili comunali</text:p>
          </table:table-cell>
          <table:table-cell table:style-name="ce99" office:value-type="float" office:value="860">
            <text:p>€ 86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13">
            <text:p>113</text:p>
          </table:table-cell>
          <table:table-cell table:style-name="ce7" office:value-type="date" office:date-value="2016-04-21">
            <text:p>21/04/2016</text:p>
          </table:table-cell>
          <table:table-cell table:style-name="ce23" office:value-type="string">
            <text:p>Tecnico</text:p>
          </table:table-cell>
          <table:table-cell table:style-name="ce34" office:value-type="string">
            <text:p>SERVIZIO DI VERIFICA PERIODICA BIENNALE SULL'ASCENSORE COLLOCATO PRESSO IL MUNICIPIO - INDIVIDUAZIONE DITTA ED IMPEGNO DI SPESA </text:p>
          </table:table-cell>
          <table:table-cell table:style-name="ce80" office:value-type="string">
            <text:p>Affidamento del servizio in oggetto</text:p>
          </table:table-cell>
          <table:table-cell table:style-name="ce99" office:value-type="float" office:value="128.1">
            <text:p>€ 128,1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14">
            <text:p>114</text:p>
          </table:table-cell>
          <table:table-cell table:style-name="ce7" office:value-type="date" office:date-value="2016-04-21">
            <text:p>21/04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IMPOSTA UNICA COMUNALE (I.U.C.) ANNO 2016 AFFIDAMENTO DEL SERVIZIO DI STAMPA IMBUSTAMENTO E INVIO DELLA DOCUMENTAZIONE RATA DI ACCONTO</text:p>
          </table:table-cell>
          <table:table-cell table:style-name="ce80" office:value-type="string">
            <text:p>Affidamento del servizio in oggetto</text:p>
          </table:table-cell>
          <table:table-cell table:style-name="ce99" office:value-type="float" office:value="1486.54">
            <text:p>€ 1.486,54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15">
            <text:p>115</text:p>
          </table:table-cell>
          <table:table-cell table:style-name="ce7" office:value-type="date" office:date-value="2016-04-22">
            <text:p>22/04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IMPEGNO DI SPESA ANNO 2016 SERVIZIO <text:s/>TENUTA CONTABILITA' PROFESSIONALE IVA E ADEMPIMENTI FISCALI ANNO 2016 </text:p>
          </table:table-cell>
          <table:table-cell table:style-name="ce80" office:value-type="string">
            <text:p>impegno di spesa anno 2016 per il servizio</text:p>
          </table:table-cell>
          <table:table-cell table:style-name="ce99" office:value-type="float" office:value="6978.4">
            <text:p>€ 6.978,4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16">
            <text:p>116</text:p>
          </table:table-cell>
          <table:table-cell table:style-name="ce13" office:value-type="date" office:date-value="2016-04-22">
            <text:p>22/04/2016</text:p>
          </table:table-cell>
          <table:table-cell table:style-name="ce23" office:value-type="string">
            <text:p>Tecnico</text:p>
          </table:table-cell>
          <table:table-cell table:style-name="ce47" office:value-type="string">
            <text:p>MANUTENZIONE STRAORDINARIA ED ORDINARIA A SCUOLABUS BB517WM<text:span text:style-name="T2"> </text:span><text:span text:style-name="T3">ASSUNZIONE IMPEGNI DI </text:span><text:span text:style-name="T3">SPESA</text:span></text:p>
          </table:table-cell>
          <table:table-cell table:style-name="ce80" office:value-type="string">
            <text:p>Impegno di spesa per la manutenzione automezzo e spese di passaggio proprietà</text:p>
          </table:table-cell>
          <table:table-cell table:style-name="ce99" office:value-type="float" office:value="2700">
            <text:p>€ 2.7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117bis</text:p>
          </table:table-cell>
          <table:table-cell table:style-name="ce7" office:value-type="date" office:date-value="2016-04-22">
            <text:p>22/04/2016</text:p>
          </table:table-cell>
          <table:table-cell table:style-name="ce23" office:value-type="string">
            <text:p>Finanziario</text:p>
          </table:table-cell>
          <table:table-cell table:style-name="ce47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6277.06">
            <text:p>€ 6.277,06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3">
          <table:table-cell table:style-name="ce4" office:value-type="float" office:value="117">
            <text:p>117</text:p>
          </table:table-cell>
          <table:table-cell table:style-name="ce8" office:value-type="date" office:date-value="2016-04-22">
            <text:p>22/04/2016</text:p>
          </table:table-cell>
          <table:table-cell table:style-name="ce26" office:value-type="string">
            <text:p>Tecnico</text:p>
          </table:table-cell>
          <table:table-cell table:style-name="ce49" office:value-type="string">
            <text:p>ACQUISTO DI UN PULMINO USATO DAL COMUNE DI CALVENE PER IL TRASPORTO SCOLASTICO</text:p>
          </table:table-cell>
          <table:table-cell table:style-name="ce84" office:value-type="string">
            <text:p>Acquisto di un pulmino scuolabus da 26 posti + 2 dal comune di Calvene in sostituzione a quello di proprietà dismesso per irreparabilità.</text:p>
          </table:table-cell>
          <table:table-cell table:style-name="ce100" office:value-type="float" office:value="3660">
            <text:p>€ 3.660,00</text:p>
          </table:table-cell>
          <table:table-cell table:style-name="ce115" office:value-type="string">
            <text:p>//</text:p>
          </table:table-cell>
          <table:table-cell table:style-name="ce131" table:number-columns-repeated="1017"/>
        </table:table-row>
        <table:table-row table:style-name="ro3">
          <table:table-cell table:style-name="ce3" office:value-type="float" office:value="118">
            <text:p>118</text:p>
          </table:table-cell>
          <table:table-cell table:style-name="ce7" office:value-type="date" office:date-value="2016-04-26">
            <text:p>26/04/2016</text:p>
          </table:table-cell>
          <table:table-cell table:style-name="ce23" office:value-type="string">
            <text:p>Tecnico</text:p>
          </table:table-cell>
          <table:table-cell table:style-name="ce47" office:value-type="string">
            <text:p>ASSEGNAZIONE FAGGIO ALLA POPOLAZIONE ANNO 2016 - DETERMINA A CONTRARRE</text:p>
          </table:table-cell>
          <table:table-cell table:style-name="ce80" office:value-type="string">
            <text:p>Determinazione a contrarre per la vendita di faggio alla popolazione – Approvazione Avviso alla popolazione e modulo di prenotazione</text:p>
          </table:table-cell>
          <table:table-cell table:style-name="ce99" office:value-type="float" office:value="0">
            <text:p>€ 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19">
            <text:p>119</text:p>
          </table:table-cell>
          <table:table-cell table:style-name="ce7" office:value-type="date" office:date-value="2016-04-27">
            <text:p>27/04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RIPARAZIONE URGENTE ASCENSORE PRESSO IL MUNICIPIO</text:p>
          </table:table-cell>
          <table:table-cell table:style-name="ce80" office:value-type="string">
            <text:p>Riparazione danni ascensore del municipio a seguito di fulminazione </text:p>
          </table:table-cell>
          <table:table-cell table:style-name="ce99" office:value-type="float" office:value="261.93">
            <text:p>€ 261,93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20">
            <text:p>120</text:p>
          </table:table-cell>
          <table:table-cell table:style-name="ce7" office:value-type="date" office:date-value="2016-04-28">
            <text:p>28/04/2016</text:p>
          </table:table-cell>
          <table:table-cell table:style-name="ce23" office:value-type="string">
            <text:p>Finanziario</text:p>
          </table:table-cell>
          <table:table-cell table:style-name="ce40" office:value-type="string">
            <text:p>ASSUNZIONE IMPEGNI DI SPESA PERIODO APRILE – DICEMBRE 2016 <text:s/>PER PAGAMENTI DIRETTI DA PARTE DELL’UFFICIO ECONOMATO</text:p>
          </table:table-cell>
          <table:table-cell table:style-name="ce80" office:value-type="string">
            <text:p>assunzione impegni di spesa per il pagamento di piccole spese da parte dell'economo comunale</text:p>
          </table:table-cell>
          <table:table-cell table:style-name="ce99" office:value-type="float" office:value="6047.4">
            <text:p>€ 6.047,4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8">
          <table:table-cell table:style-name="ce3" office:value-type="float" office:value="121">
            <text:p>121</text:p>
          </table:table-cell>
          <table:table-cell table:style-name="ce7" office:value-type="date" office:date-value="2016-05-02">
            <text:p>02/05/2016</text:p>
          </table:table-cell>
          <table:table-cell table:style-name="ce23" office:value-type="string">
            <text:p>Tecnico</text:p>
          </table:table-cell>
          <table:table-cell table:style-name="ce54" office:value-type="string">
            <text:p>LAVORI DI SISTEMAZIONE E RIFACIMENTO DEL MANTO VIABILE E MESSA IN SICUREZZA DI ALCUNE STRADE <text:s/>COMUNALI <text:s/>- PRIMO PROGRAMMA 6000 CAMPANILI - CUP. E53D13000760001 - INTERVENTI IN AMMINISTRAZIONE DIRETTA: RECUPERO, RIPARAZIONE, FORNITURA E POSA DI ALCUNI TRATTI BARRIERA STRADALE – CIG. ZE219AD120</text:p>
          </table:table-cell>
          <table:table-cell table:style-name="ce80" office:value-type="string">
            <text:p>assunzione impegno di spesa per riparazione, fornitura e posa in opera di alcuni tratti di barriera stradale</text:p>
          </table:table-cell>
          <table:table-cell table:style-name="ce99" office:value-type="float" office:value="9435.48">
            <text:p>€ 9.435,48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15">
          <table:table-cell table:style-name="ce3" office:value-type="float" office:value="122">
            <text:p>122</text:p>
          </table:table-cell>
          <table:table-cell table:style-name="ce7" office:value-type="date" office:date-value="2016-05-02">
            <text:p>02/05/2016</text:p>
          </table:table-cell>
          <table:table-cell table:style-name="ce23" office:value-type="string">
            <text:p>Tecnico</text:p>
          </table:table-cell>
          <table:table-cell table:style-name="ce46" office:value-type="string">
            <text:p>LAVORI DI AMPLIAMENTO COSTRUZIONE NUOVI VANI ACCESSORI PRESSO LA CASA DI RIPOSO - ADEGUAMENTO L.R. 22/2002 CENTRO DI SERVIZI PER </text:p>
            <text:p>PERSONE NON AUTOSUFFICIENTI - 2° STRALCIO - LAVORI IN DIRETTA AMMINISTRAZIONE - SISTEMAZIONE MURO DI SOSTEGNO CORTILE NORD - LIQUIDAZIONE FATTURA - LIQUIDAZIONE SOMME FONDO EX ART. 92</text:p>
          </table:table-cell>
          <table:table-cell table:style-name="ce80" office:value-type="string">
            <text:p>Liquidazione fattura cottimo e fondo incentivante nell'ambito dei lavori in oggetto</text:p>
          </table:table-cell>
          <table:table-cell table:style-name="ce99" office:value-type="float" office:value="22225.2">
            <text:p>€ 22.225,2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23">
            <text:p>123</text:p>
          </table:table-cell>
          <table:table-cell table:style-name="ce7" office:value-type="date" office:date-value="2016-05-02">
            <text:p>02/05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SCUOLA DELL'INFANZIA “SAN GAETANO” DI MOSSON. LIQUIDAZIONE SALDO CONTRIBUTO ORDINARIO 2015</text:p>
          </table:table-cell>
          <table:table-cell table:style-name="ce80" office:value-type="string">
            <text:p>Liquidazione <text:s/>saldo contributo ordinario anno 2015, previa presentazione di richiesta di saldo da parte della scuola dell'infanzia “San Gaetano” di Mosson</text:p>
          </table:table-cell>
          <table:table-cell table:style-name="ce99" office:value-type="float" office:value="625">
            <text:p>€ 625,00</text:p>
          </table:table-cell>
          <table:table-cell table:style-name="ce118" office:value-type="string">
            <text:p>richiesta di saldo di contributo prot. n. 1898 del 18.04.2016</text:p>
          </table:table-cell>
          <table:table-cell table:number-columns-repeated="1017"/>
        </table:table-row>
        <table:table-row table:style-name="ro3">
          <table:table-cell table:style-name="ce3" office:value-type="float" office:value="124">
            <text:p>124</text:p>
          </table:table-cell>
          <table:table-cell table:style-name="ce7" office:value-type="date" office:date-value="2016-05-02">
            <text:p>02/05/2016</text:p>
          </table:table-cell>
          <table:table-cell table:style-name="ce23" office:value-type="string">
            <text:p>Tecnico</text:p>
          </table:table-cell>
          <table:table-cell table:style-name="ce40" office:value-type="string">
            <text:p>ASSUNZIONE IMPEGNO E LIQUIDAZIONE DELLA SPESA PER IL FUNZIONAMENTO DELLA STAZIONE UNICA APPALTANTE ISTITUITA PRESSO LA PROVINCIA DI VICENZA</text:p>
          </table:table-cell>
          <table:table-cell table:style-name="ce80" office:value-type="string">
            <text:p>Assunzione impegno e liquidazione della spesa per il funzionamento della stazione unica appaltante istituita presso la provincia di vicenza</text:p>
          </table:table-cell>
          <table:table-cell table:style-name="ce99" office:value-type="float" office:value="912.45">
            <text:p>€ 912,45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25">
            <text:p>125</text:p>
          </table:table-cell>
          <table:table-cell table:style-name="ce7" office:value-type="date" office:date-value="2016-05-04">
            <text:p>04/05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IMPEGNO DI SPESA PER INTERVENTO URGENTE DI AUTOSPURGO PRESSO LE SCUOLE ELEMENTARI</text:p>
          </table:table-cell>
          <table:table-cell table:style-name="ce80" office:value-type="string">
            <text:p>Impegno di spesa per un intervento urgente con mezzo autospurgo da effettuarsi presso il plesso scolastico di via Div.julia</text:p>
          </table:table-cell>
          <table:table-cell table:style-name="ce100" office:value-type="float" office:value="145">
            <text:p>€ 145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26">
            <text:p>126</text:p>
          </table:table-cell>
          <table:table-cell table:style-name="ce13" office:value-type="date" office:date-value="2016-05-05">
            <text:p>05/05/2016</text:p>
          </table:table-cell>
          <table:table-cell table:style-name="ce23" office:value-type="string">
            <text:p>AA.GG.</text:p>
          </table:table-cell>
          <table:table-cell table:style-name="ce47" office:value-type="string">
            <text:p>FORNITURA DI PRODOTTI PER L'INCONTINENZA E PER L' IGIENE DEGLI OSPITI CON COLLEGATA ASSISTENZA INFERMIERISTICA PER L'ISITITUZIONE COMUNALE "CASA DI RIPOSO DI CALTRANO". PERIODO DAL 01.01.2016 AL 31.12.2018. FORMA CONTRATTUALE</text:p>
          </table:table-cell>
          <table:table-cell table:style-name="ce80" office:value-type="string">
            <text:p>Modifica della forma contrattuale che regola l'affidamento della fornitura di prodotti per l'incontinenza per gli ospiti accolti nella casa di riposo di Caltrano. La nuova forma contrattuale è della scrittura privata, in luogo della forma pubblica .</text:p>
          </table:table-cell>
          <table:table-cell table:style-name="ce99" office:value-type="string">
            <text:p>//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27">
            <text:p>127</text:p>
          </table:table-cell>
          <table:table-cell table:style-name="ce7" office:value-type="date" office:date-value="2016-05-09">
            <text:p>09/05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RISERVA ALPINA CALTRANO. LIQUIDAZIONE SALDO CONTRIBUTO ORDINARIO ANNO 2015</text:p>
          </table:table-cell>
          <table:table-cell table:style-name="ce80" office:value-type="string">
            <text:p>Liquidazione saldo contributo ordinario anno 2015, previa presentazione di richiesta da parte dell'associazione</text:p>
          </table:table-cell>
          <table:table-cell table:style-name="ce99" office:value-type="float" office:value="87.5">
            <text:p>€ 87,50</text:p>
          </table:table-cell>
          <table:table-cell table:style-name="ce118" office:value-type="string">
            <text:p>richiesta di saldo di contributo prot. n. 2143 del 04.05.2016</text:p>
          </table:table-cell>
          <table:table-cell table:number-columns-repeated="1017"/>
        </table:table-row>
        <table:table-row table:style-name="ro5">
          <table:table-cell table:style-name="ce3" office:value-type="float" office:value="128">
            <text:p>128</text:p>
          </table:table-cell>
          <table:table-cell table:style-name="ce7" office:value-type="date" office:date-value="2016-05-09">
            <text:p>09/05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RIMBORSO AI DATORI DI LAVORO DEI PERMESSI RETRIBUITI AMMINISTRATORI ANNO 2016 - IMPEGNO DI SPESA</text:p>
          </table:table-cell>
          <table:table-cell table:style-name="ce80" office:value-type="string">
            <text:p>Impegno di spesa per rimborso permessi retribuiti amministratori</text:p>
          </table:table-cell>
          <table:table-cell table:style-name="ce99" office:value-type="float" office:value="12000">
            <text:p>€ 12.0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29">
            <text:p>129</text:p>
          </table:table-cell>
          <table:table-cell table:style-name="ce7" office:value-type="date" office:date-value="2016-05-09">
            <text:p>09/05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SISTEMAZIONE MURO DI SOSTEGNO CORTILE NORD CASA DI RIPOSO COMPLETAMENTO – AFFIDAMENTO COTTIMO</text:p>
          </table:table-cell>
          <table:table-cell table:style-name="ce80" office:value-type="string">
            <text:p>Impegno di spesa per completamento muro sostegno strada accecsso CDR</text:p>
          </table:table-cell>
          <table:table-cell table:style-name="ce99" office:value-type="float" office:value="5357">
            <text:p>€ 5.357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30">
            <text:p>130</text:p>
          </table:table-cell>
          <table:table-cell table:style-name="ce7" office:value-type="date" office:date-value="2016-05-10">
            <text:p>10/05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ESECUZIONE DELLA RECINZIONE PERIMETRALE IN LEGNO DELL'EX MALGA CARIOLETTA - ACQUISTO MATERIALE – IMPEGNO DI SPESA</text:p>
          </table:table-cell>
          <table:table-cell table:style-name="ce80" office:value-type="string">
            <text:p>Impegno di spesa per acquisto materiale necessario per sistemazione recinzione di Carioletta</text:p>
          </table:table-cell>
          <table:table-cell table:style-name="ce99" office:value-type="float" office:value="2000">
            <text:p>€ 2.0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31">
            <text:p>131</text:p>
          </table:table-cell>
          <table:table-cell table:style-name="ce7" office:value-type="date" office:date-value="2016-05-10">
            <text:p>10/05/2016</text:p>
          </table:table-cell>
          <table:table-cell table:style-name="ce23" office:value-type="string">
            <text:p>Finanziario</text:p>
          </table:table-cell>
          <table:table-cell table:style-name="ce35" office:value-type="string">
            <text:p>UFFICIO ECONOMATO RIMBORSO ANTICIPAZIONI DI SPESA MESE DI APRILE 2016</text:p>
          </table:table-cell>
          <table:table-cell table:style-name="ce80" office:value-type="string">
            <text:p>Rimborso di piccole spese effettuate dall'ufficio economato nel mese di aprile 2016</text:p>
          </table:table-cell>
          <table:table-cell table:style-name="ce99" office:value-type="float" office:value="389.13">
            <text:p>€ 389,13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32">
            <text:p>132</text:p>
          </table:table-cell>
          <table:table-cell table:style-name="ce7" office:value-type="date" office:date-value="2016-05-11">
            <text:p>11/05/2016</text:p>
          </table:table-cell>
          <table:table-cell table:style-name="ce23" office:value-type="string">
            <text:p>Finanziario</text:p>
          </table:table-cell>
          <table:table-cell table:style-name="ce47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23413.08">
            <text:p>€ 23.413,08</text:p>
          </table:table-cell>
          <table:table-cell table:style-name="ce118"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133">
            <text:p>133</text:p>
          </table:table-cell>
          <table:table-cell table:style-name="ce7" office:value-type="date" office:date-value="2016-05-11">
            <text:p>11/05/2016</text:p>
          </table:table-cell>
          <table:table-cell table:style-name="ce23" office:value-type="string">
            <text:p>Tecnico</text:p>
          </table:table-cell>
          <table:table-cell table:style-name="ce35" office:value-type="string">
            <text:p>PROGETTI DI LAVORI SOCIALMENTE UTILI PRESENTATI DALLE ASSOCIAZIONI CALTRANESI – IMPEGNO DI SPESA</text:p>
          </table:table-cell>
          <table:table-cell table:style-name="ce80" office:value-type="string">
            <text:p>Impegno di spesa per il finanziamento di progetti di lavori di utilità sociale delle associazioni caltranesi</text:p>
          </table:table-cell>
          <table:table-cell table:style-name="ce99" office:value-type="float" office:value="2400">
            <text:p>€ 2.400,00</text:p>
          </table:table-cell>
          <table:table-cell table:style-name="ce115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34">
            <text:p>134</text:p>
          </table:table-cell>
          <table:table-cell table:style-name="ce7" office:value-type="date" office:date-value="2016-05-11">
            <text:p>11/05/2016</text:p>
          </table:table-cell>
          <table:table-cell table:style-name="ce23" office:value-type="string">
            <text:p>Finanziario</text:p>
          </table:table-cell>
          <table:table-cell table:style-name="ce55" office:value-type="string">
            <text:p>LIQUIDAZIONE FATTURE VARIE</text:p>
          </table:table-cell>
          <table:table-cell table:style-name="ce85" office:value-type="string">
            <text:p>Liquidazione fatture varie</text:p>
          </table:table-cell>
          <table:table-cell table:style-name="ce99" office:value-type="float" office:value="3893.54">
            <text:p>€ 3.893,54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5">
          <table:table-cell table:style-name="ce3" office:value-type="float" office:value="135">
            <text:p>135</text:p>
          </table:table-cell>
          <table:table-cell table:style-name="ce7" office:value-type="date" office:date-value="2016-05-12">
            <text:p>12/05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BANDA CITTADINA &amp; MAJORETTES DI CALTRANO. LIQUIDAZIONE SALDO CONTRIBUTO ORDINARIO ANNO 2015</text:p>
          </table:table-cell>
          <table:table-cell table:style-name="ce80" office:value-type="string">
            <text:p>Liquidazione saldo contributo ordinario anno 2015, previa presentazione di richiesta da parte dell'associazione</text:p>
          </table:table-cell>
          <table:table-cell table:style-name="ce99" office:value-type="float" office:value="625">
            <text:p>€ 625,00</text:p>
          </table:table-cell>
          <table:table-cell table:style-name="ce118" office:value-type="string">
            <text:p>richiesta di saldo di contributo prot. n. 2243 del 10.05.2016</text:p>
          </table:table-cell>
          <table:table-cell table:number-columns-repeated="1017"/>
        </table:table-row>
        <table:table-row table:style-name="ro3">
          <table:table-cell table:style-name="ce3" office:value-type="float" office:value="136">
            <text:p>136</text:p>
          </table:table-cell>
          <table:table-cell table:style-name="ce7" office:value-type="date" office:date-value="2016-05-18">
            <text:p>18/05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LAVORO STRAORDINARIO EFFETTUATO DAL PERSONALE DIPENDENTE IN OCCASIONE REFERENDUM POPOLARE ABROGATIVO DEL 17/04/2016 SULLE TRIVELLAZIONI IN MARE</text:p>
          </table:table-cell>
          <table:table-cell table:style-name="ce80" office:value-type="string">
            <text:p>liquidazione lavoro straordinario effettuato dal personale dipendente</text:p>
          </table:table-cell>
          <table:table-cell table:style-name="ce99" office:value-type="float" office:value="3168.78">
            <text:p>€ 3.168,78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37">
            <text:p>137</text:p>
          </table:table-cell>
          <table:table-cell table:style-name="ce7" office:value-type="date" office:date-value="2016-05-18">
            <text:p>18/05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LAVORO STRAORDINARIO EFFETTUATO DAL PERSONALE DIPENDENTE NEI MESI DI MARZO E APRILE 2016</text:p>
          </table:table-cell>
          <table:table-cell table:style-name="ce80" office:value-type="string">
            <text:p>liquidazione lavoro straordinario effettuato dal personale dipendente</text:p>
          </table:table-cell>
          <table:table-cell table:style-name="ce99" office:value-type="float" office:value="115.37">
            <text:p>€ 115,37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38">
            <text:p>138</text:p>
          </table:table-cell>
          <table:table-cell table:style-name="ce7" office:value-type="date" office:date-value="2016-05-19">
            <text:p>19/05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INIZIATIVA PER LA CONOSCENZA DEL TERRITORIO - ESCURSIONE SENTIERO DI INTERESSE STORICO CON GLI ALUNNI <text:s/>DELLA SCUOLA ELEMENTARE “DE AMICIS” - IMPEGNO DI SPESA PER NOLEGGIO PULLMAN</text:p>
          </table:table-cell>
          <table:table-cell table:style-name="ce80" office:value-type="string">
            <text:p>Impegno di spesa per noleggio pullman trasporto alunni giornata di studio</text:p>
          </table:table-cell>
          <table:table-cell table:style-name="ce99" office:value-type="float" office:value="418">
            <text:p>€ 418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9">
          <table:table-cell table:style-name="ce3" office:value-type="float" office:value="139">
            <text:p>139</text:p>
          </table:table-cell>
          <table:table-cell table:style-name="ce7" office:value-type="date" office:date-value="2016-05-19">
            <text:p>19/05/2016</text:p>
          </table:table-cell>
          <table:table-cell table:style-name="ce23" office:value-type="string">
            <text:p>Tecnico</text:p>
          </table:table-cell>
          <table:table-cell table:style-name="ce56" office:value-type="string">
            <text:p>RIPARAZIONI URGENTI <text:s/>PER DANNI AGLI IMMOBILI COMUNALI A SEGUITO DI EVENTO ATMOSFERICO: DANNI ALL'IMPIANTO DI ILLUMINAZIONE PUBBLICA NELLE ADIACENZE DI PIAZZA DANTE, <text:s/>DANNI ELETTRICI ALL'IMPIANTO DI RISCALDAMENTO DELLA BIBLIOTECA, DANNI ALL'IMPIANTO DI VIDEOSORVEGLIANZA DELLA BIBLIOTECA. - ASSUNZIONE IMPEGNO DI SPESA </text:p>
          </table:table-cell>
          <table:table-cell table:style-name="ce80" office:value-type="string">
            <text:p>Impegno di spesa per riparazione danni causati da temporale</text:p>
          </table:table-cell>
          <table:table-cell table:style-name="ce99" office:value-type="float" office:value="2281.4">
            <text:p>€ 2.281,4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40">
            <text:p>140</text:p>
          </table:table-cell>
          <table:table-cell table:style-name="ce7" office:value-type="date" office:date-value="2016-05-23">
            <text:p>23/05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CONTRIBUTO REGIONE VENETO FINALIZZATO A RIDUZIONE DEI CONSUMI ENERGETICI- ACCERTAMENTO DI ENTRATA E LIQUIDAZIONE AI BENEFICIARI</text:p>
          </table:table-cell>
          <table:table-cell table:style-name="ce80" office:value-type="string">
            <text:p>Accertamento di entrata e liquidazione al beneficiario del contributo regionale <text:s/>finalizzato alla riduzione dei consumi della fornitura di energia <text:s/>per finalità sociali</text:p>
          </table:table-cell>
          <table:table-cell table:style-name="ce99" office:value-type="float" office:value="10000">
            <text:p>€ 10.000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41">
            <text:p>141</text:p>
          </table:table-cell>
          <table:table-cell table:style-name="ce7" office:value-type="date" office:date-value="2016-05-23">
            <text:p>23/05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7340.45">
            <text:p>€ 7.340,45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142">
            <text:p>142</text:p>
          </table:table-cell>
          <table:table-cell table:style-name="ce7" office:value-type="date" office:date-value="2016-05-30">
            <text:p>30/05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SERVIZIO DISINFEZIONE CADITOIE PER LOTTA ALLA ZANZARA TIGRE</text:p>
          </table:table-cell>
          <table:table-cell table:style-name="ce45" office:value-type="string">
            <text:p>Disinfestazione larvicida delle caditoie stradali </text:p>
          </table:table-cell>
          <table:table-cell table:style-name="ce99" office:value-type="float" office:value="1784.25">
            <text:p>€ 1.784,25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43">
            <text:p>143</text:p>
          </table:table-cell>
          <table:table-cell table:style-name="ce7" office:value-type="date" office:date-value="2016-06-01">
            <text:p>01/06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“MANUTENZIONE STRAORDINARIA STABILE EX LATTERIA S.CROCE: RIFACIMENTO SOLETTA ED INTONACI ESTERNI ” - AFFIDAMENTO INCARICO PROFESSIONALE PER IL SERVIZIO DI PROGETTAZIONE E CALCOLI STATICI.</text:p>
          </table:table-cell>
          <table:table-cell table:style-name="ce80" office:value-type="string">
            <text:p>Incarico progettazione e calcoli soletta <text:s/>ex latteria</text:p>
          </table:table-cell>
          <table:table-cell table:style-name="ce99" office:value-type="float" office:value="833.66">
            <text:p>€ 833,66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44">
            <text:p>144</text:p>
          </table:table-cell>
          <table:table-cell table:style-name="ce7" office:value-type="date" office:date-value="2016-06-07">
            <text:p>07/06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CONCESSIONE NUOVI LOCULI PRESSO IL CIMITERO COMUNALE – ASSEGNAZIONE LOCULI N.14-18-19-23</text:p>
          </table:table-cell>
          <table:table-cell table:style-name="ce80" office:value-type="string">
            <text:p>Assegnazione di n.4 loculi presso il Blocco Est 2013 a seguito di due richieste.</text:p>
          </table:table-cell>
          <table:table-cell table:style-name="ce99" office:value-type="string">
            <text:p>//</text:p>
          </table:table-cell>
          <table:table-cell table:style-name="ce118" office:value-type="string">
            <text:p>richieste prot.2589 del 30.05.2016 e prot.2223 del 06.06.2016</text:p>
          </table:table-cell>
          <table:table-cell table:number-columns-repeated="1017"/>
        </table:table-row>
        <table:table-row table:style-name="ro5">
          <table:table-cell table:style-name="ce3" office:value-type="float" office:value="145">
            <text:p>145</text:p>
          </table:table-cell>
          <table:table-cell table:style-name="ce7" office:value-type="date" office:date-value="2016-06-08">
            <text:p>08/06/2016</text:p>
          </table:table-cell>
          <table:table-cell table:style-name="ce23" office:value-type="string">
            <text:p>Tecnico</text:p>
          </table:table-cell>
          <table:table-cell table:style-name="ce48" office:value-type="string">
            <text:p>ACQUISTO CARTELLONISTICA ANTINCENDIO PER LA CASA DI RIPOSO</text:p>
          </table:table-cell>
          <table:table-cell table:style-name="ce80" office:value-type="string">
            <text:p>impegno di spesa per l'acquisto di cartellonistica antincendio da apporre nei locali interni e spazi esterni della casa di riposo</text:p>
          </table:table-cell>
          <table:table-cell table:style-name="ce99" office:value-type="float" office:value="256.58">
            <text:p>€ 256,58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46">
            <text:p>146</text:p>
          </table:table-cell>
          <table:table-cell table:style-name="ce7" office:value-type="date" office:date-value="2016-06-08">
            <text:p>08/06/2016</text:p>
          </table:table-cell>
          <table:table-cell table:style-name="ce23" office:value-type="string">
            <text:p>Tecnico</text:p>
          </table:table-cell>
          <table:table-cell table:style-name="ce47" office:value-type="string">
            <text:p>ACQUISTO DI UN'IDROPULITRICE AD ACQUA CALDA AD USO DELLA SQUADRA OPERAI </text:p>
          </table:table-cell>
          <table:table-cell table:style-name="ce80" office:value-type="string">
            <text:p>impegno di spesa per l'acquisto di un'idropulitrice ad acqua calda ad uso della squadra operai per gli interventi di manutenzione/pulizia sul patrimonio comunale</text:p>
          </table:table-cell>
          <table:table-cell table:style-name="ce99" office:value-type="float" office:value="1159">
            <text:p>€ 1.159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16">
          <table:table-cell table:style-name="ce3" office:value-type="float" office:value="147">
            <text:p>147</text:p>
          </table:table-cell>
          <table:table-cell table:style-name="ce7" office:value-type="date" office:date-value="2016-06-09">
            <text:p>09/06/2016</text:p>
          </table:table-cell>
          <table:table-cell table:style-name="ce23" office:value-type="string">
            <text:p>Tecnico</text:p>
          </table:table-cell>
          <table:table-cell table:style-name="ce47" office:value-type="string">
            <text:p>VENDITA FAGGIO IN ESUBERO <text:s/>2016 E LEGNAME OTTENUTO DALL'APERTURA DELLA NUOVA STRADA FORESTALE “SERONA-PUNTIGLIONE” - DETERMINAZIONE A CONTRARRE</text:p>
          </table:table-cell>
          <table:table-cell table:style-name="ce80" office:value-type="string">
            <text:p>Determinazione a contrarre per la vendita di faggio non utilizzato</text:p>
          </table:table-cell>
          <table:table-cell table:style-name="ce99" office:value-type="string">
            <text:p>//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4">
          <table:table-cell table:style-name="ce3" office:value-type="float" office:value="148">
            <text:p>148</text:p>
          </table:table-cell>
          <table:table-cell table:style-name="ce7" office:value-type="date" office:date-value="2016-06-09">
            <text:p>09/06/2016</text:p>
          </table:table-cell>
          <table:table-cell table:style-name="ce23" office:value-type="string">
            <text:p>Finanziario</text:p>
          </table:table-cell>
          <table:table-cell table:style-name="ce38" office:value-type="string">
            <text:p>SPESE SEGRETERIA CONVENZIONATA MONTICELLO CONTE OTTO - CALTRANO - CALVENE RIMBORSO QUOTA A CARICO AL COMUNE DI MONTICELLO CONTO OTTO <text:s/>PERIODO IV TRIMESTRE 2015 E PRIMO TRIMESTRE 2016</text:p>
          </table:table-cell>
          <table:table-cell table:style-name="ce80" office:value-type="string">
            <text:p>rimborso quota spese a carico comune di Caltrano segreteria convenzionata </text:p>
          </table:table-cell>
          <table:table-cell table:style-name="ce99" office:value-type="float" office:value="10226.75">
            <text:p>€ 10.226,75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49">
            <text:p>149</text:p>
          </table:table-cell>
          <table:table-cell table:style-name="ce7" office:value-type="date" office:date-value="2016-06-13">
            <text:p>13/06/2016</text:p>
          </table:table-cell>
          <table:table-cell table:style-name="ce23" office:value-type="string">
            <text:p>Finanziario</text:p>
          </table:table-cell>
          <table:table-cell table:style-name="ce57" office:value-type="string">
            <text:p>RIVERSAMENTO AL COMUNE DI PENNABILLI (RN) QUOTA ICI ANNO 2011 </text:p>
            <text:p>PER ERRATO VERSAMENTO</text:p>
          </table:table-cell>
          <table:table-cell table:style-name="ce80" office:value-type="string">
            <text:p>Riversamento per errato versamento ICI</text:p>
          </table:table-cell>
          <table:table-cell table:style-name="ce99" office:value-type="float" office:value="49">
            <text:p>€ 49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50">
            <text:p>150</text:p>
          </table:table-cell>
          <table:table-cell table:style-name="ce7" office:value-type="date" office:date-value="2016-06-13">
            <text:p>13/06/2016</text:p>
          </table:table-cell>
          <table:table-cell table:style-name="ce23" office:value-type="string">
            <text:p>Finanziario</text:p>
          </table:table-cell>
          <table:table-cell table:style-name="ce57" office:value-type="string">
            <text:p>UFFICIO ECONOMATO RIMBORSO ANTICIPAZIONI DI SPESA MESE DI MAGGIO 2016</text:p>
          </table:table-cell>
          <table:table-cell table:style-name="ce80" office:value-type="string">
            <text:p>Rimborso piccole spese di economato effettuate nel mese di maggio 2016</text:p>
          </table:table-cell>
          <table:table-cell table:style-name="ce99" office:value-type="float" office:value="299.5">
            <text:p>€ 299,5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51">
            <text:p>151</text:p>
          </table:table-cell>
          <table:table-cell table:style-name="ce7" office:value-type="date" office:date-value="2016-06-13">
            <text:p>13/06/2016</text:p>
          </table:table-cell>
          <table:table-cell table:style-name="ce23" office:value-type="string">
            <text:p>Tecnico</text:p>
          </table:table-cell>
          <table:table-cell table:style-name="ce57" office:value-type="string">
            <text:p>AFFIDAMENTO SERVIZIO ANALI ACQUA STABILE CARIOLETTA- IMPEGNO DI SPESA<text:span text:style-name="T6"> </text:span></text:p>
          </table:table-cell>
          <table:table-cell table:style-name="ce80" office:value-type="string">
            <text:p>Affidamento servizio prelievo acqua ed analisi stabile montano</text:p>
          </table:table-cell>
          <table:table-cell table:style-name="ce99" office:value-type="float" office:value="173.24">
            <text:p>€ 173,24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52">
            <text:p>152</text:p>
          </table:table-cell>
          <table:table-cell table:style-name="ce7" office:value-type="date" office:date-value="2016-06-13">
            <text:p>13/06/2016</text:p>
          </table:table-cell>
          <table:table-cell table:style-name="ce23" office:value-type="string">
            <text:p>Tecnico</text:p>
          </table:table-cell>
          <table:table-cell table:style-name="ce57" office:value-type="string">
            <text:p>SERVIZIO DI PULIZIA CADITOIE STRADALI – IMPEGNO DI SPESA</text:p>
          </table:table-cell>
          <table:table-cell table:style-name="ce80" office:value-type="string">
            <text:p>Impegno di spesa per la pulizia caditoie stradali</text:p>
          </table:table-cell>
          <table:table-cell table:style-name="ce99" office:value-type="float" office:value="693">
            <text:p>€ 693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53">
            <text:p>153</text:p>
          </table:table-cell>
          <table:table-cell table:style-name="ce7" office:value-type="date" office:date-value="2016-06-13">
            <text:p>13/06/2016</text:p>
          </table:table-cell>
          <table:table-cell table:style-name="ce23" office:value-type="string">
            <text:p>Tecnico</text:p>
          </table:table-cell>
          <table:table-cell table:style-name="ce57" office:value-type="string">
            <text:p>CASA DI RIPOSO - ADEGUAMENTO L.R. 22/2002 CENTRO DI SERVIZI PER PERSONE NON AUTOSUFFICIENTI - COMPLETAMENTO VANO CENTRALE PIANO TERRA – INCARICO SERVIZI TECNICI</text:p>
          </table:table-cell>
          <table:table-cell table:style-name="ce80" office:value-type="string">
            <text:p>Impegno di spesa per affidamento servizi tecnici</text:p>
          </table:table-cell>
          <table:table-cell table:style-name="ce99" office:value-type="float" office:value="2601.04">
            <text:p>€ 2.601,04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54">
            <text:p>154</text:p>
          </table:table-cell>
          <table:table-cell table:style-name="ce7" office:value-type="date" office:date-value="2016-06-15">
            <text:p>15/06/2016</text:p>
          </table:table-cell>
          <table:table-cell table:style-name="ce23" office:value-type="string">
            <text:p>Finanziario</text:p>
          </table:table-cell>
          <table:table-cell table:style-name="ce58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8598.55">
            <text:p>€ 8.598,55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55">
            <text:p>155</text:p>
          </table:table-cell>
          <table:table-cell table:style-name="ce7" office:value-type="date" office:date-value="2016-06-15">
            <text:p>15/06/2016</text:p>
          </table:table-cell>
          <table:table-cell table:style-name="ce23" office:value-type="string">
            <text:p>Tecnico</text:p>
          </table:table-cell>
          <table:table-cell table:style-name="ce57" office:value-type="string">
            <text:p>INTERVENTO PER LA CREAZIONE DI UN NUOVO SERVIZIO IGIENICO PER OSPITI PRESSO MALGA CARRIOLA – IMPEGNO DI SPESA E TRASFERIMENTO FONDI</text:p>
          </table:table-cell>
          <table:table-cell table:style-name="ce80" office:value-type="string">
            <text:p>Versamento all'UM Astico della somma necessaria per la realizzazione del nuovo wc per ospiti a malga Carriola</text:p>
          </table:table-cell>
          <table:table-cell table:style-name="ce99" office:value-type="float" office:value="20000">
            <text:p>€ 20.000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56">
            <text:p>156</text:p>
          </table:table-cell>
          <table:table-cell table:style-name="ce7" office:value-type="date" office:date-value="2016-06-15">
            <text:p>15/06/2016</text:p>
          </table:table-cell>
          <table:table-cell table:style-name="ce23" office:value-type="string">
            <text:p>Finanziario</text:p>
          </table:table-cell>
          <table:table-cell table:style-name="ce38" office:value-type="string">
            <text:p>LIQUIDAZIONE LAVORO STRAORDINARIO EFFETTUATO DAL PERSONALE DIPENDENTE NEL MESE DI MAGGIO 2016</text:p>
          </table:table-cell>
          <table:table-cell table:style-name="ce80" office:value-type="string">
            <text:p>Liquidazione lavoro straordinario effettuato nel mese di maggio dal personale dipendente</text:p>
          </table:table-cell>
          <table:table-cell table:style-name="ce99" office:value-type="float" office:value="84.37">
            <text:p>€ 84,37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17">
          <table:table-cell table:style-name="ce3" office:value-type="float" office:value="157">
            <text:p>157</text:p>
          </table:table-cell>
          <table:table-cell table:style-name="ce7" office:value-type="date" office:date-value="2016-06-16">
            <text:p>16/06/2016</text:p>
          </table:table-cell>
          <table:table-cell table:style-name="ce23" office:value-type="string">
            <text:p>AA.GG.</text:p>
          </table:table-cell>
          <table:table-cell table:style-name="ce52" office:value-type="string">
            <text:p>COMITATO GENITORI SCUOLA ELEMENTARE – SCUOLA MATERNA SAN GIUSEPPE OPERAIO – NUOVA MONTAGNA CALTRANESE – MOSSON DRUM &amp; BUGLE CORPS. LIQUIDAZIONE SALDO CONTRIBUTO ORDINARIO 2015</text:p>
          </table:table-cell>
          <table:table-cell table:style-name="ce80" office:value-type="string">
            <text:p>Liquidazione saldi contributi ordinari anno 2015, previa presentazione di richiesta da parte degli enti/associazioni.</text:p>
          </table:table-cell>
          <table:table-cell table:style-name="ce99" office:value-type="float" office:value="3200">
            <text:p>€ 3.200,00</text:p>
          </table:table-cell>
          <table:table-cell table:style-name="ce118" office:value-type="string">
            <text:p>Richieste di saldo di contributo prot. n. 2800/2016 del Comitato genitori, prot. n. 2715/2016 della scuola materna, prot. n. 2790/2016 della Nuova montagna Caltranese, prot. n. 2830/2016 della Mosson Drum &amp; Bugle Corps</text:p>
          </table:table-cell>
          <table:table-cell table:number-columns-repeated="1017"/>
        </table:table-row>
        <table:table-row table:style-name="ro2">
          <table:table-cell table:style-name="ce3" office:value-type="float" office:value="158">
            <text:p>158</text:p>
          </table:table-cell>
          <table:table-cell table:style-name="ce7" office:value-type="date" office:date-value="2016-06-17">
            <text:p>17/06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3914.68">
            <text:p>€ 3.914,68</text:p>
          </table:table-cell>
          <table:table-cell table:style-name="ce118" office:value-type="string">
            <text:p>Fatture varie </text:p>
          </table:table-cell>
          <table:table-cell table:number-columns-repeated="1017"/>
        </table:table-row>
        <table:table-row table:style-name="ro5">
          <table:table-cell table:style-name="ce3" office:value-type="float" office:value="159">
            <text:p>159</text:p>
          </table:table-cell>
          <table:table-cell table:style-name="ce7" office:value-type="date" office:date-value="2016-06-21">
            <text:p>21/06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CONCESSIONE DI PERMESSI PREVISTI DALLA LEGGE N. 104 DEL 05/02/1992 </text:p>
          </table:table-cell>
          <table:table-cell table:style-name="ce80" office:value-type="string">
            <text:p>Concessione a dipendente comunale <text:s/>del permesso previsto dalla Legge n. 104/1992</text:p>
          </table:table-cell>
          <table:table-cell table:style-name="ce99" office:value-type="string">
            <text:p>//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5">
          <table:table-cell table:style-name="ce3" office:value-type="float" office:value="160">
            <text:p>160</text:p>
          </table:table-cell>
          <table:table-cell table:style-name="ce7" office:value-type="date" office:date-value="2016-06-22">
            <text:p>22/06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ACQUISTO LIBRI E DVD PER LA BIBLIOTECA COMUNALE- IMPEGNO DI SPESA</text:p>
          </table:table-cell>
          <table:table-cell table:style-name="ce80" office:value-type="string">
            <text:p>Impegno di spesa per acquisto materiale librario e audiovisivo per la biblioteca comunale per l'anno 2016</text:p>
          </table:table-cell>
          <table:table-cell table:style-name="ce99" office:value-type="float" office:value="2500">
            <text:p>€ 2.500,00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2">
          <table:table-cell table:style-name="ce3" office:value-type="float" office:value="161">
            <text:p>161</text:p>
          </table:table-cell>
          <table:table-cell table:style-name="ce7" office:value-type="date" office:date-value="2016-06-22">
            <text:p>22/06/2016</text:p>
          </table:table-cell>
          <table:table-cell table:style-name="ce23" office:value-type="string">
            <text:p>Finanziario</text:p>
          </table:table-cell>
          <table:table-cell table:style-name="ce48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5454.26">
            <text:p>€ 5.454,26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2">
          <table:table-cell table:style-name="ce3" office:value-type="float" office:value="162">
            <text:p>162</text:p>
          </table:table-cell>
          <table:table-cell table:style-name="ce7" office:value-type="date" office:date-value="2016-06-23">
            <text:p>23/06/2016</text:p>
          </table:table-cell>
          <table:table-cell table:style-name="ce23" office:value-type="string">
            <text:p>Tecnico</text:p>
          </table:table-cell>
          <table:table-cell table:style-name="ce45" office:value-type="string">
            <text:p>ALIENAZIONE LOTTI LEGNAME ANNO <text:span text:style-name="T1">2016 – A</text:span><text:span text:style-name="T3">GGIUDICAZIONE </text:span><text:span text:style-name="T3">DEFINITIVA</text:span></text:p>
          </table:table-cell>
          <table:table-cell table:style-name="ce80" office:value-type="string">
            <text:p>Aggiudicazione legname da commercio 2016 a seguito gara</text:p>
          </table:table-cell>
          <table:table-cell table:style-name="ce99" office:value-type="string">
            <text:p>//</text:p>
          </table:table-cell>
          <table:table-cell table:style-name="ce116" office:value-type="string">
            <text:p>//</text:p>
          </table:table-cell>
          <table:table-cell table:number-columns-repeated="1017"/>
        </table:table-row>
        <table:table-row table:style-name="ro3">
          <table:table-cell table:style-name="ce3" office:value-type="float" office:value="163">
            <text:p>163</text:p>
          </table:table-cell>
          <table:table-cell table:style-name="ce7" office:value-type="date" office:date-value="2016-06-24">
            <text:p>24/06/2016</text:p>
          </table:table-cell>
          <table:table-cell table:style-name="ce23" office:value-type="string">
            <text:p>Tecnico</text:p>
          </table:table-cell>
          <table:table-cell table:style-name="ce48" office:value-type="string">
            <text:p>PROGETTI LAVORI SOCIALMENTE UTILI “ATTIVITA’ DI PREACCOGLIENZA E SORVEGLIANZA PRESSO LA SCUOLA ELEMENTARE, PULIZIA PRESSO LA PALESTRA E NEGLI STABILI COMUNALI” - UTILIZZO DI LAVORATORE</text:p>
          </table:table-cell>
          <table:table-cell table:style-name="ce80" office:value-type="string">
            <text:p>Utilizzazione di lavoratore avviato dal Centro per l'Impiego per l'attività in oggetto</text:p>
          </table:table-cell>
          <table:table-cell table:style-name="ce99" office:value-type="string">
            <text:p>/</text:p>
          </table:table-cell>
          <table:table-cell table:style-name="ce118" office:value-type="string">
            <text:p>nota prot. 43237 del 23/6/2016 Centro per l'Impiego</text:p>
          </table:table-cell>
          <table:table-cell table:number-columns-repeated="1017"/>
        </table:table-row>
        <table:table-row table:style-name="ro5">
          <table:table-cell table:style-name="ce3" office:value-type="float" office:value="164">
            <text:p>164</text:p>
          </table:table-cell>
          <table:table-cell table:style-name="ce7" office:value-type="date" office:date-value="2016-06-28">
            <text:p>28/06/2016</text:p>
          </table:table-cell>
          <table:table-cell table:style-name="ce23" office:value-type="string">
            <text:p>AA.GG.</text:p>
          </table:table-cell>
          <table:table-cell table:style-name="ce47" office:value-type="string">
            <text:p>Assegnazione e liquidazione contributi ordinari associazioni anno 2016</text:p>
          </table:table-cell>
          <table:table-cell table:style-name="ce80" office:value-type="string">
            <text:p>Assegnazione e liquidazione contributi ordinari alle associazioni anno 2016</text:p>
          </table:table-cell>
          <table:table-cell table:style-name="ce99" office:value-type="float" office:value="26050">
            <text:p>€ 26.050,00</text:p>
          </table:table-cell>
          <table:table-cell table:style-name="ce118" office:value-type="string">
            <text:p>Delibera G.C. N. 37/2016 e delibera G.C. N. 56/2016 </text:p>
          </table:table-cell>
          <table:table-cell table:number-columns-repeated="1017"/>
        </table:table-row>
        <table:table-row table:style-name="ro8">
          <table:table-cell table:style-name="ce3" office:value-type="float" office:value="165">
            <text:p>165</text:p>
          </table:table-cell>
          <table:table-cell table:style-name="ce7" office:value-type="date" office:date-value="2016-06-28">
            <text:p>28/06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SCI NORDICO CALTRANO – A.S.D. QUATTRO STAGIONI – GRUPPO AMICI DELLA MONTAGNA. LIQUIDAZIONE SALDO CONTRIBUTO ORDINARIO ANNO 2015</text:p>
          </table:table-cell>
          <table:table-cell table:style-name="ce80" office:value-type="string">
            <text:p>Liquidazione <text:s/>saldi contributi ordinari anno 2015, previa presentazione di richiesta da parte delle associazioni</text:p>
          </table:table-cell>
          <table:table-cell table:style-name="ce99" office:value-type="float" office:value="325">
            <text:p>€ 325,00</text:p>
          </table:table-cell>
          <table:table-cell table:style-name="ce118" office:value-type="string">
            <text:p>Richieste di saldo prot. n. 3053/2016 dell'A.S.D. Le Quattro Stagioni, prot. n. 2948/2016 dello Sci Nordico, prot. n. 2973/2016 del Gruppo Amici della Montagna</text:p>
          </table:table-cell>
          <table:table-cell table:number-columns-repeated="1017"/>
        </table:table-row>
        <table:table-row table:style-name="ro3">
          <table:table-cell table:style-name="ce3" office:value-type="float" office:value="166">
            <text:p>166</text:p>
          </table:table-cell>
          <table:table-cell table:style-name="ce7" office:value-type="date" office:date-value="2016-06-30">
            <text:p>30/06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CONTRIBUTO ORDINARIO ALLA ASSOCIAZIONE SPORTIVA “U.S.D. PEDEMONTANA” ANNO 2016</text:p>
          </table:table-cell>
          <table:table-cell table:style-name="ce80" office:value-type="string">
            <text:p>Liquidazione acconto contributo ordinario anno 2016</text:p>
          </table:table-cell>
          <table:table-cell table:style-name="ce99" office:value-type="float" office:value="3000">
            <text:p>€ 3.000,00</text:p>
          </table:table-cell>
          <table:table-cell table:style-name="ce118" office:value-type="string">
            <text:p>Convenzione tra U.S. Pedemontana, Comuni di Carrè, Caltrano e Chiuppano</text:p>
          </table:table-cell>
          <table:table-cell table:number-columns-repeated="1017"/>
        </table:table-row>
        <table:table-row table:style-name="ro4">
          <table:table-cell table:style-name="ce3" office:value-type="float" office:value="167">
            <text:p>167</text:p>
          </table:table-cell>
          <table:table-cell table:style-name="ce7" office:value-type="date" office:date-value="2016-06-30">
            <text:p>30/06/2016</text:p>
          </table:table-cell>
          <table:table-cell table:style-name="ce23" office:value-type="string">
            <text:p>AA.GG.</text:p>
          </table:table-cell>
          <table:table-cell table:style-name="ce45" office:value-type="string">
            <text:p>CORPO NAZIONALE SOCCORSO ALPINO – STAZIONE DI ARSIERO. ASSEGNAZIONE CONTRIBUTO STRAORDINARIO</text:p>
          </table:table-cell>
          <table:table-cell table:style-name="ce80" office:value-type="string">
            <text:p>Assegnazione contributo straordinario alla stazione di Arsiero del Corpo Nazionale del Soccorso Alpino per far fronte alle spese da loro sostenute per le attrezzature</text:p>
          </table:table-cell>
          <table:table-cell table:style-name="ce99" office:value-type="float" office:value="100">
            <text:p>€ 100,00</text:p>
          </table:table-cell>
          <table:table-cell table:style-name="ce118" office:value-type="string">
            <text:p>Richiesta Corpo Nazionale Soccorso Alpino – stazione di Arsiero prot. n. 1587 in data 1.4.2016</text:p>
          </table:table-cell>
          <table:table-cell table:number-columns-repeated="1017"/>
        </table:table-row>
        <table:table-row table:style-name="ro2">
          <table:table-cell table:style-name="ce3" office:value-type="float" office:value="168">
            <text:p>168</text:p>
          </table:table-cell>
          <table:table-cell table:style-name="ce7" office:value-type="date" office:date-value="2016-06-30">
            <text:p>30/06/2016</text:p>
          </table:table-cell>
          <table:table-cell table:style-name="ce23" office:value-type="string">
            <text:p>Finanziario</text:p>
          </table:table-cell>
          <table:table-cell table:style-name="ce45" office:value-type="string">
            <text:p>LIQUIDAZIONE FATTURE VARIE</text:p>
          </table:table-cell>
          <table:table-cell table:style-name="ce80" office:value-type="string">
            <text:p>Liquidazione fatture varie</text:p>
          </table:table-cell>
          <table:table-cell table:style-name="ce99" office:value-type="float" office:value="833.56">
            <text:p>€ 833,56</text:p>
          </table:table-cell>
          <table:table-cell office:value-type="string">
            <text:p>Fatture varie</text:p>
          </table:table-cell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 table:number-rows-repeated="3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0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1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0"/>
          <table:table-cell table:style-name="ce65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3"/>
          <table:table-cell table:style-name="ce65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5"/>
          <table:table-cell table:style-name="ce27"/>
          <table:table-cell table:style-name="ce64"/>
          <table:table-cell table:style-name="ce29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8"/>
          <table:table-cell table:style-name="ce30"/>
          <table:table-cell table:style-name="ce86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9"/>
          <table:table-cell table:style-name="ce30"/>
          <table:table-cell table:style-name="ce27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30"/>
          <table:table-cell table:style-name="ce65"/>
          <table:table-cell table:style-name="ce30"/>
          <table:table-cell table:style-name="ce101"/>
          <table:table-cell table:style-name="ce30" table:number-columns-repeated="1018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7"/>
          <table:table-cell table:style-name="ce101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1"/>
          <table:table-cell table:style-name="ce27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6"/>
          <table:table-cell table:style-name="ce30"/>
          <table:table-cell table:style-name="ce102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 table:number-columns-repeated="3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30"/>
          <table:table-cell table:style-name="ce29" table:number-columns-repeated="2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29" table:number-columns-repeated="2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8"/>
          <table:table-cell table:style-name="ce30"/>
          <table:table-cell table:style-name="ce105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5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5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6"/>
          <table:table-cell table:style-name="ce30" table:number-columns-repeated="41"/>
          <table:table-cell table:number-columns-repeated="97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9"/>
          <table:table-cell table:style-name="ce30"/>
          <table:table-cell table:style-name="ce106"/>
          <table:table-cell table:style-name="ce30" table:number-columns-repeated="41"/>
          <table:table-cell table:number-columns-repeated="97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0"/>
          <table:table-cell table:style-name="ce30"/>
          <table:table-cell table:style-name="ce106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6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6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6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6"/>
          <table:table-cell table:style-name="ce27"/>
          <table:table-cell table:style-name="ce65"/>
          <table:table-cell table:style-name="ce30"/>
          <table:table-cell table:style-name="ce106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6"/>
          <table:table-cell table:style-name="ce27"/>
          <table:table-cell table:style-name="ce67"/>
          <table:table-cell table:style-name="ce30"/>
          <table:table-cell table:style-name="ce107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6"/>
          <table:table-cell table:style-name="ce27"/>
          <table:table-cell table:style-name="ce65"/>
          <table:table-cell table:style-name="ce30"/>
          <table:table-cell table:style-name="ce107"/>
          <table:table-cell table:style-name="ce30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6"/>
          <table:table-cell table:style-name="ce27"/>
          <table:table-cell table:style-name="ce65"/>
          <table:table-cell table:style-name="ce30"/>
          <table:table-cell table:style-name="ce107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7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7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30"/>
          <table:table-cell table:style-name="ce107"/>
          <table:table-cell table:style-name="ce11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2"/>
          <table:table-cell table:style-name="ce29"/>
          <table:table-cell table:style-name="ce107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6"/>
          <table:table-cell table:style-name="ce27"/>
          <table:table-cell table:style-name="ce65"/>
          <table:table-cell table:style-name="ce30"/>
          <table:table-cell table:style-name="ce107"/>
          <table:table-cell table:style-name="ce12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7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7"/>
          <table:table-cell table:style-name="ce121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7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7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7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30"/>
          <table:table-cell table:style-name="ce108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8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8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9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6"/>
          <table:table-cell table:style-name="ce27"/>
          <table:table-cell table:style-name="ce64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1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2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121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0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30"/>
          <table:table-cell table:style-name="ce104"/>
          <table:table-cell table:style-name="ce11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30" table:number-columns-repeated="2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30" table:number-columns-repeated="2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30"/>
          <table:table-cell table:style-name="ce10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0"/>
          <table:table-cell table:style-name="ce86"/>
          <table:table-cell table:style-name="ce104"/>
          <table:table-cell table:style-name="ce122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1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30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 table:number-columns-repeated="3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5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3">
          <table:table-cell table:style-name="ce5"/>
          <table:table-cell table:style-name="ce14"/>
          <table:table-cell table:style-name="ce27"/>
          <table:table-cell table:style-name="ce64" table:number-columns-repeated="2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 table:number-columns-repeated="2"/>
          <table:table-cell table:style-name="ce108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0"/>
          <table:table-cell table:style-name="ce65"/>
          <table:table-cell table:style-name="ce105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4" table:number-columns-repeated="2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5"/>
          <table:table-cell table:style-name="ce27"/>
          <table:table-cell table:style-name="ce31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4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 table:number-columns-repeated="2"/>
          <table:table-cell table:style-name="ce108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0"/>
          <table:table-cell table:style-name="ce64"/>
          <table:table-cell table:style-name="ce108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0"/>
          <table:table-cell table:style-name="ce64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64"/>
          <table:table-cell table:style-name="ce104"/>
          <table:table-cell table:style-name="ce123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64"/>
          <table:table-cell table:style-name="ce104"/>
          <table:table-cell table:style-name="ce124"/>
          <table:table-cell table:number-columns-repeated="1017"/>
        </table:table-row>
        <table:table-row table:style-name="ro2">
          <table:table-cell table:style-name="ce5"/>
          <table:table-cell table:style-name="ce17"/>
          <table:table-cell table:style-name="ce27"/>
          <table:table-cell table:style-name="ce73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29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3"/>
          <table:table-cell table:style-name="ce64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36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31"/>
          <table:table-cell table:style-name="ce36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36"/>
          <table:table-cell table:style-name="ce29"/>
          <table:table-cell table:style-name="ce110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36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6"/>
          <table:table-cell table:style-name="ce64"/>
          <table:table-cell table:number-columns-repeated="1017"/>
        </table:table-row>
        <table:table-row table:style-name="ro2" table:number-rows-repeated="3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1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6"/>
          <table:table-cell table:style-name="ce27"/>
          <table:table-cell table:style-name="ce65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5"/>
          <table:table-cell table:style-name="ce30"/>
          <table:table-cell table:style-name="ce103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1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11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1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 table:number-rows-repeated="4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30"/>
          <table:table-cell table:number-columns-repeated="1017"/>
        </table:table-row>
        <table:table-row table:style-name="ro2" table:number-rows-repeated="3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6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7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8"/>
          <table:table-cell table:style-name="ce28"/>
          <table:table-cell table:style-name="ce75"/>
          <table:table-cell table:style-name="ce86"/>
          <table:table-cell table:style-name="ce112"/>
          <table:table-cell table:style-name="ce28"/>
          <table:table-cell table:style-name="ce131"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7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4"/>
          <table:table-cell table:style-name="ce64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86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125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 table:number-rows-repeated="3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9"/>
          <table:table-cell table:style-name="ce27"/>
          <table:table-cell table:style-name="ce64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 table:number-rows-repeated="3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1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1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6"/>
          <table:table-cell table:style-name="ce27"/>
          <table:table-cell table:style-name="ce61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59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77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7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77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77"/>
          <table:table-cell table:style-name="ce30"/>
          <table:table-cell table:style-name="ce103"/>
          <table:table-cell table:style-name="ce30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14"/>
          <table:table-cell table:style-name="ce30"/>
          <table:table-cell table:number-columns-repeated="1017"/>
        </table:table-row>
        <table:table-row table:style-name="ro2" table:number-rows-repeated="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/>
          <table:table-cell table:style-name="ce65"/>
          <table:table-cell table:style-name="ce30"/>
          <table:table-cell table:style-name="ce11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1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14"/>
          <table:table-cell table:style-name="ce30"/>
          <table:table-cell table:number-columns-repeated="1017"/>
        </table:table-row>
        <table:table-row table:style-name="ro2" table:number-rows-repeated="4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1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30"/>
          <table:table-cell table:style-name="ce11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14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30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30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4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65"/>
          <table:table-cell table:style-name="ce29"/>
          <table:table-cell table:style-name="ce103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8"/>
          <table:table-cell table:style-name="ce30"/>
          <table:table-cell table:style-name="ce86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30"/>
          <table:table-cell table:style-name="ce27"/>
          <table:table-cell table:style-name="ce104"/>
          <table:table-cell table:style-name="ce29"/>
          <table:table-cell table:number-columns-repeated="1017"/>
        </table:table-row>
        <table:table-row table:style-name="ro2">
          <table:table-cell table:style-name="ce5"/>
          <table:table-cell table:style-name="ce14"/>
          <table:table-cell table:style-name="ce27"/>
          <table:table-cell table:style-name="ce29" table:number-columns-repeated="2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7">
          <table:table-cell table:style-name="ce5"/>
          <table:table-cell table:style-name="ce14"/>
          <table:table-cell table:style-name="ce27"/>
          <table:table-cell table:style-name="ce29"/>
          <table:table-cell table:style-name="ce27"/>
          <table:table-cell table:style-name="ce104"/>
          <table:table-cell table:style-name="ce29"/>
          <table:table-cell table:number-columns-repeated="1017"/>
        </table:table-row>
        <table:table-row table:style-name="ro2" table:number-rows-repeated="104815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 table:print="false">
        <table:table-column table:style-name="co8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Foglio3" table:style-name="ta3" table:print="false">
        <table:table-column table:style-name="co8" table:number-columns-repeated="1024" table:default-cell-style-name="Default"/>
        <table:table-row table:style-name="ro18" table:number-rows-repeated="1048575">
          <table:table-cell table:number-columns-repeated="1024"/>
        </table:table-row>
        <table:table-row table:style-name="ro18">
          <table:table-cell table:number-columns-repeated="1024"/>
        </table:table-row>
      </table:table>
      <table:named-expressions>
        <table:named-range table:name="Excel_BuiltIn__FilterDatabase" table:base-cell-address="$Foglio1.$A$1" table:cell-range-address="$Foglio1.$C$1:.$C$1048576"/>
        <table:named-range table:name="__Anonymous_Sheet_DB__1" table:base-cell-address="$Foglio1.$A$1" table:cell-range-address="$Foglio1.$A$3:.$G$412"/>
        <table:named-range table:name="Excel_BuiltIn__FilterDatabase 1" table:base-cell-address="$Foglio1.$A$1" table:cell-range-address="$Foglio1.$A$3:.$G$416"/>
        <table:named-range table:name="Excel_BuiltIn__FilterDatabase_1" table:base-cell-address="$Foglio1.$A$1" table:cell-range-address="$Foglio1.$A$3:.$G$412"/>
        <table:named-range table:name="Excel_BuiltIn__FilterDatabase_1_1" table:base-cell-address="$Foglio1.$A$1" table:cell-range-address="$Foglio1.$A$3:.$D$412"/>
        <table:named-range table:name="__Anonymous_Sheet_DB__1_1" table:base-cell-address="$Foglio1.$A$1" table:cell-range-address="$Foglio1.$C$1:.$C$1048576"/>
      </table:named-expressions>
      <table:database-ranges>
        <table:database-range table:name="Excel_BuiltIn__FilterDatabase" table:target-range-address="Foglio1.C1:Foglio1.C104857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Comic Sans MS" svg:font-family="'Comic Sans MS'" style:font-family-generic="script"/>
    <style:font-face style:name="Arial1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11P0" style:volatile="true">
      <number:text> € </number:text>
      <number:number number:decimal-places="2" number:min-integer-digits="1" number:grouping="true"/>
      <number:text> </number:text>
    </number:number-style>
    <number:number-style style:name="N111P1" style:volatile="true">
      <number:text>-€ </number:text>
      <number:number number:decimal-places="2" number:min-integer-digits="1" number:grouping="true"/>
      <number:text> </number:text>
    </number:number-style>
    <number:number-style style:name="N111P2" style:volatile="true">
      <number:text> € -</number:text>
      <number:number number:decimal-places="0" number:min-integer-digits="0"/>
      <number:text>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103P0" style:volatile="true">
      <number:number number:decimal-places="0" number:min-integer-digits="1" number:grouping="true"/>
    </number:number-style>
    <number:number-style style:name="N103">
      <number:text>-</number:text>
      <number:number number:decimal-places="0" number:min-integer-digits="1" number:grouping="true"/>
      <style:map style:condition="value()&gt;=0" style:apply-style-name="N103P0"/>
    </number:number-style>
    <number:number-style style:name="N104P0" style:volatile="true">
      <number:number number:decimal-places="0" number:min-integer-digits="1" number:grouping="true"/>
    </number:number-style>
    <number:number-style style:name="N104">
      <style:text-properties fo:color="#ff0000"/>
      <number:text>-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2" number:min-integer-digits="1" number:grouping="true"/>
    </number:number-style>
    <number:number-style style:name="N105">
      <number:text>-</number:text>
      <number:number number:decimal-places="2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integer-digits="1" number:grouping="true"/>
    </number:number-style>
    <number:number-style style:name="N106">
      <style:text-properties fo:color="#ff0000"/>
      <number:text>-</number:text>
      <number:number number:decimal-places="2" number:min-integer-digits="1" number:grouping="true"/>
      <style:map style:condition="value()&gt;=0" style:apply-style-name="N106P0"/>
    </number:number-style>
    <number:time-style style:name="N107">
      <number:minutes number:style="long"/>
      <number:text>.</number:text>
      <number:seconds number:style="long"/>
    </number:time-style>
    <number:time-style style:name="N10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9">
      <number:minutes number:style="long"/>
      <number:text>.</number:text>
      <number:seconds number:style="long" number:decimal-places="1"/>
    </number:time-style>
    <number:number-style style:name="N110">
      <number:scientific-number number:decimal-places="1" number:min-integer-digits="3" number:min-exponent-digits="1"/>
    </number:number-style>
    <number:number-style style:name="N113">
      <number:text>€ </number:text>
      <number:number number:decimal-places="2" number:min-integer-digits="1" number:grouping="true"/>
    </number:number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1P0" style:volatile="true" number:language="it" number:country="IT">
      <number:text>€ </number:text>
      <number:number number:decimal-places="0" number:min-integer-digits="1" number:grouping="true"/>
    </number:number-style>
    <number:number-style style:name="N10111" number:language="it" number:country="IT">
      <number:text>-€ </number:text>
      <number:number number:decimal-places="0" number:min-integer-digits="1" number:grouping="true"/>
      <style:map style:condition="value()&gt;=0" style:apply-style-name="N10111P0"/>
    </number:number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2" number:min-integer-digits="1" number:grouping="true"/>
    </number:number-style>
    <number:number-style style:name="N10113" number:language="it" number:country="IT">
      <number:text>-€ </number:text>
      <number:number number:decimal-places="2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4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11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first-page-number="continue" style:scale-to="100%" style:writing-mode="lr-tb"/>
      <style:header-style>
        <style:header-footer-properties fo:min-height="0.751cm" fo:margin-left="0.101cm" fo:margin-right="0.101cm" fo:margin-bottom="0cm"/>
      </style:header-style>
      <style:footer-style>
        <style:header-footer-properties fo:min-height="0.751cm" fo:margin-left="0.101cm" fo:margin-right="0.101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7-25">25/07/2016</text:date>, <text:time>11.58.5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6-07-25T11:14:11</dc:date>
    <meta:editing-cycles>9</meta:editing-cycles>
    <meta:editing-duration>PT3H19M55S</meta:editing-duration>
    <meta:document-statistic meta:table-count="3" meta:cell-count="1188" meta:object-count="0"/>
    <meta:generator>OpenOffice.org/3.3$Win32 OpenOffice.org_project/330m20$Build-9567</meta:generator>
  </office:meta>
</office:document-meta>
</file>