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alibri" svg:font-family="Calibri" style:font-family-generic="swiss"/>
    <style:font-face style:name="Microsoft YaHei" svg:font-family="'Microsoft YaHei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2.154cm"/>
    </style:style>
    <style:style style:name="co3" style:family="table-column">
      <style:table-column-properties fo:break-before="auto" style:column-width="2.852cm"/>
    </style:style>
    <style:style style:name="co4" style:family="table-column">
      <style:table-column-properties fo:break-before="auto" style:column-width="12.809cm"/>
    </style:style>
    <style:style style:name="co5" style:family="table-column">
      <style:table-column-properties fo:break-before="auto" style:column-width="11.523cm"/>
    </style:style>
    <style:style style:name="co6" style:family="table-column">
      <style:table-column-properties fo:break-before="auto" style:column-width="3.581cm"/>
    </style:style>
    <style:style style:name="co7" style:family="table-column">
      <style:table-column-properties fo:break-before="auto" style:column-width="6.152cm"/>
    </style:style>
    <style:style style:name="co8" style:family="table-column">
      <style:table-column-properties fo:break-before="auto" style:column-width="1.79cm"/>
    </style:style>
    <style:style style:name="co9" style:family="table-column">
      <style:table-column-properties fo:break-before="auto" style:column-width="2.265cm"/>
    </style:style>
    <style:style style:name="co10" style:family="table-column">
      <style:table-column-properties fo:break-before="auto" style:column-width="1.757cm"/>
    </style:style>
    <style:style style:name="ro1" style:family="table-row">
      <style:table-row-properties style:row-height="0.792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947cm" fo:break-before="auto" style:use-optimal-row-height="true"/>
    </style:style>
    <style:style style:name="ro6" style:family="table-row">
      <style:table-row-properties style:row-height="2.422cm" fo:break-before="auto" style:use-optimal-row-height="true"/>
    </style:style>
    <style:style style:name="ro7" style:family="table-row">
      <style:table-row-properties style:row-height="1.395cm" fo:break-before="auto" style:use-optimal-row-height="true"/>
    </style:style>
    <style:style style:name="ro8" style:family="table-row">
      <style:table-row-properties style:row-height="3.844cm" fo:break-before="auto" style:use-optimal-row-height="tru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2">
      <number:number number:decimal-places="2" number:min-integer-digits="1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0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11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2" style:family="table-cell" style:parent-style-name="Default" style:data-style-name="N30">
      <style:table-cell-properties style:diagonal-bl-tr="none" style:diagonal-tl-br="none" fo:border="none" style:rotation-align="none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>
      <style:table-cell-properties style:diagonal-bl-tr="none" style:diagonal-tl-br="none" fo:border="none" style:rotation-align="none"/>
    </style:style>
    <style:style style:name="ce15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fo:background-color="#ffff99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italic" fo:text-shadow="none" style:text-underline-style="none" fo:font-weight="normal" style:font-size-asian="10.5pt" style:font-style-asian="italic" style:font-weight-asian="normal" style:font-size-complex="10.5pt" style:font-style-complex="italic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35353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48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49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fo:border="0.035cm solid #000000" style:rotation-align="none"/>
    </style:style>
    <style:style style:name="ce54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55" style:family="table-cell" style:parent-style-name="Default" style:data-style-name="N120">
      <style:table-cell-properties style:diagonal-bl-tr="none" style:diagonal-tl-br="none" fo:border="0.035cm solid #000000" style:rotation-align="none"/>
    </style:style>
    <style:style style:name="ce56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8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9" style:family="table-cell" style:parent-style-name="Default" style:data-style-name="N2">
      <style:table-cell-properties style:diagonal-bl-tr="none" style:diagonal-tl-br="none" fo:border="0.035cm solid #000000" style:rotation-align="none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21">
      <style:table-cell-properties style:diagonal-bl-tr="none" style:diagonal-tl-br="none" fo:border="0.035cm solid #000000" style:rotation-align="none"/>
    </style:style>
    <style:style style:name="ce62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5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 style:data-style-name="N121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 style:data-style-name="N121">
      <style:table-cell-properties style:diagonal-bl-tr="none" style:diagonal-tl-br="none" fo:background-color="transparent" fo:border="0.035cm solid #000000" style:rotation-align="none"/>
    </style:style>
    <style:style style:name="ce70" style:family="table-cell" style:parent-style-name="Default" style:data-style-name="N121">
      <style:table-cell-properties style:diagonal-bl-tr="none" style:diagonal-tl-br="none" fo:border="none" style:rotation-align="none"/>
    </style:style>
    <style:style style:name="ce71" style:family="table-cell" style:parent-style-name="Default" style:data-style-name="N121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 style:data-style-name="N121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3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4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</style:style>
    <style:style style:name="ce75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0.035cm solid #000000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ackground-color="transparent"/>
    </style:style>
    <style:style style:name="ce8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T6" style:family="text">
      <style:text-properties style:use-window-font-color="true" style:text-outline="false" style:text-line-through-style="none" style:text-position="0% 100%" style:font-name="Microsoft YaHei" fo:font-size="11pt" fo:font-style="normal" fo:text-shadow="none" style:text-underline-style="none" fo:font-weight="normal" style:font-name-asian="Microsoft YaHei" style:font-size-asian="11pt" style:font-style-asian="normal" style:font-weight-asian="normal" style:font-name-complex="Microsoft YaHe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53"/>
        <table:table-column table:style-name="co7" table:default-cell-style-name="Default"/>
        <table:table-column table:style-name="co8" table:number-columns-repeated="247" table:default-cell-style-name="Default"/>
        <table:table-column table:style-name="co9" table:number-columns-repeated="770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number-columns-repeated="2"/>
          <table:table-cell table:style-name="ce22" office:value-type="float" office:value="2015">
            <text:p>2015</text:p>
          </table:table-cell>
          <table:table-cell table:style-name="ce47"/>
          <table:table-cell/>
          <table:table-cell table:style-name="ce74"/>
          <table:table-cell table:number-columns-repeated="1017"/>
        </table:table-row>
        <table:table-row table:style-name="ro2">
          <table:table-cell table:number-columns-repeated="4"/>
          <table:table-cell table:style-name="ce48"/>
          <table:table-cell table:style-name="ce54"/>
          <table:table-cell table:style-name="ce75"/>
          <table:table-cell table:number-columns-repeated="1017"/>
        </table:table-row>
        <table:table-row table:style-name="ro3">
          <table:table-cell table:style-name="ce3" office:value-type="string">
            <text:p>n°</text:p>
          </table:table-cell>
          <table:table-cell table:style-name="ce5" office:value-type="string">
            <text:p>DATA</text:p>
          </table:table-cell>
          <table:table-cell table:style-name="ce15" office:value-type="string">
            <text:p>SETTORE</text:p>
          </table:table-cell>
          <table:table-cell table:style-name="ce15" office:value-type="string">
            <text:p>OGGETTO</text:p>
          </table:table-cell>
          <table:table-cell table:style-name="ce49" office:value-type="string">
            <text:p>CONTENUTO SINTETICO DEL PROVVEDIMENTO</text:p>
          </table:table-cell>
          <table:table-cell table:style-name="ce49" office:value-type="string">
            <text:p>SPESA PREVISTA E/O LIQUIDATA (AL LORDO)</text:p>
          </table:table-cell>
          <table:table-cell table:style-name="ce49" office:value-type="string">
            <text:p>ESTREMI dei principali documenti relativi al procedimento</text:p>
          </table:table-cell>
          <table:table-cell table:style-name="ce78" table:number-columns-repeated="2"/>
          <table:table-cell table:style-name="ce80" table:number-columns-repeated="1015"/>
        </table:table-row>
        <table:table-row table:style-name="ro2">
          <table:table-cell table:style-name="ce3" office:value-type="float" office:value="174">
            <text:p>174</text:p>
          </table:table-cell>
          <table:table-cell table:style-name="ce6" office:value-type="date" office:date-value="2015-07-02">
            <text:p>02/07/2015</text:p>
          </table:table-cell>
          <table:table-cell table:style-name="ce16" office:value-type="string">
            <text:p>Affari Generali</text:p>
          </table:table-cell>
          <table:table-cell table:style-name="ce23" office:value-type="string">
            <text:p>IMPEGNO DI SPESA PER AFFRANCATURA </text:p>
          </table:table-cell>
          <table:table-cell table:style-name="ce18" office:value-type="string">
            <text:p>Impegno di <text:s/>spesa per affrancatura RELATIVA AL MESE DI LUGLIO</text:p>
          </table:table-cell>
          <table:table-cell table:style-name="ce55" office:value-type="currency" office:currency="EUR" office:value="300">
            <text:p>€ 3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75">
            <text:p>175</text:p>
          </table:table-cell>
          <table:table-cell table:style-name="ce6" office:value-type="date" office:date-value="2015-07-03">
            <text:p>03/07/2015</text:p>
          </table:table-cell>
          <table:table-cell table:style-name="ce16" office:value-type="string">
            <text:p>Tecnico</text:p>
          </table:table-cell>
          <table:table-cell table:style-name="ce24" office:value-type="string">
            <text:p>SERVIZIO DI MANUTENZIONE DELLE ATTREZZATURE, DEI MEZZI MECCANICI E DEI VEICOLI DI PROPRIETÀ COMUNALE <text:s/>PERIODO 2015-2017</text:p>
          </table:table-cell>
          <table:table-cell table:style-name="ce18" office:value-type="string">
            <text:p>Individuazione autofficine per riparazione automezzi triennio</text:p>
          </table:table-cell>
          <table:table-cell table:style-name="ce55" office:value-type="currency" office:currency="EUR" office:value="7150">
            <text:p>€ 7.15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76">
            <text:p>176</text:p>
          </table:table-cell>
          <table:table-cell table:style-name="ce6" office:value-type="date" office:date-value="2015-07-03">
            <text:p>03/07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PROGETTI LAVORI SOCIALMENTE UTILI "ATTIVITA' DI SUPPORTO ALL'UFFICIO TECNICO PER MIGLIORAMENTI SERVIZI" PROROGA UTILIZZO DI LAVORATORI</text:p>
          </table:table-cell>
          <table:table-cell table:style-name="ce18" office:value-type="string">
            <text:p>Proroga lavoratore socialmente utile </text:p>
          </table:table-cell>
          <table:table-cell table:style-name="ce55" office:value-type="currency" office:currency="EUR" office:value="0">
            <text:p>€ 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77">
            <text:p>177</text:p>
          </table:table-cell>
          <table:table-cell table:style-name="ce6" office:value-type="date" office:date-value="2015-07-03">
            <text:p>03/07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INTERVENTO PER LA SISTEMAZIONE DELLA VALLE DEL CREARO – SOMME IN DIRETTA AMMINISTRAZIONE – LAVORI DI SISTEMAZIONE FINALE LATO STRADA PROVINCIALE DI VIA ROMA - RIFACIMENTO LINEA ELETTRICA CON LO SPOSTAMENTO DI N.3 LAMPIONI ARTISTICI</text:p>
          </table:table-cell>
          <table:table-cell table:style-name="ce18" office:value-type="string">
            <text:p>Affidamento cottimo per lavori di finitura lungo la strada provinciale (spostamento lampioni)</text:p>
          </table:table-cell>
          <table:table-cell table:style-name="ce55" office:value-type="currency" office:currency="EUR" office:value="5124">
            <text:p>€ 5.124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78">
            <text:p>178</text:p>
          </table:table-cell>
          <table:table-cell table:style-name="ce6" office:value-type="date" office:date-value="2015-07-06">
            <text:p>06/07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5" office:value-type="currency" office:currency="EUR" office:value="23516.57">
            <text:p>€ 23.516,57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179">
            <text:p>179</text:p>
          </table:table-cell>
          <table:table-cell table:style-name="ce6" office:value-type="date" office:date-value="2015-07-06">
            <text:p>06/07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LAVORI DI SOSTITUZIONE DI UNA CONDOTTA PER ACQUE PLUVIALI IN VIA BELLINI - ESECUZIONE TRAMITE COTTIMO – AGGIUDICAZIONE LAVORI</text:p>
          </table:table-cell>
          <table:table-cell table:style-name="ce18" office:value-type="string">
            <text:p>Affidamento cottimo lavori di sostituzione condotta pluviale in via Bellini dopo espletamento indagine di mercato</text:p>
          </table:table-cell>
          <table:table-cell table:style-name="ce55" office:value-type="currency" office:currency="EUR" office:value="40260">
            <text:p>€ 40.26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80">
            <text:p>180</text:p>
          </table:table-cell>
          <table:table-cell table:style-name="ce6" office:value-type="date" office:date-value="2015-07-08">
            <text:p>08/07/2015</text:p>
          </table:table-cell>
          <table:table-cell table:style-name="ce16" office:value-type="string">
            <text:p>Affari Generali</text:p>
          </table:table-cell>
          <table:table-cell table:style-name="ce26" office:value-type="string">
            <text:p>AGGIUDICAZIONE FORNITURA LIBRI SCUOLA PRIMARIA-IMPEGNO DI SPESA</text:p>
          </table:table-cell>
          <table:table-cell table:style-name="ce18" office:value-type="string">
            <text:p>Aggiudicazione in base a migliore offerta pervenuta dell'acquisto dei libri per la scuola primaria e relativo impegno di spesa</text:p>
          </table:table-cell>
          <table:table-cell table:style-name="ce55" office:value-type="currency" office:currency="EUR" office:value="4000">
            <text:p>€ 4.0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81">
            <text:p>181</text:p>
          </table:table-cell>
          <table:table-cell table:style-name="ce6" office:value-type="date" office:date-value="2015-07-10">
            <text:p>10/07/2015</text:p>
          </table:table-cell>
          <table:table-cell table:style-name="ce16" office:value-type="string">
            <text:p>Finanziario</text:p>
          </table:table-cell>
          <table:table-cell table:style-name="ce23" office:value-type="string">
            <text:p>RISCOSSIONI TARES 2013 E TARI 2014 - RIVERSAMENTO ALL'AMMINISTRAZIONE PROVINCIALE DELLA QUOTA T.E.F.A - TRIBUTO PER FUNZIONI TUTELA AMBIENTE - ART. 19 D.LGS. N. 504/1992</text:p>
          </table:table-cell>
          <table:table-cell table:style-name="ce29" office:value-type="string">
            <text:p>Riversamento alla provincia quota TEFA anno 2013 e 2014</text:p>
          </table:table-cell>
          <table:table-cell table:style-name="ce55" office:value-type="currency" office:currency="EUR" office:value="9031.5">
            <text:p>€ 9.031,5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82">
            <text:p>182</text:p>
          </table:table-cell>
          <table:table-cell table:style-name="ce6" office:value-type="date" office:date-value="2015-07-13">
            <text:p>13/07/2015</text:p>
          </table:table-cell>
          <table:table-cell table:style-name="ce16" office:value-type="string">
            <text:p>Tecnico</text:p>
          </table:table-cell>
          <table:table-cell table:style-name="ce27" office:value-type="string">
            <text:p>PROROGA LAVORI SOCIALMENTE UTILI "ATTIVITA' DI COLLABORAZIONE CON IL SETTORE TECNICO RELATIVAMENTE ALLA SISTEMAZIONE DEGLI EDIFICI COMUNALI, MANUTENZIONE STRADALE, CURA DEL VERDE PUBBLICO E MANUTENZIONI VARIE" CONCLUSIONE DEL RAPPORTO</text:p>
          </table:table-cell>
          <table:table-cell table:style-name="ce29" office:value-type="string">
            <text:p>Cessazione Lavoratore Socialmente Utile </text:p>
          </table:table-cell>
          <table:table-cell table:style-name="ce56" office:value-type="string">
            <text:p>//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83">
            <text:p>183</text:p>
          </table:table-cell>
          <table:table-cell table:style-name="ce6" office:value-type="date" office:date-value="2015-07-14">
            <text:p>14/07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TTIVAZIONE DEL <text:s/>SERVIZIO DI ASSISTENZA DOMICILIARE. RETTIFICA DETERMINAZIONE QUOTA DI RIMBORSO </text:p>
          </table:table-cell>
          <table:table-cell table:style-name="ce18" office:value-type="string">
            <text:p>Rettifica della precedente determinazione della quota di rimborso del servizio SAD <text:s/>di un utente a seguito di presentazione di attestazione ISEE</text:p>
          </table:table-cell>
          <table:table-cell table:style-name="ce56" office:value-type="string">
            <text:p>//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184">
            <text:p>184</text:p>
          </table:table-cell>
          <table:table-cell table:style-name="ce6" office:value-type="date" office:date-value="2015-07-14">
            <text:p>14/07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LAVORI DI AMPLIAMENTO COSTRUZIONE NUOVI VANI ACCESSORI PRESSO LA CASA DI RIPOSO - ADEGUAMENTO L.R. 22/2002 CENTRO DI SERVIZI PER <text:s/>PERSONE NON AUTOSUFFICIENTI - 2° STRALCIO - LAVORI DI ADEGUAMENTO SISTEMA DI RICIRCOLO ACQUA CALDA – AFFIDAMENTO COTTIMO</text:p>
          </table:table-cell>
          <table:table-cell table:style-name="ce18" office:value-type="string">
            <text:p>Affidamento cottimo adeguamento sistema ricircolo acqua calda nell'ambiato dei lavori di completamento 2° stralcio ampliamento casa di riposo</text:p>
          </table:table-cell>
          <table:table-cell table:style-name="ce55" office:value-type="currency" office:currency="EUR" office:value="793.1">
            <text:p>€ 793,1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85">
            <text:p>185</text:p>
          </table:table-cell>
          <table:table-cell table:style-name="ce7" office:value-type="date" office:date-value="2015-07-14">
            <text:p>14/07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ACQUISTO SCALA A CASTELLO IN ALLUMINIO PER ACCESO LOCULI</text:p>
          </table:table-cell>
          <table:table-cell table:style-name="ce16" office:value-type="string">
            <text:p>acquisto scala per nuovi loculi</text:p>
          </table:table-cell>
          <table:table-cell table:style-name="ce55" office:value-type="currency" office:currency="EUR" office:value="583.53">
            <text:p>€ 583,53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86">
            <text:p>186</text:p>
          </table:table-cell>
          <table:table-cell table:style-name="ce6" office:value-type="date" office:date-value="2015-07-16">
            <text:p>16/07/2015</text:p>
          </table:table-cell>
          <table:table-cell table:style-name="ce16" office:value-type="string">
            <text:p>Finanziario</text:p>
          </table:table-cell>
          <table:table-cell table:style-name="ce25" office:value-type="string">
            <text:p>UFFICIO ECONOMATO RIMBORSO ANTICIPAZIONI DI SPESA MESI DI MAGGIO GIUGNO 2015</text:p>
          </table:table-cell>
          <table:table-cell table:style-name="ce18" office:value-type="string">
            <text:p>rimborso piccole spese anticipate dall'economo comunale</text:p>
          </table:table-cell>
          <table:table-cell table:style-name="ce55"/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87">
            <text:p>187</text:p>
          </table:table-cell>
          <table:table-cell table:style-name="ce6" office:value-type="date" office:date-value="2015-07-20">
            <text:p>20/07/2015</text:p>
          </table:table-cell>
          <table:table-cell table:style-name="ce17" office:value-type="string">
            <text:p>Affari Generali</text:p>
          </table:table-cell>
          <table:table-cell table:style-name="ce18" office:value-type="string">
            <text:p>SCUOLA MATERNA <text:s/>S. GIUSEPPE OPERAIO. LIQUIDAZIONE SALDO CONTRIBUTO ORDINARIO ANNO 2014.</text:p>
          </table:table-cell>
          <table:table-cell table:style-name="ce50" office:value-type="string">
            <text:p>Liquidazione del saldo del contributo ordinario anno 2014 alla scuola materna S. Giuseppe Operaio di Caltrano </text:p>
          </table:table-cell>
          <table:table-cell table:style-name="ce57" office:value-type="float" office:value="3000">
            <text:p><text:s/>€ 3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88">
            <text:p>188</text:p>
          </table:table-cell>
          <table:table-cell table:style-name="ce6" office:value-type="date" office:date-value="2015-07-20">
            <text:p>20/07/2015</text:p>
          </table:table-cell>
          <table:table-cell table:style-name="ce16" office:value-type="string">
            <text:p>Tecnico</text:p>
          </table:table-cell>
          <table:table-cell table:style-name="ce18" office:value-type="string">
            <text:p>NOLEGGIO WC CHIMICI PER ZONA MONTANA ANNI 2015-16-17 IMPEGNO DI SPESA</text:p>
          </table:table-cell>
          <table:table-cell table:style-name="ce16" office:value-type="string">
            <text:p>noleggio servizi igienici per zona montana periodo estivo</text:p>
          </table:table-cell>
          <table:table-cell table:style-name="ce57" office:value-type="float" office:value="1220">
            <text:p><text:s/>€ 1.22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89">
            <text:p>189</text:p>
          </table:table-cell>
          <table:table-cell table:style-name="ce6" office:value-type="date" office:date-value="2015-07-20">
            <text:p>20/07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LAVORO STRAORDINARIO EFFETTUATO DAL PERSONALE DIPENDENTE NEL MESE DI GIUGNO 2015</text:p>
          </table:table-cell>
          <table:table-cell table:style-name="ce18" office:value-type="string">
            <text:p>Liquidazione lavoro straordinario</text:p>
          </table:table-cell>
          <table:table-cell table:style-name="ce55" office:value-type="currency" office:currency="EUR" office:value="134.74">
            <text:p>€ 134,74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90">
            <text:p>190</text:p>
          </table:table-cell>
          <table:table-cell table:style-name="ce6" office:value-type="date" office:date-value="2015-07-21">
            <text:p>21/07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5" office:value-type="currency" office:currency="EUR" office:value="5858.1">
            <text:p>€ 5.858,10</text:p>
          </table:table-cell>
          <table:table-cell table:style-name="ce18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191">
            <text:p>191</text:p>
          </table:table-cell>
          <table:table-cell table:style-name="ce6" office:value-type="date" office:date-value="2015-07-21">
            <text:p>21/07/2015</text:p>
          </table:table-cell>
          <table:table-cell table:style-name="ce18" office:value-type="string">
            <text:p>Affari Generali</text:p>
          </table:table-cell>
          <table:table-cell table:style-name="ce29" office:value-type="string">
            <text:p>LIQUIDAZIONE CONTRIBUTO SPESE FREQUENZA ASILO NIDO</text:p>
          </table:table-cell>
          <table:table-cell table:style-name="ce18" office:value-type="string">
            <text:p>Erogazione del contributo spettanti ai bambini di Caltrano che frequentano l'asino nido "Coccolandia" di Caltrano. Periodo rifierimento : Dicembre 2014 - Giugno 2015</text:p>
          </table:table-cell>
          <table:table-cell table:style-name="ce58" office:value-type="float" office:value="672.98">
            <text:p><text:s/>€ 672,98 </text:p>
          </table:table-cell>
          <table:table-cell table:style-name="ce18" office:value-type="string">
            <text:p>Giustificativi <text:s/>di spesa</text:p>
          </table:table-cell>
          <table:table-cell table:style-name="ce46" table:number-columns-repeated="1017"/>
        </table:table-row>
        <table:table-row table:style-name="ro4">
          <table:table-cell table:style-name="ce3" office:value-type="float" office:value="192">
            <text:p>192</text:p>
          </table:table-cell>
          <table:table-cell table:style-name="ce6" office:value-type="date" office:date-value="2015-07-22">
            <text:p>22/07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TINTEGGIATURA DI ALCUNE PARETI DI VANI PRESSO IL MUNICIPIO DANNEGIATE A SEGUITO DI PERDITA IDRAULICA</text:p>
          </table:table-cell>
          <table:table-cell table:style-name="ce18" office:value-type="string">
            <text:p>impegno di spesa per la ritinteggiatura di pareti danneggiate da perdita d'acqua</text:p>
          </table:table-cell>
          <table:table-cell table:style-name="ce55" office:value-type="currency" office:currency="EUR" office:value="3000">
            <text:p>€ 3.0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93">
            <text:p>193</text:p>
          </table:table-cell>
          <table:table-cell table:style-name="ce6" office:value-type="date" office:date-value="2015-07-27">
            <text:p>27/07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QUOTA ASSOCIATIVA ULSS N. 4 ALTO VICENTINO - ANNO 2015</text:p>
          </table:table-cell>
          <table:table-cell table:style-name="ce16" office:value-type="string">
            <text:p>Quota associativa Ulss n. 4 Alto Vicentino</text:p>
          </table:table-cell>
          <table:table-cell table:style-name="ce55" office:value-type="currency" office:currency="EUR" office:value="56719.9">
            <text:p>€ 56.719,9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94">
            <text:p>194</text:p>
          </table:table-cell>
          <table:table-cell table:style-name="ce6" office:value-type="date" office:date-value="2015-07-27">
            <text:p>27/07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5" office:value-type="currency" office:currency="EUR" office:value="16804.28">
            <text:p>€ 16.804,28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195">
            <text:p>195</text:p>
          </table:table-cell>
          <table:table-cell table:style-name="ce6" office:value-type="date" office:date-value="2015-07-27">
            <text:p>27/07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LIQUIDAZIONE <text:s/>PRESTAZIONI RESE DAL <text:s/>CONSORZIO DI POLIZIA LOCALE <text:s/>“NORDEST <text:s/>VICENTINO” . <text:s text:c="2"/>PERIODO II° TRIMESTRE 2015</text:p>
          </table:table-cell>
          <table:table-cell table:style-name="ce16" office:value-type="string">
            <text:p>Liquidazione prestazioni rese dal Consorzio nel 2° triemstre 2015</text:p>
          </table:table-cell>
          <table:table-cell table:style-name="ce55" office:value-type="currency" office:currency="EUR" office:value="4152.25">
            <text:p>€ 4.152,25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96">
            <text:p>196</text:p>
          </table:table-cell>
          <table:table-cell table:style-name="ce6" office:value-type="date" office:date-value="2015-07-28">
            <text:p>28/07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CONTRIBUTO ORDINARIO ALLA ASSOCIAZIONE "U.S.D. PEDEMONTANA" ANNO 2015</text:p>
          </table:table-cell>
          <table:table-cell table:style-name="ce16" office:value-type="string">
            <text:p>Assegnazione contributo associazione U.S.D. Pedemontana</text:p>
          </table:table-cell>
          <table:table-cell table:style-name="ce55" office:value-type="currency" office:currency="EUR" office:value="3000">
            <text:p>€ 3.000,00</text:p>
          </table:table-cell>
          <table:table-cell table:style-name="ce18" office:value-type="string">
            <text:p>Convenzione tra Comune e U.s.d. Pedemontana</text:p>
          </table:table-cell>
          <table:table-cell table:number-columns-repeated="1017"/>
        </table:table-row>
        <table:table-row table:style-name="ro4">
          <table:table-cell table:style-name="ce3" office:value-type="float" office:value="197">
            <text:p>197</text:p>
          </table:table-cell>
          <table:table-cell table:style-name="ce6" office:value-type="date" office:date-value="2015-07-28">
            <text:p>28/07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ASSUNZIONE IMPEGNI DI SPESA PERIODO LUGLIO – DICEMBRE 2015 PER PAGAMENTI DIRETTI DA PARTE DELL’ECONOMO DELL’ISTITUZIONE</text:p>
          </table:table-cell>
          <table:table-cell table:style-name="ce18" office:value-type="string">
            <text:p>impegno di spesa per piccole spese di economato periodo luglio – dicembre 2015</text:p>
          </table:table-cell>
          <table:table-cell table:style-name="ce55" office:value-type="currency" office:currency="EUR" office:value="6003.19">
            <text:p>€ 6.003,19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98">
            <text:p>198</text:p>
          </table:table-cell>
          <table:table-cell table:style-name="ce6" office:value-type="date" office:date-value="2015-07-31">
            <text:p>31/07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5" office:value-type="currency" office:currency="EUR" office:value="1294.69">
            <text:p>€ 1.294,69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199">
            <text:p>199</text:p>
          </table:table-cell>
          <table:table-cell table:style-name="ce6" office:value-type="date" office:date-value="2015-08-03">
            <text:p>03/08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PROGETTI LAVORI SOCIALMENTE UTILI "ATTIVITA' DI SUPPORTO ALL'UFFICIO TECNICO PER MIGLIORAMENTO SERVIZI" CESSAZIONE DEL RAPPORTO DI LAVORO CON LAVORATORE</text:p>
          </table:table-cell>
          <table:table-cell table:style-name="ce18" office:value-type="string">
            <text:p>Cessazione Lavoratore Socialmente Utile</text:p>
          </table:table-cell>
          <table:table-cell table:style-name="ce56" office:value-type="string">
            <text:p>//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00">
            <text:p>200</text:p>
          </table:table-cell>
          <table:table-cell table:style-name="ce6" office:value-type="date" office:date-value="2015-08-03">
            <text:p>03/08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FORNITURA MODULISTICA SPECIALIZZATA, CANCELLERIA E MATERIALE INFORMATICO ANNO 2015 INDIVIDUAZIONE DITTE ED ASSUNZIONE IMPEGNO DI SPESA </text:p>
          </table:table-cell>
          <table:table-cell table:style-name="ce18" office:value-type="string">
            <text:p>Impegno di spesa per fornitura modulistica e cancelleria anno 2015</text:p>
          </table:table-cell>
          <table:table-cell table:style-name="ce59" office:value-type="float" office:value="9500">
            <text:p>95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01">
            <text:p>201</text:p>
          </table:table-cell>
          <table:table-cell table:style-name="ce6" office:value-type="date" office:date-value="2015-08-03">
            <text:p>03/08/2015</text:p>
          </table:table-cell>
          <table:table-cell table:style-name="ce16" office:value-type="string">
            <text:p>Finanziario</text:p>
          </table:table-cell>
          <table:table-cell table:style-name="ce16" office:value-type="string">
            <text:p>IMPEGNO DI SPESA PER CONTRIBUTO ASSOCIATIVO CEV ANNO 2015</text:p>
          </table:table-cell>
          <table:table-cell table:style-name="ce18" office:value-type="string">
            <text:p>Impegno di spesa per contributo associativo CEV anno 2015</text:p>
          </table:table-cell>
          <table:table-cell table:style-name="ce60" office:value-type="string">
            <text:p>€. 352,00</text:p>
          </table:table-cell>
          <table:table-cell table:style-name="ce16" office:value-type="string">
            <text:p>Fattura 152/2015</text:p>
          </table:table-cell>
          <table:table-cell table:number-columns-repeated="1017"/>
        </table:table-row>
        <table:table-row table:style-name="ro4">
          <table:table-cell table:style-name="ce3" office:value-type="float" office:value="202">
            <text:p>202</text:p>
          </table:table-cell>
          <table:table-cell table:style-name="ce6" office:value-type="date" office:date-value="2015-08-03">
            <text:p>03/08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FORNITURA DEI REGISTRI DI STATO CIVILE PER L'ANNO 2016</text:p>
          </table:table-cell>
          <table:table-cell table:style-name="ce18" office:value-type="string">
            <text:p>Fornitura dei registri stato civile per la redazione dei relativi atti per l'anno 2016</text:p>
          </table:table-cell>
          <table:table-cell table:style-name="ce61" office:value-type="float" office:value="491.4">
            <text:p>€ 491,4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03">
            <text:p>203</text:p>
          </table:table-cell>
          <table:table-cell table:style-name="ce6" office:value-type="date" office:date-value="2015-08-04">
            <text:p>04/08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IMPEGNO DI SPESA PER RIPARAZIONE ELETTROPOMPA</text:p>
          </table:table-cell>
          <table:table-cell table:style-name="ce16" office:value-type="string">
            <text:p>impegno di spesa per la riparazione di un'elettropompa LOVARA</text:p>
          </table:table-cell>
          <table:table-cell table:style-name="ce16" office:value-type="float" office:value="122">
            <text:p>122</text:p>
          </table:table-cell>
          <table:table-cell table:style-name="ce16" office:value-type="string">
            <text:p>PREVENTIVO ditta in data 29.07.2015</text:p>
          </table:table-cell>
          <table:table-cell table:number-columns-repeated="1017"/>
        </table:table-row>
        <table:table-row table:style-name="ro4">
          <table:table-cell table:style-name="ce3" office:value-type="float" office:value="204">
            <text:p>204</text:p>
          </table:table-cell>
          <table:table-cell table:style-name="ce6" office:value-type="date" office:date-value="2015-08-04">
            <text:p>04/08/2015</text:p>
          </table:table-cell>
          <table:table-cell table:style-name="ce16" office:value-type="string">
            <text:p>Affari Generali</text:p>
          </table:table-cell>
          <table:table-cell table:style-name="ce30" office:value-type="string">
            <text:p>APPROVAZIONE PROGETTI FORMATIVI INERENTI LO STAGE DI N. 2 ALUNNI DEL LICEO CLASSICO ZANELLA DI SCHIO PRESSO LA BIBLIOTECA COMUNALE </text:p>
          </table:table-cell>
          <table:table-cell table:style-name="ce18" office:value-type="string">
            <text:p>Stage formativi presso la biblioteca comunale di alunni frequentanti il liceo classico "Zanella" di Schio</text:p>
          </table:table-cell>
          <table:table-cell table:style-name="ce56" office:value-type="string">
            <text:p>//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05">
            <text:p>205</text:p>
          </table:table-cell>
          <table:table-cell table:style-name="ce6" office:value-type="date" office:date-value="2045-08-04">
            <text:p>04/08/2045</text:p>
          </table:table-cell>
          <table:table-cell table:style-name="ce16" office:value-type="string">
            <text:p>Finanziario</text:p>
          </table:table-cell>
          <table:table-cell table:style-name="ce25" office:value-type="string">
            <text:p>UFFICIO ECONOMATO RIMBORSO ANTICIPAZIONI DI SPESA MESI DI LUGLIO 2015</text:p>
          </table:table-cell>
          <table:table-cell table:style-name="ce18" office:value-type="string">
            <text:p>rimborso piccole spese anticipate dall'economo comunale</text:p>
          </table:table-cell>
          <table:table-cell table:style-name="ce16" office:value-type="float" office:value="226.91">
            <text:p>226,91</text:p>
          </table:table-cell>
          <table:table-cell table:style-name="ce53" office:value-type="string">
            <text:p>Buoni economato</text:p>
          </table:table-cell>
          <table:table-cell table:number-columns-repeated="1017"/>
        </table:table-row>
        <table:table-row table:style-name="ro2">
          <table:table-cell table:style-name="ce3" office:value-type="float" office:value="206">
            <text:p>206</text:p>
          </table:table-cell>
          <table:table-cell table:style-name="ce6" office:value-type="date" office:date-value="2015-08-07">
            <text:p>07/08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7" office:value-type="float" office:value="15359.39">
            <text:p><text:s/>€ 15.359,39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07">
            <text:p>207</text:p>
          </table:table-cell>
          <table:table-cell table:style-name="ce6" office:value-type="date" office:date-value="2015-08-10">
            <text:p>10/08/2015</text:p>
          </table:table-cell>
          <table:table-cell table:style-name="ce16" office:value-type="string">
            <text:p>Affari Generali</text:p>
          </table:table-cell>
          <table:table-cell table:style-name="ce31" office:value-type="string">
            <text:p>FORNITURA LIBRI PER BIBLIOTECA-IMPEGNO DI SPESA ANNUALE</text:p>
          </table:table-cell>
          <table:table-cell table:style-name="ce18" office:value-type="string">
            <text:p>Impegno di spesa per l'acquisto di librie DVD per la biblioteca <text:s/>comunale maggio/dicembre</text:p>
          </table:table-cell>
          <table:table-cell table:style-name="ce55" office:value-type="currency" office:currency="EUR" office:value="2284">
            <text:p>€ 2.284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08">
            <text:p>208</text:p>
          </table:table-cell>
          <table:table-cell table:style-name="ce6" office:value-type="date" office:date-value="2015-08-10">
            <text:p>10/08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IMPEGNI DI SPESA DEL SETTORE AFFARI GENERALI MESI LUGLIO/DICEMBRE</text:p>
          </table:table-cell>
          <table:table-cell table:style-name="ce18" office:value-type="string">
            <text:p>Assunzione impegni di spesa vari</text:p>
          </table:table-cell>
          <table:table-cell table:style-name="ce55" office:value-type="currency" office:currency="EUR" office:value="23455">
            <text:p>€ 23.455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09">
            <text:p>209</text:p>
          </table:table-cell>
          <table:table-cell table:style-name="ce6" office:value-type="date" office:date-value="2015-08-10">
            <text:p>10/08/2015</text:p>
          </table:table-cell>
          <table:table-cell table:style-name="ce16" office:value-type="string">
            <text:p>Affari Generali</text:p>
          </table:table-cell>
          <table:table-cell table:style-name="ce26" office:value-type="string">
            <text:p>SPESE PER AFFRANCATURA</text:p>
          </table:table-cell>
          <table:table-cell table:style-name="ce18" office:value-type="string">
            <text:p>impegno di spesa annuale per spese postali</text:p>
          </table:table-cell>
          <table:table-cell table:style-name="ce55" office:value-type="currency" office:currency="EUR" office:value="1500">
            <text:p>€ 1.500,00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10">
            <text:p>210</text:p>
          </table:table-cell>
          <table:table-cell table:style-name="ce6" office:value-type="date" office:date-value="2015-08-10">
            <text:p>10/08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IMPEGNO DI SPESA PER C.C. DEI RAGAZZI</text:p>
          </table:table-cell>
          <table:table-cell table:style-name="ce18" office:value-type="string">
            <text:p>C.C. Dei ragazzi dell'istituto consortile “don Carlo Frigo”</text:p>
          </table:table-cell>
          <table:table-cell table:style-name="ce57" office:value-type="float" office:value="500">
            <text:p><text:s/>€ 5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11">
            <text:p>211</text:p>
          </table:table-cell>
          <table:table-cell table:style-name="ce6" office:value-type="date" office:date-value="2015-08-10">
            <text:p>10/08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ACQUISTO DEFIBRILLATORE SEMIAUTOMATICO DA POSIZIONARE PRESSO LA PALESTRA COMUNALE DI CALTRANO</text:p>
          </table:table-cell>
          <table:table-cell table:style-name="ce18" office:value-type="string">
            <text:p>Acquisto defibrillatore per palestra e scuole elementari</text:p>
          </table:table-cell>
          <table:table-cell table:style-name="ce57" office:value-type="float" office:value="1610.4">
            <text:p><text:s/>€ 1.610,4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12">
            <text:p>212</text:p>
          </table:table-cell>
          <table:table-cell table:style-name="ce6" office:value-type="date" office:date-value="2015-08-11">
            <text:p>11/08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MANUTENZIONE URGENTE IMPIANTI ELETTRICI ILLUMINAZIONE PUBBLICA <text:s/>- AGGIORNAMENTO IMPEGNO DI SPESA N. 14715</text:p>
          </table:table-cell>
          <table:table-cell table:style-name="ce18" office:value-type="string">
            <text:p>Impegno di spesa per manutenzione ill. pubblica ed integrazione impegno manutenzione strade</text:p>
          </table:table-cell>
          <table:table-cell table:style-name="ce58" office:value-type="float" office:value="5900">
            <text:p><text:s/>€ 5.900,00 </text:p>
          </table:table-cell>
          <table:table-cell table:style-name="ce76" office:value-type="string">
            <text:p>//</text:p>
          </table:table-cell>
          <table:table-cell table:style-name="ce46" table:number-columns-repeated="40"/>
          <table:table-cell table:number-columns-repeated="977"/>
        </table:table-row>
        <table:table-row table:style-name="ro7">
          <table:table-cell table:style-name="ce3" office:value-type="float" office:value="213">
            <text:p>213</text:p>
          </table:table-cell>
          <table:table-cell table:style-name="ce6" office:value-type="date" office:date-value="2015-08-12">
            <text:p>12/08/2015</text:p>
          </table:table-cell>
          <table:table-cell table:style-name="ce16" office:value-type="string">
            <text:p>Tecnico</text:p>
          </table:table-cell>
          <table:table-cell table:style-name="ce32" office:value-type="string">
            <text:p>LAVORI DI <text:span text:style-name="T1">SISTEMAZIONE E RIFACIMENTO DEL MANTO VIABILE E MESSA IN </text:span><text:span text:style-name="T1">SICUREZZA DI ALCUNE STRADE <text:s/>COMUNALI <text:s/>- PRIMO PROGRAMMA 6000 </text:span><text:span text:style-name="T1">CAMPANILI - APPROVAZIONE 1° SAL</text:span></text:p>
          </table:table-cell>
          <table:table-cell table:style-name="ce18" office:value-type="string">
            <text:p>Liquidazione 1° SAL all'impresa appaltatrice</text:p>
          </table:table-cell>
          <table:table-cell table:style-name="ce58" office:value-type="float" office:value="218913.79">
            <text:p><text:s/>€ 218.913,79 </text:p>
          </table:table-cell>
          <table:table-cell table:style-name="ce18" office:value-type="string">
            <text:p>contabilità acquisita al protocollo comunale il 15/7/15 n. 3031</text:p>
          </table:table-cell>
          <table:table-cell table:style-name="ce46" table:number-columns-repeated="40"/>
          <table:table-cell table:number-columns-repeated="977"/>
        </table:table-row>
        <table:table-row table:style-name="ro4">
          <table:table-cell table:style-name="ce3" office:value-type="float" office:value="214">
            <text:p>214</text:p>
          </table:table-cell>
          <table:table-cell table:style-name="ce6" office:value-type="date" office:date-value="2015-08-13">
            <text:p>13/08/2015</text:p>
          </table:table-cell>
          <table:table-cell table:style-name="ce16" office:value-type="string">
            <text:p>Tecnico</text:p>
          </table:table-cell>
          <table:table-cell table:style-name="ce33" office:value-type="string">
            <text:p>MANIFESTAZIONE "PULIAMO IL MONDO" – IMPEGNO DI SPESA</text:p>
          </table:table-cell>
          <table:table-cell table:style-name="ce18" office:value-type="string">
            <text:p>Impegno di spesa per organizzazione della manifestazione promossa da lega Ambiante</text:p>
          </table:table-cell>
          <table:table-cell table:style-name="ce58" office:value-type="float" office:value="425">
            <text:p><text:s/>€ 425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15">
            <text:p>215</text:p>
          </table:table-cell>
          <table:table-cell table:style-name="ce6" office:value-type="date" office:date-value="2015-08-19">
            <text:p>19/08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LAVORO STRAORDINARIO EFFETTUATO DAL PERSONALE DIPENDENTE NEL MESE DI LUGLIO 2015</text:p>
          </table:table-cell>
          <table:table-cell table:style-name="ce18" office:value-type="string">
            <text:p>Liquidazione lavoro straordinario</text:p>
          </table:table-cell>
          <table:table-cell table:style-name="ce58" office:value-type="float" office:value="233.68">
            <text:p><text:s/>€ 233,68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16">
            <text:p>216</text:p>
          </table:table-cell>
          <table:table-cell table:style-name="ce6" office:value-type="date" office:date-value="2015-08-25">
            <text:p>25/08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CORSI DI FORMAZIONE SU PROVVEDIMENTI IN MATERIA TRIBUTARIA - IMPEGNO DI SPESA</text:p>
          </table:table-cell>
          <table:table-cell table:style-name="ce16" office:value-type="string">
            <text:p>Corsi di formazione per provvedimenti tributari</text:p>
          </table:table-cell>
          <table:table-cell table:style-name="ce58" office:value-type="float" office:value="260">
            <text:p><text:s/>€ 26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17">
            <text:p>217</text:p>
          </table:table-cell>
          <table:table-cell table:style-name="ce6" office:value-type="date" office:date-value="2015-08-26">
            <text:p>26/08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ACQUISTI VARI PER ORGANIZZAZIONE MANIFESTAZIONI AGRICOLTURA E MONTAGNA <text:s/>- ANNO 2015</text:p>
          </table:table-cell>
          <table:table-cell table:style-name="ce18" office:value-type="string">
            <text:p>Impegni di spesa per organizzazione manifestazioni promosse dal Comune</text:p>
          </table:table-cell>
          <table:table-cell table:style-name="ce58" office:value-type="float" office:value="1260">
            <text:p><text:s/>€ 1.26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18">
            <text:p>218</text:p>
          </table:table-cell>
          <table:table-cell table:style-name="ce8" office:value-type="date" office:date-value="2015-08-27">
            <text:p>27/08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8" office:value-type="float" office:value="18614.46">
            <text:p><text:s/>€ 18.614,46 </text:p>
          </table:table-cell>
          <table:table-cell table:style-name="ce7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19">
            <text:p>219</text:p>
          </table:table-cell>
          <table:table-cell table:style-name="ce8" office:value-type="date" office:date-value="2015-08-27">
            <text:p>27/08/2015</text:p>
          </table:table-cell>
          <table:table-cell table:style-name="ce16" office:value-type="string">
            <text:p>Tecnico</text:p>
          </table:table-cell>
          <table:table-cell table:style-name="ce30" office:value-type="string">
            <text:p>SVOLGIMENTO LAVORI DI PUBBLICA UTILITA' </text:p>
          </table:table-cell>
          <table:table-cell table:style-name="ce18" office:value-type="string">
            <text:p>Presa d'atto inizio lavoro di pubblica utilità da parte di cittadino ordinato dall'autorità giudiziaria</text:p>
          </table:table-cell>
          <table:table-cell table:style-name="ce62" office:value-type="string" office:string-value="//">
            <text:p>//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20">
            <text:p>220</text:p>
          </table:table-cell>
          <table:table-cell table:style-name="ce8" office:value-type="date" office:date-value="2015-08-27">
            <text:p>27/08/2015</text:p>
          </table:table-cell>
          <table:table-cell table:style-name="ce16" office:value-type="string">
            <text:p>Finanziario</text:p>
          </table:table-cell>
          <table:table-cell table:style-name="ce34" office:value-type="string">
            <text:p>CONCESSIONE CELLETTA OSSARIO PRESSO IL CIMITERO COMUNALE </text:p>
          </table:table-cell>
          <table:table-cell table:style-name="ce18" office:value-type="string">
            <text:p>concessione celletta ossario</text:p>
          </table:table-cell>
          <table:table-cell table:style-name="ce62" office:value-type="string" office:string-value="//">
            <text:p>//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21">
            <text:p>221</text:p>
          </table:table-cell>
          <table:table-cell table:style-name="ce8" office:value-type="date" office:date-value="2015-08-31">
            <text:p>31/08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VENDITA FAGGIO IN ESUBERO PROVENIENTE DA TAGLIO ORDINARIO 2015</text:p>
          </table:table-cell>
          <table:table-cell table:style-name="ce18" office:value-type="string">
            <text:p>vendita di circa 800 q.li di faggio in esubero al fine di evitarne il deprezzamento</text:p>
          </table:table-cell>
          <table:table-cell table:style-name="ce62" office:value-type="string" office:string-value="//">
            <text:p>//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22">
            <text:p>222</text:p>
          </table:table-cell>
          <table:table-cell table:style-name="ce8" office:value-type="date" office:date-value="2015-09-01">
            <text:p>01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BANDA CITTADINA &amp; MAJORETTES DI CALTRANO. LIQUIDAZIONE SALDO CONTRIBUTO ORDINARIO ANNO 2014</text:p>
          </table:table-cell>
          <table:table-cell table:style-name="ce18" office:value-type="string">
            <text:p>Liquidazione saldo ocntributo ordinario anno 2015</text:p>
          </table:table-cell>
          <table:table-cell table:style-name="ce62" office:value-type="float" office:value="625">
            <text:p><text:s/>€ 625,00 </text:p>
          </table:table-cell>
          <table:table-cell table:style-name="ce18" office:value-type="string">
            <text:p>Richiesta di saldo prot. n. 3370/2015</text:p>
          </table:table-cell>
          <table:table-cell table:number-columns-repeated="1017"/>
        </table:table-row>
        <table:table-row table:style-name="ro4">
          <table:table-cell table:style-name="ce3" office:value-type="float" office:value="223">
            <text:p>223</text:p>
          </table:table-cell>
          <table:table-cell table:style-name="ce6" office:value-type="date" office:date-value="2015-09-01">
            <text:p>01/09/2015</text:p>
          </table:table-cell>
          <table:table-cell table:style-name="ce16" office:value-type="string">
            <text:p>Finanziario</text:p>
          </table:table-cell>
          <table:table-cell table:style-name="ce25" office:value-type="string">
            <text:p>UFFICIO ECONOMATO RIMBORSO ANTICIPAZIONI DI SPESA MESI DI AGOSTO 2015</text:p>
          </table:table-cell>
          <table:table-cell table:style-name="ce18" office:value-type="string">
            <text:p>rimborso piccole spese anticipate dall'economo comunale</text:p>
          </table:table-cell>
          <table:table-cell table:style-name="ce62" office:value-type="float" office:value="359.99">
            <text:p><text:s/>€ 359,99 </text:p>
          </table:table-cell>
          <table:table-cell table:style-name="ce18" office:value-type="string">
            <text:p>Buoni economato</text:p>
          </table:table-cell>
          <table:table-cell table:number-columns-repeated="1017"/>
        </table:table-row>
        <table:table-row table:style-name="ro3">
          <table:table-cell table:style-name="ce3" office:value-type="float" office:value="224">
            <text:p>224</text:p>
          </table:table-cell>
          <table:table-cell table:style-name="ce6" office:value-type="date" office:date-value="2015-09-03">
            <text:p>03/09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LAVORI SISTEMAZIONE VALLE DEL CREARO – INCARICO REDAZIONE FRAZIONAMENTI</text:p>
          </table:table-cell>
          <table:table-cell table:style-name="ce18" office:value-type="string">
            <text:p>incarico per frazionamento aree per sdemanializzazione/demanializzazione e trasferimenti terreni interessati dai lavori</text:p>
          </table:table-cell>
          <table:table-cell table:style-name="ce62" office:value-type="float" office:value="3111">
            <text:p><text:s/>€ 3.111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25">
            <text:p>225</text:p>
          </table:table-cell>
          <table:table-cell table:style-name="ce6" office:value-type="date" office:date-value="2015-09-07">
            <text:p>07/09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<text:s/>NUOVA STRADA SILVO PASTORALE “SERONA-PUNTIGLIONE” - APPROVAZIONE PROGETTO ESECUTIVO</text:p>
          </table:table-cell>
          <table:table-cell table:style-name="ce18" office:value-type="string">
            <text:p>approvazione progetto esecutivo nuova strada di esbosco per futuro taglio faggio popolazione anni 2016 e successivi</text:p>
          </table:table-cell>
          <table:table-cell table:style-name="ce62" office:value-type="float" office:value="20000">
            <text:p><text:s/>€ 20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26">
            <text:p>226</text:p>
          </table:table-cell>
          <table:table-cell table:style-name="ce6" office:value-type="date" office:date-value="2015-09-09">
            <text:p>09/09/2015</text:p>
          </table:table-cell>
          <table:table-cell table:style-name="ce16" office:value-type="string">
            <text:p>Tecnico</text:p>
          </table:table-cell>
          <table:table-cell table:style-name="ce25" office:value-type="string">
            <text:p>LAVORI SISTEMAZIONE VALLE DEL CREARO - INCARICO REDAZIONE FRAZIONAMENTI INDIVIDUAZIONE PROFESSIONISTA – MODIFICA DETERMINAZIONE N. 224/2015</text:p>
          </table:table-cell>
          <table:table-cell table:style-name="ce16" office:value-type="string">
            <text:p>modifica nominativo professionista incaricato</text:p>
          </table:table-cell>
          <table:table-cell table:style-name="ce62" office:value-type="float" office:value="3172">
            <text:p><text:s/>€ 3.172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27">
            <text:p>227</text:p>
          </table:table-cell>
          <table:table-cell table:style-name="ce8" office:value-type="date" office:date-value="2015-09-11">
            <text:p>11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OMPENSI PERSONALE <text:s/>A.T.A. ANNO SCOLASTICO 2015/2016</text:p>
          </table:table-cell>
          <table:table-cell table:style-name="ce18" office:value-type="string">
            <text:p>Approvazione convenzione con Istituto comprensivo "Don Carlo Frigo" di Cogollo del Cengio per utilizzo del personale A.T.A. per le funzioni di competenza dei Comuni</text:p>
          </table:table-cell>
          <table:table-cell table:style-name="ce62" office:value-type="float" office:value="1000">
            <text:p><text:s/>€ 1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28">
            <text:p>228</text:p>
          </table:table-cell>
          <table:table-cell table:style-name="ce6" office:value-type="date" office:date-value="2015-09-15">
            <text:p>15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OMITATO GENITORI SCUOLA ELEMENTARE. LIQUIDAZIONE SALDO CONTRIBUTO ORDINARIO ANNO 2014</text:p>
          </table:table-cell>
          <table:table-cell table:style-name="ce18" office:value-type="string">
            <text:p>Liquidazione saldo contributo ordinario 2014, previa presentazione richiesta di saldo da parte dell'associaizone.</text:p>
          </table:table-cell>
          <table:table-cell table:style-name="ce62" office:value-type="float" office:value="100">
            <text:p><text:s/>€ 100,00 </text:p>
          </table:table-cell>
          <table:table-cell table:style-name="ce18" office:value-type="string">
            <text:p>Richiesta prot. n. 3689 del 09.09.2015</text:p>
          </table:table-cell>
          <table:table-cell table:number-columns-repeated="1017"/>
        </table:table-row>
        <table:table-row table:style-name="ro5">
          <table:table-cell table:style-name="ce3" office:value-type="float" office:value="229">
            <text:p>229</text:p>
          </table:table-cell>
          <table:table-cell table:style-name="ce6" office:value-type="date" office:date-value="2015-09-15">
            <text:p>15/09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ESECUZIONE LAVORI DI SISTEMAZIONE DELLA STRADA SILVO PASTORALE “TEZZE-FORAORO” - 2° STRALCIO – OPERE PER IL DEFLUSSO DELLE ACQUE – L.R. 2/94 ARTT. 20-21-22 PROGRAMMA 2014 – DETERMINAZIONE A CONTRARRE</text:p>
          </table:table-cell>
          <table:table-cell table:style-name="ce18" office:value-type="string">
            <text:p>Determinazione a contrarre per esecuzione, in economia, <text:s/>lavori di manutenzione strada silvo-pastorale</text:p>
          </table:table-cell>
          <table:table-cell table:style-name="ce62" office:value-type="float" office:value="18000">
            <text:p><text:s/>€ 18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30">
            <text:p>230</text:p>
          </table:table-cell>
          <table:table-cell table:style-name="ce6" office:value-type="date" office:date-value="2015-09-16">
            <text:p>16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OMPARTECIPAZIONE ALLA SPESA DA PARTE DEL COMUNE DI CALTRANO PER IL SOSTENTAMENTO DELLA QUOTA SOCIALE PER L'ACCOGLIMENTO IN STRUTTURE RESIDENZIALI PROTETTE.</text:p>
          </table:table-cell>
          <table:table-cell table:style-name="ce18" office:value-type="string">
            <text:p>Quantificazione della quota a carico del comune di Caltrano per il pagamento della retta a favore di persone ricoverate in strutture protette prt il periodo Ottobre - Dicembre 2015</text:p>
          </table:table-cell>
          <table:table-cell table:style-name="ce62" office:value-type="float" office:value="523.8">
            <text:p><text:s/>€ 523,8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31">
            <text:p>231</text:p>
          </table:table-cell>
          <table:table-cell table:style-name="ce6" office:value-type="date" office:date-value="2015-09-16">
            <text:p>16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NUOVA MONTAGNA CALTRANESE. LIQUIDAZIONE SALDO CONTRIBUTO ORDINARIO ANNO 2014</text:p>
          </table:table-cell>
          <table:table-cell table:style-name="ce18" office:value-type="string">
            <text:p>Liquidazione saldo contributo ordinario 2014, previa presentazione richiesta di saldo da parte dell'associaizone.</text:p>
          </table:table-cell>
          <table:table-cell table:style-name="ce62" office:value-type="float" office:value="75">
            <text:p><text:s/>€ 75,00 </text:p>
          </table:table-cell>
          <table:table-cell table:style-name="ce18" office:value-type="string">
            <text:p>Richiesta prot. n. 3756 del 14.09.2015</text:p>
          </table:table-cell>
          <table:table-cell table:number-columns-repeated="1017"/>
        </table:table-row>
        <table:table-row table:style-name="ro4">
          <table:table-cell table:style-name="ce3" office:value-type="float" office:value="232">
            <text:p>232</text:p>
          </table:table-cell>
          <table:table-cell table:style-name="ce6" office:value-type="date" office:date-value="2015-09-16">
            <text:p>16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RISERVA ALPINA CALTRANO. LIQUIDAZIONE SALDO CONTRIBUTO ORDINARIO ANNO 2014</text:p>
          </table:table-cell>
          <table:table-cell table:style-name="ce18" office:value-type="string">
            <text:p>Liquidazione saldo contributo ordinario 2014, previa presentazione richiesta di saldo da parte dell'associaizone.</text:p>
          </table:table-cell>
          <table:table-cell table:style-name="ce62" office:value-type="float" office:value="87.5">
            <text:p><text:s/>€ 87,50 </text:p>
          </table:table-cell>
          <table:table-cell table:style-name="ce18" office:value-type="string">
            <text:p>Richiesta prot. n. 3759 del 15.09.2015</text:p>
          </table:table-cell>
          <table:table-cell table:number-columns-repeated="1017"/>
        </table:table-row>
        <table:table-row table:style-name="ro2">
          <table:table-cell table:style-name="ce3" office:value-type="float" office:value="233">
            <text:p>233</text:p>
          </table:table-cell>
          <table:table-cell table:style-name="ce6" office:value-type="date" office:date-value="2015-09-16">
            <text:p>16/09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62" office:value-type="float" office:value="12202.96">
            <text:p><text:s/>€ 12.202,96 </text:p>
          </table:table-cell>
          <table:table-cell table:style-name="ce18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34">
            <text:p>234</text:p>
          </table:table-cell>
          <table:table-cell table:style-name="ce6" office:value-type="date" office:date-value="2015-09-17">
            <text:p>17/09/2015</text:p>
          </table:table-cell>
          <table:table-cell table:style-name="ce16" office:value-type="string">
            <text:p>Affari Generali</text:p>
          </table:table-cell>
          <table:table-cell table:style-name="ce30" office:value-type="string">
            <text:p>BORSE DI STUDIO ANNO SCOLASTICO 2015/2016. APPROVAZIONE BANDO ED ASSUNZIONE IMPEGNO DI SPESA</text:p>
          </table:table-cell>
          <table:table-cell table:style-name="ce18" office:value-type="string">
            <text:p>Approvazione bando per assegnazione borse di studio per l'a.s. 2015/2016</text:p>
          </table:table-cell>
          <table:table-cell table:style-name="ce63" office:value-type="float" office:value="4000">
            <text:p><text:s/>€ 4.000,00 </text:p>
          </table:table-cell>
          <table:table-cell table:style-name="ce18" office:value-type="string">
            <text:p>Delibera G.C. n. 70/2015</text:p>
          </table:table-cell>
          <table:table-cell table:number-columns-repeated="1017"/>
        </table:table-row>
        <table:table-row table:style-name="ro3">
          <table:table-cell table:style-name="ce3" office:value-type="float" office:value="235">
            <text:p>235</text:p>
          </table:table-cell>
          <table:table-cell table:style-name="ce6" office:value-type="date" office:date-value="2015-09-17">
            <text:p>17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REGOLAZIONE PREMIO POLIZZE <text:s/>R.C.T.O. E GUASTI <text:s/>ELETTRONICA . <text:s/>PERIODO 18/04/2014 – 18/04/2015</text:p>
          </table:table-cell>
          <table:table-cell table:style-name="ce18" office:value-type="string">
            <text:p>Regolazione del premio per la copertura assicurativa relativa al epolizze "Elettronica" e " R.C.T.O." pe ril periodi 18/04/2014 - 18/04/2015 <text:s/></text:p>
          </table:table-cell>
          <table:table-cell table:style-name="ce63" office:value-type="float" office:value="1813">
            <text:p><text:s/>€ 1.813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36">
            <text:p>236</text:p>
          </table:table-cell>
          <table:table-cell table:style-name="ce6" office:value-type="date" office:date-value="2015-09-18">
            <text:p>18/09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LAVORO STRAORDINARIO EFFETTUATO DAL PERSONALE DIPENDENTE NEL MESE DI AGOSTO 2015</text:p>
          </table:table-cell>
          <table:table-cell table:style-name="ce18" office:value-type="string">
            <text:p>Liquidazione lavoro straordinario</text:p>
          </table:table-cell>
          <table:table-cell table:style-name="ce63" office:value-type="float" office:value="38.13">
            <text:p><text:s/>€ 38,13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37">
            <text:p>237</text:p>
          </table:table-cell>
          <table:table-cell table:style-name="ce6" office:value-type="date" office:date-value="2015-09-21">
            <text:p>21/09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RENDICONTO SGATE-ACCERTAMENTO DI ENTRATA</text:p>
          </table:table-cell>
          <table:table-cell table:style-name="ce18" office:value-type="string">
            <text:p>accertamento di entrata dei maggiori oneri dovuti al comune per la procedura denominata Bonus Gas e Bonus Energia</text:p>
          </table:table-cell>
          <table:table-cell table:style-name="ce63" office:value-type="float" office:value="69.12">
            <text:p><text:s/>€ 69,12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38">
            <text:p>238</text:p>
          </table:table-cell>
          <table:table-cell table:style-name="ce6" office:value-type="date" office:date-value="2015-09-21">
            <text:p>21/09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 </text:p>
          </table:table-cell>
          <table:table-cell table:style-name="ce18" office:value-type="string">
            <text:p>Liquidazione fatture varie</text:p>
          </table:table-cell>
          <table:table-cell table:style-name="ce64" office:value-type="float" office:value="6541.66">
            <text:p>6541,66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239">
            <text:p>239</text:p>
          </table:table-cell>
          <table:table-cell table:style-name="ce6" office:value-type="date" office:date-value="2015-09-22">
            <text:p>22/09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CONTRIBUTO ASILO NIDO "COCCOLANDIA" ANNO 2015</text:p>
          </table:table-cell>
          <table:table-cell table:style-name="ce18" office:value-type="string">
            <text:p>Assegnazione contributo ordinario anno 2015, sulla base della convenzione vigente approvata con delibera G.C. n. 60 del 27.07.2015</text:p>
          </table:table-cell>
          <table:table-cell table:style-name="ce57" office:value-type="float" office:value="3000">
            <text:p><text:s/>€ 3.000,00 </text:p>
          </table:table-cell>
          <table:table-cell table:style-name="ce18" office:value-type="string">
            <text:p>Delibere G.C. n. 60/2015 e n. 72/2015, richiesta prot. n. 3812/2015</text:p>
          </table:table-cell>
          <table:table-cell table:number-columns-repeated="1017"/>
        </table:table-row>
        <table:table-row table:style-name="ro4">
          <table:table-cell table:style-name="ce3" office:value-type="float" office:value="240">
            <text:p>240</text:p>
          </table:table-cell>
          <table:table-cell table:style-name="ce8" office:value-type="date" office:date-value="2015-09-28">
            <text:p>28/09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SERVIZIO DI DOPOSCUOLA ANNO SCOLASTICO 2014/2015. IMPEGNO DI SPESA</text:p>
          </table:table-cell>
          <table:table-cell table:style-name="ce18" office:value-type="string">
            <text:p>Liquidazione competenze per l'affidamento del servizio di doposcuola per l'anno scolastico 2014/2015</text:p>
          </table:table-cell>
          <table:table-cell table:style-name="ce57" office:value-type="float" office:value="3440.77">
            <text:p><text:s/>€ 3.440,77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41">
            <text:p>241</text:p>
          </table:table-cell>
          <table:table-cell table:style-name="ce8" office:value-type="date" office:date-value="2015-09-28">
            <text:p>28/09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SERVIZIO DI DOPOSCUOLA ANNO SCOLASTICO 2015/2016. ACCERTAMENTO DELLA ENTRATA ED IMPEGNO DI SPESA</text:p>
          </table:table-cell>
          <table:table-cell table:style-name="ce18" office:value-type="string">
            <text:p>Affidamento del servizio della organizzazione del doposcuola per la scuola elementare per l'anno scolastico 2015/2016</text:p>
          </table:table-cell>
          <table:table-cell table:style-name="ce57" office:value-type="float" office:value="12180">
            <text:p><text:s/>€ 12.18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42">
            <text:p>242</text:p>
          </table:table-cell>
          <table:table-cell table:style-name="ce6" office:value-type="date" office:date-value="2015-09-28">
            <text:p>28/09/2015</text:p>
          </table:table-cell>
          <table:table-cell table:style-name="ce16" office:value-type="string">
            <text:p>Affari Generali</text:p>
          </table:table-cell>
          <table:table-cell table:style-name="ce26" office:value-type="string">
            <text:p>CONTRIBUTO STRAORDINARIO</text:p>
          </table:table-cell>
          <table:table-cell table:style-name="ce18" office:value-type="string">
            <text:p>Assegnazione di un contributo straordinario ad una famiglia in difficoltà economica</text:p>
          </table:table-cell>
          <table:table-cell table:style-name="ce57" office:value-type="float" office:value="800">
            <text:p><text:s/>€ 800,00 </text:p>
          </table:table-cell>
          <table:table-cell table:style-name="ce16" office:value-type="string">
            <text:p>Del. Di Giunta n. 81/2014</text:p>
          </table:table-cell>
          <table:table-cell table:number-columns-repeated="1017"/>
        </table:table-row>
        <table:table-row table:style-name="ro4">
          <table:table-cell table:style-name="ce3" office:value-type="float" office:value="243">
            <text:p>243</text:p>
          </table:table-cell>
          <table:table-cell table:style-name="ce6" office:value-type="date" office:date-value="2015-09-28">
            <text:p>28/09/2015</text:p>
          </table:table-cell>
          <table:table-cell table:style-name="ce16" office:value-type="string">
            <text:p>Affari Generali</text:p>
          </table:table-cell>
          <table:table-cell table:style-name="ce26" office:value-type="string">
            <text:p>SCI NORDICO CALTRANO. LIQUIDAZIONE SALDI CONTRIBUTO ORDINARIO ANNO 2013 E CONTRIBUTO ORDINARIO ANNO 2014</text:p>
          </table:table-cell>
          <table:table-cell table:style-name="ce18" office:value-type="string">
            <text:p>Liquidazione saldi contributi ordinari anno 2013 e 2014, previa presentazione di richieste di saldo.</text:p>
          </table:table-cell>
          <table:table-cell table:style-name="ce57" office:value-type="float" office:value="150">
            <text:p><text:s/>€ 150,00 </text:p>
          </table:table-cell>
          <table:table-cell table:style-name="ce18" office:value-type="string">
            <text:p>Richieste prot. n. 3937 e 3938 del 24.09.2015</text:p>
          </table:table-cell>
          <table:table-cell table:number-columns-repeated="1017"/>
        </table:table-row>
        <table:table-row table:style-name="ro2">
          <table:table-cell table:style-name="ce3" office:value-type="float" office:value="244">
            <text:p>244</text:p>
          </table:table-cell>
          <table:table-cell table:style-name="ce6" office:value-type="date" office:date-value="2015-09-30">
            <text:p>30/09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7" office:value-type="float" office:value="1502.73">
            <text:p><text:s/>€ 1.502,73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245">
            <text:p>245</text:p>
          </table:table-cell>
          <table:table-cell table:style-name="ce6" office:value-type="date" office:date-value="2015-10-01">
            <text:p>01/10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.B.C. LIQUIDAZIONE SALDI CONTRIBUTI ORDINARI ANNI 2012,2013 E 2014</text:p>
          </table:table-cell>
          <table:table-cell table:style-name="ce16" office:value-type="string">
            <text:p>Liquidazione saldi, previsa presentazione di richiesta.</text:p>
          </table:table-cell>
          <table:table-cell table:style-name="ce57" office:value-type="float" office:value="150">
            <text:p><text:s/>€ 150,00 </text:p>
          </table:table-cell>
          <table:table-cell table:style-name="ce53" office:value-type="string">
            <text:p>Richiesta prot. n. 4034 del 30.09.2015</text:p>
          </table:table-cell>
          <table:table-cell table:number-columns-repeated="1017"/>
        </table:table-row>
        <table:table-row table:style-name="ro4">
          <table:table-cell table:style-name="ce3" office:value-type="float" office:value="246">
            <text:p>246</text:p>
          </table:table-cell>
          <table:table-cell table:style-name="ce6" office:value-type="date" office:date-value="2015-10-05">
            <text:p>05/10/2015</text:p>
          </table:table-cell>
          <table:table-cell table:style-name="ce16" office:value-type="string">
            <text:p>Affari Generali</text:p>
          </table:table-cell>
          <table:table-cell table:style-name="ce35" office:value-type="string">
            <text:p>ATTIVITA' DI ANIMAZIONE ALLA LETTURA.IMPEGNO DI SPESA</text:p>
          </table:table-cell>
          <table:table-cell table:style-name="ce18" office:value-type="string">
            <text:p>Attività di animazione alla lettura rivolta agli alunni della scuola primaria. Impegno di spesa</text:p>
          </table:table-cell>
          <table:table-cell table:style-name="ce57" office:value-type="float" office:value="1525">
            <text:p><text:s/>€ 1.525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47">
            <text:p>247</text:p>
          </table:table-cell>
          <table:table-cell table:style-name="ce6" office:value-type="date" office:date-value="2015-10-05">
            <text:p>05/10/2015</text:p>
          </table:table-cell>
          <table:table-cell table:style-name="ce16" office:value-type="string">
            <text:p>Affari Generali</text:p>
          </table:table-cell>
          <table:table-cell table:style-name="ce36" office:value-type="string">
            <text:p>ASSEGNO DI CURA ANNO 2015 . ACCERTAMENTO DI ENTRATA. LIQUIDAZIONE CONTRIBUTO PRIMO SEMESTRE 2015</text:p>
          </table:table-cell>
          <table:table-cell table:style-name="ce18" office:value-type="string">
            <text:p>Accertamento di entrata del contributo denominato regionale “ Assegno di cura” e <text:s/>liquidazione ai beneficiari relativa al primo semestre 2015.</text:p>
          </table:table-cell>
          <table:table-cell table:style-name="ce57" office:value-type="float" office:value="4800">
            <text:p><text:s/>€ 4.8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48">
            <text:p>248</text:p>
          </table:table-cell>
          <table:table-cell table:style-name="ce6" office:value-type="date" office:date-value="2015-10-05">
            <text:p>05/10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RENDICONTO SGATE-ACCERTAMENTO DI ENTRATA</text:p>
          </table:table-cell>
          <table:table-cell table:style-name="ce18" office:value-type="string">
            <text:p>accertamento di entrata dei maggiori oneri dovuti al comune per la procedura denominata Bonus Gas e Bonus Energia</text:p>
          </table:table-cell>
          <table:table-cell table:style-name="ce57" office:value-type="float" office:value="83.52">
            <text:p><text:s/>€ 83,52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49">
            <text:p>249</text:p>
          </table:table-cell>
          <table:table-cell table:style-name="ce6" office:value-type="date" office:date-value="2015-10-06">
            <text:p>06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FORNITURA DI ALCUNI BENI E ESERVIZI PRESSO LA CASA DI RIPOSO – DETERMINAZIONE A CONTRARRE</text:p>
          </table:table-cell>
          <table:table-cell table:style-name="ce18" office:value-type="string">
            <text:p>Acquisto di alcuni beni e servizi per la Casa di Riposo con utilizzo dei fondi trasferiti dall'Istituzione Casa di Riposo</text:p>
          </table:table-cell>
          <table:table-cell table:style-name="ce57" office:value-type="float" office:value="13589.58">
            <text:p><text:s/>€ 13.589,58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50">
            <text:p>250</text:p>
          </table:table-cell>
          <table:table-cell table:style-name="ce6" office:value-type="date" office:date-value="2015-10-06">
            <text:p>06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LAV<text:span text:style-name="T2">ORI DI REALIZZAZIONE STRADA SILVOPASTORALE DI ESBOSCO </text:span><text:span text:style-name="T2">"SERONA-PUNTIGLIONE" - PROCEDURA NEGOZIATA PER AFFIDAMENTO </text:span><text:span text:style-name="T2">APPALTO - ARTICOLO 122, COMMA 7 <text:s/>DEL DECRETO LEGISLATIVO N.163 </text:span><text:span text:style-name="T2">DEL 2006 – DETERMINA A CONTRARRE</text:span></text:p>
          </table:table-cell>
          <table:table-cell table:style-name="ce18" office:value-type="string">
            <text:p>Approvazione lettera di invito alla gara per affidamento lavori di costruzione nuova strada silvo-pastorale</text:p>
          </table:table-cell>
          <table:table-cell table:style-name="ce57" office:value-type="float" office:value="20000">
            <text:p><text:s/>€ 20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51">
            <text:p>251</text:p>
          </table:table-cell>
          <table:table-cell table:style-name="ce6" office:value-type="date" office:date-value="2015-10-08">
            <text:p>08/10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51390.04">
            <text:p><text:s/>€ 51.390,04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52">
            <text:p>252</text:p>
          </table:table-cell>
          <table:table-cell table:style-name="ce6" office:value-type="date" office:date-value="2015-10-08">
            <text:p>08/10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SSOCIAZIONE GENITORI VOLONTARI CALTRANO - MINI BASKET. LIQUIDAZIONE SALDI CONTRIBUTI ORDINARI ANNI 2011 E 2014</text:p>
          </table:table-cell>
          <table:table-cell table:style-name="ce51" office:value-type="string">
            <text:p>Liquidazione saldi contributi ordinari anni 2011 e 2014, previa presentazione di richiesta da parte dell'associazione.</text:p>
          </table:table-cell>
          <table:table-cell table:style-name="ce57" office:value-type="float" office:value="250">
            <text:p><text:s/>€ 250,00 </text:p>
          </table:table-cell>
          <table:table-cell table:style-name="ce18" office:value-type="string">
            <text:p>Richiesta prot. n. 4063 del 01.10.2015</text:p>
          </table:table-cell>
          <table:table-cell table:number-columns-repeated="1017"/>
        </table:table-row>
        <table:table-row table:style-name="ro4">
          <table:table-cell table:style-name="ce3" office:value-type="float" office:value="253">
            <text:p>253</text:p>
          </table:table-cell>
          <table:table-cell table:style-name="ce6" office:value-type="date" office:date-value="2015-10-08">
            <text:p>08/10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NUOVA MONTAGNA CALTRANESE. LIQUIDAZIONE SALDO CONTRIBUTO ORDINARIO ANNO 2012</text:p>
          </table:table-cell>
          <table:table-cell table:style-name="ce18" office:value-type="string">
            <text:p>Liquidazione saldo contributo ordinario anno 2012, previa presentazione di richiesta da parte dell'associaizone.</text:p>
          </table:table-cell>
          <table:table-cell table:style-name="ce57" office:value-type="float" office:value="75">
            <text:p><text:s/>€ 75,00 </text:p>
          </table:table-cell>
          <table:table-cell table:style-name="ce18" office:value-type="string">
            <text:p>Richiesta prot. n. 4162 del 07.10.2015</text:p>
          </table:table-cell>
          <table:table-cell table:number-columns-repeated="1017"/>
        </table:table-row>
        <table:table-row table:style-name="ro4">
          <table:table-cell table:style-name="ce3" office:value-type="float" office:value="254">
            <text:p>254</text:p>
          </table:table-cell>
          <table:table-cell table:style-name="ce6" office:value-type="date" office:date-value="2015-10-08">
            <text:p>08/10/2015</text:p>
          </table:table-cell>
          <table:table-cell table:style-name="ce16" office:value-type="string">
            <text:p>Affari Generali</text:p>
          </table:table-cell>
          <table:table-cell table:style-name="ce37" office:value-type="string">
            <text:p>MOSSON DRUM &amp; BUGLE CORPS. LIQUIDAZIONE SALDI CONTRIBUTI ORDINARI ANNI 2011-2012-2013</text:p>
          </table:table-cell>
          <table:table-cell table:style-name="ce18" office:value-type="string">
            <text:p>Liquidazione saldi contributi ordinari anni 2011-2012-2013, previa presentazione di richiesta da parte dell'associaizone.</text:p>
          </table:table-cell>
          <table:table-cell table:style-name="ce57" office:value-type="float" office:value="225">
            <text:p><text:s/>€ 225,00 </text:p>
          </table:table-cell>
          <table:table-cell table:style-name="ce18" office:value-type="string">
            <text:p>Richiesta prot. n. 4136 del 07.10.2015</text:p>
          </table:table-cell>
          <table:table-cell table:number-columns-repeated="1017"/>
        </table:table-row>
        <table:table-row table:style-name="ro5">
          <table:table-cell table:style-name="ce3" office:value-type="float" office:value="255">
            <text:p>255</text:p>
          </table:table-cell>
          <table:table-cell table:style-name="ce6" office:value-type="date" office:date-value="2015-10-08">
            <text:p>08/10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FOTOCLUB PRISMA CALTRANO. ASSEGNAZIONE CONTRIBUTO STRAORDINARIO ANNO 2015 PER ORGANIZZAZIONE CORSO FOTOGRAFICO</text:p>
          </table:table-cell>
          <table:table-cell table:style-name="ce18" office:value-type="string">
            <text:p>Assegnazione e liquidazione contributo straordinario anno 2015 per organizzazione corso fotografico svoltosi nella primavera anno 2015</text:p>
          </table:table-cell>
          <table:table-cell table:style-name="ce57" office:value-type="float" office:value="400">
            <text:p><text:s/>€ 400,00 </text:p>
          </table:table-cell>
          <table:table-cell table:style-name="ce18" office:value-type="string">
            <text:p>Richiesta prot. n. 4010 del 29.09.2015, con allegato prospetto delle spese sostenute e delle attività svolte</text:p>
          </table:table-cell>
          <table:table-cell table:number-columns-repeated="1017"/>
        </table:table-row>
        <table:table-row table:style-name="ro3">
          <table:table-cell table:style-name="ce3" office:value-type="float" office:value="256">
            <text:p>256</text:p>
          </table:table-cell>
          <table:table-cell table:style-name="ce6" office:value-type="date" office:date-value="2015-10-12">
            <text:p>12/10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CORSO DI FORMAZIONE "ANTICORRUZIONE: DOVERI DEL PUBBLICO DIPENDENTE NELLA ATTIVITA' LAVORATIVA QUOTIDINA" - 29 OTTOBRE 2015. IMPEGNO DI SPESA</text:p>
          </table:table-cell>
          <table:table-cell table:style-name="ce18" office:value-type="string">
            <text:p>Impegno di spesa per partecipazione dei n. 3 responsabili di settore al corso organizzato dal Comune di Malo in materia di anticorruzione.</text:p>
          </table:table-cell>
          <table:table-cell table:style-name="ce57" office:value-type="float" office:value="122">
            <text:p><text:s/>€ 122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57">
            <text:p>257</text:p>
          </table:table-cell>
          <table:table-cell table:style-name="ce6" office:value-type="date" office:date-value="2015-10-12">
            <text:p>12/10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7" office:value-type="float" office:value="12117.75">
            <text:p><text:s/>€ 12.117,75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58">
            <text:p>258</text:p>
          </table:table-cell>
          <table:table-cell table:style-name="ce6" office:value-type="date" office:date-value="2015-10-13">
            <text:p>13/10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SSEGNAZIONE E LIQUIDAZIONE CONTRIBUTI ORDINARI ASSOCIAZIONI ANNO 2015</text:p>
          </table:table-cell>
          <table:table-cell table:style-name="ce18" office:value-type="string">
            <text:p>Assegnazione e liquidazione contributi ordinari alle associazioni per l'anno 2015</text:p>
          </table:table-cell>
          <table:table-cell table:style-name="ce57" office:value-type="float" office:value="26250">
            <text:p><text:s/>€ 26.250,00 </text:p>
          </table:table-cell>
          <table:table-cell table:style-name="ce18" office:value-type="string">
            <text:p>Delibere G.C. n. 46/2015 e n. 77/2015</text:p>
          </table:table-cell>
          <table:table-cell table:number-columns-repeated="1017"/>
        </table:table-row>
        <table:table-row table:style-name="ro4">
          <table:table-cell table:style-name="ce3" office:value-type="float" office:value="259">
            <text:p>259</text:p>
          </table:table-cell>
          <table:table-cell table:style-name="ce6" office:value-type="date" office:date-value="2015-10-13">
            <text:p>13/10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ERIMONIA COMMEMORATIVA DEL IV NOVEMBRE. IMPEGNO DI SPESA</text:p>
          </table:table-cell>
          <table:table-cell table:style-name="ce18" office:value-type="string">
            <text:p>Impegno di spesa per acquisto manifesti, fiori e rinfresco per la cerimonia commemorativa del IV Novembre</text:p>
          </table:table-cell>
          <table:table-cell table:style-name="ce65" office:value-type="string" office:string-value="€ 450.00">
            <text:p>€ 450.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60">
            <text:p>260</text:p>
          </table:table-cell>
          <table:table-cell table:style-name="ce6" office:value-type="date" office:date-value="2015-10-16">
            <text:p>16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INTERVENTO PER LA SISTEMAZIONE DELLA VALLE DEL CREARO - SOMME IN DIRETTA AMMINISTRAZIONE LAVORI DI SISTEMAZIONE FINALE: IDROSEMINA DELLE SCARPATE E DELLE PARTI PIANE IN TERRENO VEGETALE</text:p>
          </table:table-cell>
          <table:table-cell table:style-name="ce18" office:value-type="string">
            <text:p>Affidamento cottimo per realizzazione idrosemina scarpate Val del Crearo</text:p>
          </table:table-cell>
          <table:table-cell table:style-name="ce57" office:value-type="float" office:value="3843">
            <text:p><text:s/>€ 3.843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61">
            <text:p>261</text:p>
          </table:table-cell>
          <table:table-cell table:style-name="ce6" office:value-type="date" office:date-value="2015-10-16">
            <text:p>16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AFFIDAMENTO DEL SERVIZIO TRIENNALE 1/11/2015-30/10/2017 DI MANUTENZIONE IMPIANTI ANTIFURTO, VIDEOSORVEGLIANZA <text:s/>E RILEVAZIONE FUMI</text:p>
          </table:table-cell>
          <table:table-cell table:style-name="ce18" office:value-type="string">
            <text:p>Affidamento a ditta specializzata servizio di manutenzione apparati di allarme stabili comunali</text:p>
          </table:table-cell>
          <table:table-cell table:style-name="ce57" office:value-type="float" office:value="2525.4">
            <text:p><text:s/>€ 2.525,4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62">
            <text:p>262</text:p>
          </table:table-cell>
          <table:table-cell table:style-name="ce6" office:value-type="date" office:date-value="2015-10-19">
            <text:p>19/10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LIQUIDAZIONE LAVORO STRAORDINARIO EFFETTUATO DAL PERSONALE DIPENDENTE NEL MESE DI SETTEMBRE 2015</text:p>
          </table:table-cell>
          <table:table-cell table:style-name="ce18" office:value-type="string">
            <text:p>Liquidazione lavoro straordinario mese di settembre 2015</text:p>
          </table:table-cell>
          <table:table-cell table:style-name="ce57" office:value-type="float" office:value="33.83">
            <text:p><text:s/>€ 33,83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63">
            <text:p>263</text:p>
          </table:table-cell>
          <table:table-cell table:style-name="ce6" office:value-type="date" office:date-value="2015-10-20">
            <text:p>20/10/2015</text:p>
          </table:table-cell>
          <table:table-cell table:style-name="ce16" office:value-type="string">
            <text:p>Tecnico</text:p>
          </table:table-cell>
          <table:table-cell table:style-name="ce18" office:value-type="string">
            <text:p>ASSUNZIONE <text:s/>DI UN MUTUO PASSIVO DI € 150.000,00 CON L'ISTITUTO PER IL <text:s/>CREDITO SPORTIVO DI RIMA PER IL COFINANZIAMENTO DI UNA PALESTRA ALL'INTERNO DELL'ISTITUTO COMPRENSIVO “DON CARLO FRIGO” SITO NEL COMUNE DI COGOLLO DEL CENGIO</text:p>
          </table:table-cell>
          <table:table-cell table:style-name="ce18" office:value-type="string">
            <text:p>Assunzione con l'ICS di un mutuo a tasso zero per cofinanziamento nuova palestra per istituto Comprensivo</text:p>
          </table:table-cell>
          <table:table-cell table:style-name="ce57" office:value-type="float" office:value="150000">
            <text:p><text:s/>€ 150.000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64">
            <text:p>264</text:p>
          </table:table-cell>
          <table:table-cell table:style-name="ce6" office:value-type="date" office:date-value="2015-10-20">
            <text:p>20/10/2015</text:p>
          </table:table-cell>
          <table:table-cell table:style-name="ce16" office:value-type="string">
            <text:p>Tecnico</text:p>
          </table:table-cell>
          <table:table-cell table:style-name="ce18" office:value-type="string">
            <text:p>ASSUNZIONE <text:s/>DI UN MUTUO PASSIVO DI € 248.260,00 CON L'ISTITUTO PER IL <text:s/>CREDITO SPORTIVO DI RIMA PER IL COFINANZIAMENTO DI UNA PALESTRA ALL'INTERNO DELL'ISTITUTO COMPRENSIVO “DON CARLO FRIGO” SITO NEL COMUNE DI COGOLLO DEL CENGIO</text:p>
          </table:table-cell>
          <table:table-cell table:style-name="ce18" office:value-type="string">
            <text:p>Assunzione con l'ICS di un mutuo a tasso agevolato per cofinanziamento nuova palestra per istituto Comprensivo</text:p>
          </table:table-cell>
          <table:table-cell table:style-name="ce57" office:value-type="float" office:value="248260">
            <text:p><text:s/>€ 248.260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65">
            <text:p>265</text:p>
          </table:table-cell>
          <table:table-cell table:style-name="ce6" office:value-type="date" office:date-value="2015-10-20">
            <text:p>20/10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IMPOSTA UNICA COMUNALE (I.U.C.) ANNO 2015 - AFFIDAMENTO DEL SERVIZIO DI STAMPA IMBUSTAMENTO E INVIO DELLA DOCUMENTAZIONE RATA DI SALDO</text:p>
          </table:table-cell>
          <table:table-cell table:style-name="ce16" office:value-type="string">
            <text:p>Affidamento del servizio per invio rata saldo IUC</text:p>
          </table:table-cell>
          <table:table-cell table:style-name="ce57" office:value-type="float" office:value="1466">
            <text:p><text:s/>€ 1.466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66">
            <text:p>266</text:p>
          </table:table-cell>
          <table:table-cell table:style-name="ce6" office:value-type="date" office:date-value="2015-10-21">
            <text:p>21/10/2015</text:p>
          </table:table-cell>
          <table:table-cell table:style-name="ce16" office:value-type="string">
            <text:p>Tecnico</text:p>
          </table:table-cell>
          <table:table-cell table:style-name="ce18" office:value-type="string">
            <text:p>INTERVENTO PER LA SISTEMAZIONE DELLA VALLE DEL CREARO- SOMME IN DIRETTA AMMINISTRAZIONE FORNITURA E POSA DI OPERE DA FABBRO</text:p>
            <text:p>INTEGRAZIONE IMPEGNO DI SPESA </text:p>
          </table:table-cell>
          <table:table-cell table:style-name="ce18" office:value-type="string">
            <text:p>Integrazione impegno di spesa a suo tempo assunto con determinazione n. 128 del 2015</text:p>
          </table:table-cell>
          <table:table-cell table:style-name="ce57" office:value-type="float" office:value="2250.9">
            <text:p><text:s/>€ 2.250,9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67">
            <text:p>267</text:p>
          </table:table-cell>
          <table:table-cell table:style-name="ce6" office:value-type="date" office:date-value="2015-10-21">
            <text:p>21/10/2015</text:p>
          </table:table-cell>
          <table:table-cell table:style-name="ce16" office:value-type="string">
            <text:p>Tecnico</text:p>
          </table:table-cell>
          <table:table-cell table:style-name="ce18" office:value-type="string">
            <text:p>INTERVENTO PER LA SISTEMAZIONE DELLA VALLE DEL CREARO SOMME IN DIRETTA AMMINISTRAZIONE LAVORI DI SISTEMAZIONE FINALE AREA A VERDE</text:p>
          </table:table-cell>
          <table:table-cell table:style-name="ce18" office:value-type="string">
            <text:p>Affidamento cottimo relativo alla sistemazione finale zona a verde Val del Crearo</text:p>
          </table:table-cell>
          <table:table-cell table:style-name="ce57" office:value-type="float" office:value="12810">
            <text:p><text:s/>€ 12.810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68">
            <text:p>268</text:p>
          </table:table-cell>
          <table:table-cell table:style-name="ce6" office:value-type="date" office:date-value="2015-10-21">
            <text:p>21/10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 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6169.63">
            <text:p><text:s/>€ 6.169,63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6">
          <table:table-cell table:style-name="ce3" office:value-type="float" office:value="269">
            <text:p>269</text:p>
          </table:table-cell>
          <table:table-cell table:style-name="ce6" office:value-type="date" office:date-value="2015-10-22">
            <text:p>22/10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LAVORI DI AMPLIAMENTO COSTRUZIONE NUOVI VANI ACCESSORI PRESSO LA CASA DI RIPOSO - ADEGUAMENTO L.R. 22/2002 CENTRO DI SERVIZI PER PERSONE NON AUTOSUFFICIENTI - <text:span text:style-name="T3">2° STRALCIO <text:s/>- </text:span><text:span text:style-name="T4">LAVORI </text:span><text:span text:style-name="T4">IN DIRETTA AMMINISTRAZIONE SISTEMAZIONE MURO DI SOSTEGNO </text:span><text:span text:style-name="T4">CORTILE NORD - AFFIDAMENTO COTTIMO</text:span></text:p>
          </table:table-cell>
          <table:table-cell table:style-name="ce18" office:value-type="string">
            <text:p>Affidamento cottimo per sistemazione muro sostegno rampa di accesso al cortile nord della casa di riposo nell'ambito dei lavori di 2° stralcio di ampliamento della struttura</text:p>
          </table:table-cell>
          <table:table-cell table:style-name="ce57" office:value-type="float" office:value="21089.2">
            <text:p><text:s/>€ 21.089,2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270">
            <text:p>270</text:p>
          </table:table-cell>
          <table:table-cell table:style-name="ce6" office:value-type="date" office:date-value="2015-10-22">
            <text:p>22/10/2015</text:p>
          </table:table-cell>
          <table:table-cell table:style-name="ce16" office:value-type="string">
            <text:p>Tecnico</text:p>
          </table:table-cell>
          <table:table-cell table:style-name="ce30" office:value-type="string">
            <text:p>LAVORI DI AMPLIAMENTO COSTRUZIONE NUOVI VANI ACCESSORI PRESSO LA CASA DI RIPOSO - ADEGUAMENTO L.R. 22/2002 CENTRO DI SERVIZI PER PERSONE NON AUTOSUFFICIENTI - <text:span text:style-name="T5">2° STRALCIO </text:span><text:span text:style-name="T2">- </text:span><text:span text:style-name="T2">APPROVAZIONE STATO FINALE LAVORI IN APPALTO DITTA TONIAZZO </text:span><text:span text:style-name="T2">IMPRESA DI COSTRUZIONI S.R.L.</text:span></text:p>
          </table:table-cell>
          <table:table-cell table:style-name="ce18" office:value-type="string">
            <text:p>Approvazione della contabilità finale dei lavori in appalto affidati alla ditta e liquidazione del credito all'impresa</text:p>
          </table:table-cell>
          <table:table-cell table:style-name="ce57" office:value-type="float" office:value="28066.94">
            <text:p><text:s/>€ 28.066,94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71">
            <text:p>271</text:p>
          </table:table-cell>
          <table:table-cell table:style-name="ce6" office:value-type="date" office:date-value="2015-10-22">
            <text:p>22/10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UFFICIO ECONOMATO - RIMBORSO ANTICIPAZIONI DI SPESA SETTEMBRE 2015</text:p>
          </table:table-cell>
          <table:table-cell table:style-name="ce16" office:value-type="string">
            <text:p>Rimborso buoni economato mese di settembre 2015</text:p>
          </table:table-cell>
          <table:table-cell table:style-name="ce57" office:value-type="float" office:value="135.7">
            <text:p><text:s/>€ 135,7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72">
            <text:p>272</text:p>
          </table:table-cell>
          <table:table-cell table:style-name="ce6" office:value-type="date" office:date-value="2015-10-23">
            <text:p>23/10/2015</text:p>
          </table:table-cell>
          <table:table-cell table:style-name="ce16" office:value-type="string">
            <text:p>Affari Generali </text:p>
          </table:table-cell>
          <table:table-cell table:style-name="ce23" office:value-type="string">
            <text:p>IMPEGNO DI SPESA PER REALIZZAZIONE DEL PROGETTO "PATTO SOCIALE PER IL LAVORO VICENTINO". 3° EDIZIONE</text:p>
          </table:table-cell>
          <table:table-cell table:style-name="ce50" office:value-type="string">
            <text:p>Impegno di spesa per realizzazione 3° edizione del Patto sociale per il Lavoro Vicentino</text:p>
          </table:table-cell>
          <table:table-cell table:style-name="ce57" office:value-type="float" office:value="648.16">
            <text:p><text:s/>€ 648,16 </text:p>
          </table:table-cell>
          <table:table-cell table:style-name="ce77" office:value-type="string">
            <text:p>Delibera G.C. n. 80/2015</text:p>
          </table:table-cell>
          <table:table-cell table:number-columns-repeated="1017"/>
        </table:table-row>
        <table:table-row table:style-name="ro3">
          <table:table-cell table:style-name="ce3" office:value-type="float" office:value="273">
            <text:p>273</text:p>
          </table:table-cell>
          <table:table-cell table:style-name="ce6" office:value-type="date" office:date-value="2015-10-24">
            <text:p>24/10/2015</text:p>
          </table:table-cell>
          <table:table-cell table:style-name="ce16" office:value-type="string">
            <text:p>Affari Generali </text:p>
          </table:table-cell>
          <table:table-cell table:style-name="ce38" office:value-type="string">
            <text:p>LIQUIDAZIONE PRESTAZIONI RESE DAL CONSORZIO DI POLIZIA LOCALE "NORDEST VICENTINO". III^ TRIMESTRE 2015</text:p>
          </table:table-cell>
          <table:table-cell table:style-name="ce18" office:value-type="string">
            <text:p>Liquidazione delle competenze spettanti al consorzio di polizia locale "Nordest Vicentino" per il servizio reso nel terzo trimestre dell'anno 2015</text:p>
          </table:table-cell>
          <table:table-cell table:style-name="ce57" office:value-type="float" office:value="5820">
            <text:p><text:s/>€ 5.820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74">
            <text:p>274</text:p>
          </table:table-cell>
          <table:table-cell table:style-name="ce6" office:value-type="date" office:date-value="2015-10-26">
            <text:p>26/10/2015</text:p>
          </table:table-cell>
          <table:table-cell table:style-name="ce16" office:value-type="string">
            <text:p>Tecnico</text:p>
          </table:table-cell>
          <table:table-cell table:style-name="ce24" office:value-type="string">
            <text:p>ALIENAZIONE LEGNAME TAGLIATO DAL SERVIZIO FORESTALE REGIONALE DI VICENZA ANNO 2015 – DETERMINA A CONTRARRE</text:p>
          </table:table-cell>
          <table:table-cell table:style-name="ce18" office:value-type="string">
            <text:p>determinazione a contrarre per la vendita di due lotti di legname già tagliato dal SFR nell'ambito degli interventi fito sanitari programmati</text:p>
          </table:table-cell>
          <table:table-cell table:style-name="ce57" office:value-type="float" office:value="0">
            <text:p><text:s/>€ -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75">
            <text:p>275</text:p>
          </table:table-cell>
          <table:table-cell table:style-name="ce6" office:value-type="date" office:date-value="2015-10-26">
            <text:p>26/10/2015</text:p>
          </table:table-cell>
          <table:table-cell table:style-name="ce16" office:value-type="string">
            <text:p>Finanziario</text:p>
          </table:table-cell>
          <table:table-cell table:style-name="ce26" office:value-type="string">
            <text:p>LIQUIDAZIONE FATTURE VARIE 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20505.38">
            <text:p><text:s/>€ 20.505,38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276">
            <text:p>276</text:p>
          </table:table-cell>
          <table:table-cell table:style-name="ce6" office:value-type="date" office:date-value="2015-10-28">
            <text:p>28/10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ATTIVAZIONE DEL <text:s/>SERVIZIO DI ASSISTENZA DOMICILIARE. DETERMINAZIONE QUOTA DI RIMBORSO</text:p>
          </table:table-cell>
          <table:table-cell table:style-name="ce16" office:value-type="string">
            <text:p>Attivazione del servizio di assistenza domiciliare per un nuovo utente</text:p>
          </table:table-cell>
          <table:table-cell table:style-name="ce57" office:value-type="float" office:value="300">
            <text:p><text:s/>€ 300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77">
            <text:p>277</text:p>
          </table:table-cell>
          <table:table-cell table:style-name="ce6" office:value-type="date" office:date-value="2015-10-28">
            <text:p>28/10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FORNITURA METANO UTENZE COMUNALI PRESA D'ATTO RECESSO EDISON ENERGIA SPA INDIVIDUAZIONE NUOVO FORNITORE CONSORZIO CEV</text:p>
          </table:table-cell>
          <table:table-cell table:style-name="ce16" office:value-type="string">
            <text:p>Individuazione nuovo fornitore metano</text:p>
          </table:table-cell>
          <table:table-cell table:style-name="ce57" office:value-type="float" office:value="22837.5">
            <text:p><text:s/>€ 22.837,5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78">
            <text:p>278</text:p>
          </table:table-cell>
          <table:table-cell table:style-name="ce6" office:value-type="date" office:date-value="2015-10-28">
            <text:p>28/10/2015</text:p>
          </table:table-cell>
          <table:table-cell table:style-name="ce16" office:value-type="string">
            <text:p>Tecnico</text:p>
          </table:table-cell>
          <table:table-cell table:style-name="ce30" office:value-type="string">
            <text:p>INTERVENTO PER LA SISTEMAZIONE DELLA VALLE DEL CREARO LAVORI DI SISTEMAZIONE FINALE: IDROSEMINA DELLE SCARPATE E DELLE PARTI PIANE IN TERRENO VEGETALE E RECINZIONE - INTEGRAZIONE IMPEGNO DI SPESA </text:p>
          </table:table-cell>
          <table:table-cell table:style-name="ce18" office:value-type="string">
            <text:p>Integrazione impegno di spesa a suo tempo assunto con determinazione n. 260 del 2015</text:p>
          </table:table-cell>
          <table:table-cell table:style-name="ce57" office:value-type="float" office:value="2196">
            <text:p><text:s/>€ 2.196,0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79">
            <text:p>279</text:p>
          </table:table-cell>
          <table:table-cell table:style-name="ce6" office:value-type="date" office:date-value="2015-10-30">
            <text:p>30/10/2015</text:p>
          </table:table-cell>
          <table:table-cell table:style-name="ce16" office:value-type="string">
            <text:p>Tecnico</text:p>
          </table:table-cell>
          <table:table-cell table:style-name="ce30" office:value-type="string">
            <text:p>REALIZZAZIONE LAVORI DI SISTEMAZIONE AMBIENTALE VALLE DEL CREARO - <text:s/>APPROVAZIONE STATO FINALE E CERTIFICATO DI REGOLARE ESECUZIONE DITTA GROTTO CALCESTRUZZI SRL LAVORI IN APPALTO</text:p>
          </table:table-cell>
          <table:table-cell table:style-name="ce16" office:value-type="string">
            <text:p>Approvazione atti contabilità finale</text:p>
          </table:table-cell>
          <table:table-cell table:style-name="ce57" office:value-type="string" office:string-value="//">
            <text:p>//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80">
            <text:p>280</text:p>
          </table:table-cell>
          <table:table-cell table:style-name="ce6" office:value-type="date" office:date-value="2015-10-30">
            <text:p>30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REALIZZAZIONE LAVORI DI SISTEMAZIONE AMBIENTALE VALLE DEL CREARO - <text:s/>APPROVAZIONE STATO FINALE E CERTIFICATO DI REGOLARE ESECUZIONE DITTA GROTTO CALCESTRUZZI SRL LAVORI IN COMPLEMENTARI</text:p>
          </table:table-cell>
          <table:table-cell table:style-name="ce16" office:value-type="string">
            <text:p>Approvazione atti contabilità finale</text:p>
          </table:table-cell>
          <table:table-cell table:style-name="ce57" office:value-type="string" office:string-value="//">
            <text:p>//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81">
            <text:p>281</text:p>
          </table:table-cell>
          <table:table-cell table:style-name="ce6" office:value-type="date" office:date-value="2015-10-30">
            <text:p>30/10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REALIZZAZIONE LAVORI DI SISTEMAZIONE AMBIENTALE VALLE DEL CREARO - <text:s/>LIQUIDAZIONI FINALI – APPROVAZIONE RELAZIONE ACCLARANTE I RAPPORTI TRA COMUNE E REGIONE DEL VENETO</text:p>
          </table:table-cell>
          <table:table-cell table:style-name="ce16" office:value-type="string">
            <text:p>Approvazione atti contabilità finale</text:p>
          </table:table-cell>
          <table:table-cell table:style-name="ce57" office:value-type="string" office:string-value="//">
            <text:p>//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82">
            <text:p>282</text:p>
          </table:table-cell>
          <table:table-cell table:style-name="ce6" office:value-type="date" office:date-value="2015-10-30">
            <text:p>30/10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465.97">
            <text:p><text:s/>€ 465,97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84">
            <text:p>284</text:p>
          </table:table-cell>
          <table:table-cell table:style-name="ce6" office:value-type="date" office:date-value="2015-11-02">
            <text:p>02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5" office:value-type="currency" office:currency="EUR" office:value="32471.73">
            <text:p>€ 32.471,73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285">
            <text:p>285</text:p>
          </table:table-cell>
          <table:table-cell table:style-name="ce6" office:value-type="date" office:date-value="2015-11-04">
            <text:p>04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6250.86">
            <text:p><text:s/>€ 6.250,86 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286">
            <text:p>286</text:p>
          </table:table-cell>
          <table:table-cell table:style-name="ce6" office:value-type="date" office:date-value="2015-11-06">
            <text:p>06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CONTRIBUTO ASSOCIATIVO ANCI VENETO ANNO 2015</text:p>
          </table:table-cell>
          <table:table-cell table:style-name="ce28" office:value-type="string">
            <text:p>Adesione ANCI Veneto 2015</text:p>
          </table:table-cell>
          <table:table-cell table:style-name="ce57" office:value-type="float" office:value="231">
            <text:p><text:s/>€ 231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87">
            <text:p>287</text:p>
          </table:table-cell>
          <table:table-cell table:style-name="ce6" office:value-type="date" office:date-value="2015-11-09">
            <text:p>09/11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GGIORNAMENTO IMPEGNO DI SPESA ASSISTENZA DOMICILIARE (SAD)</text:p>
          </table:table-cell>
          <table:table-cell table:style-name="ce28" office:value-type="string">
            <text:p>Aggiornamento dell'impegno a suo tempo assunto per il pagamento alla cooperativa affidataria del servizio di assistenza domicilare</text:p>
          </table:table-cell>
          <table:table-cell table:style-name="ce57" office:value-type="float" office:value="5000">
            <text:p><text:s/>€ 5.000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88">
            <text:p>288</text:p>
          </table:table-cell>
          <table:table-cell table:style-name="ce6" office:value-type="date" office:date-value="2015-11-12">
            <text:p>12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COSTITUZIONE FONDO PER LE POLITICHE DI SVILUPPO DELLE RISORSE UMANE E PER LA PRODUTTIVITA’ ANNO 2015</text:p>
          </table:table-cell>
          <table:table-cell table:style-name="ce28" office:value-type="string">
            <text:p>costituzione fondo salario accessorio anno 2015</text:p>
          </table:table-cell>
          <table:table-cell table:style-name="ce57" office:value-type="float" office:value="106154.68">
            <text:p><text:s/>€ 106.154,68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89">
            <text:p>289</text:p>
          </table:table-cell>
          <table:table-cell table:style-name="ce6" office:value-type="date" office:date-value="2015-11-13">
            <text:p>13/11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AGGIUDICAZIONE LOTTI DI LEGNAME PROVENIENTI DA TAGLIO COLTURALE <text:s/>ANNO 2015</text:p>
          </table:table-cell>
          <table:table-cell table:style-name="ce28" office:value-type="string">
            <text:p>aggiudicazione legname tagliato dal Servizio Forestale nell'anno 2015</text:p>
          </table:table-cell>
          <table:table-cell table:style-name="ce63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90">
            <text:p>290</text:p>
          </table:table-cell>
          <table:table-cell table:style-name="ce6" office:value-type="date" office:date-value="2015-11-13">
            <text:p>13/11/2015</text:p>
          </table:table-cell>
          <table:table-cell table:style-name="ce16" office:value-type="string">
            <text:p>Finanziario</text:p>
          </table:table-cell>
          <table:table-cell table:style-name="ce23" office:value-type="string">
            <text:p>LIQUIDAZIONE FATTURE VARIE</text:p>
          </table:table-cell>
          <table:table-cell table:style-name="ce29" office:value-type="string">
            <text:p>Liquidazione fatture varie</text:p>
          </table:table-cell>
          <table:table-cell table:style-name="ce55" office:value-type="currency" office:currency="EUR" office:value="663.2">
            <text:p>€ 663,20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291">
            <text:p>291</text:p>
          </table:table-cell>
          <table:table-cell table:style-name="ce6" office:value-type="date" office:date-value="2015-11-13">
            <text:p>13/11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IMPEGNI DI SPESA PER PROGETTI E <text:s/>SERVIZI VARI</text:p>
          </table:table-cell>
          <table:table-cell table:style-name="ce28" office:value-type="string">
            <text:p>Impegni di spesa per finanziamento progetti o servizi a favore del Comune (manutenzione scuole medie, manutenzione strade, monitoraggio territorio)</text:p>
          </table:table-cell>
          <table:table-cell table:style-name="ce57" office:value-type="float" office:value="24800">
            <text:p><text:s/>€ 24.800,00 </text:p>
          </table:table-cell>
          <table:table-cell table:style-name="ce28"/>
          <table:table-cell table:number-columns-repeated="1017"/>
        </table:table-row>
        <table:table-row table:style-name="ro2">
          <table:table-cell table:style-name="ce3" office:value-type="float" office:value="292">
            <text:p>292</text:p>
          </table:table-cell>
          <table:table-cell table:style-name="ce6" office:value-type="date" office:date-value="2015-11-13">
            <text:p>13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FATTURE VARIE </text:p>
          </table:table-cell>
          <table:table-cell table:style-name="ce28" office:value-type="string">
            <text:p>Liquidazione fatture varie</text:p>
          </table:table-cell>
          <table:table-cell table:style-name="ce57" office:value-type="float" office:value="22544.92">
            <text:p><text:s/>€ 22.544,92 </text:p>
          </table:table-cell>
          <table:table-cell table:style-name="ce28" office:value-type="string">
            <text:p>Fatture varie </text:p>
          </table:table-cell>
          <table:table-cell table:number-columns-repeated="1017"/>
        </table:table-row>
        <table:table-row table:style-name="ro4">
          <table:table-cell table:style-name="ce3" office:value-type="float" office:value="293">
            <text:p>293</text:p>
          </table:table-cell>
          <table:table-cell table:style-name="ce7" office:value-type="date" office:date-value="2015-11-13">
            <text:p>13/11/2015</text:p>
          </table:table-cell>
          <table:table-cell table:style-name="ce16" office:value-type="string">
            <text:p>Tecnico</text:p>
          </table:table-cell>
          <table:table-cell table:style-name="ce36" office:value-type="string">
            <text:p>MAPPE CICLOTURISTICHE E PEDONALI – PARTECIPAZIONE ALLA SPESA - IMPEGNO</text:p>
          </table:table-cell>
          <table:table-cell table:style-name="ce28" office:value-type="string">
            <text:p>impegno di spessa per finanziamento progetto mappe cicloturistiche altopiano di Asiago</text:p>
          </table:table-cell>
          <table:table-cell table:style-name="ce57" office:value-type="float" office:value="500">
            <text:p><text:s/>€ 500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94">
            <text:p>294</text:p>
          </table:table-cell>
          <table:table-cell table:style-name="ce6" office:value-type="date" office:date-value="2015-11-16">
            <text:p>16/11/2015</text:p>
          </table:table-cell>
          <table:table-cell table:style-name="ce16" office:value-type="string">
            <text:p>Affari Generali</text:p>
          </table:table-cell>
          <table:table-cell table:style-name="ce36" office:value-type="string">
            <text:p>FESTIVAL DELLA LETTERATURA “PAROLE A CONFINE” anno 2015 .IMPEGNO DI SPESA E LIQUIDAZIONE</text:p>
          </table:table-cell>
          <table:table-cell table:style-name="ce28" office:value-type="string">
            <text:p>Impegno di spesa e relativa liquidazione al comune di Carrè della quota parte del comune di Caltrano relativa alla partecipazione al Festival della letteratura denominato “ Parole a Confine “ anno 2015</text:p>
          </table:table-cell>
          <table:table-cell table:style-name="ce57" office:value-type="float" office:value="5302.1">
            <text:p><text:s/>€ 5.302,1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95">
            <text:p>295</text:p>
          </table:table-cell>
          <table:table-cell table:style-name="ce6" office:value-type="date" office:date-value="2015-11-16">
            <text:p>16/11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LOTTO LEGNAME “FORAORO” PRO 2012 – <text:span text:style-name="T2">MANCATA UTILIZZAZIONE – </text:span><text:span text:style-name="T2">DETERMINAZIONI</text:span></text:p>
          </table:table-cell>
          <table:table-cell table:style-name="ce28" office:value-type="string">
            <text:p>Presa d'atto della rinuncia al lotto da parte della ditta aggiudicataria, incameramento penale. Annullamento progetto</text:p>
          </table:table-cell>
          <table:table-cell table:style-name="ce63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96">
            <text:p>296</text:p>
          </table:table-cell>
          <table:table-cell table:style-name="ce6" office:value-type="date" office:date-value="2015-11-16">
            <text:p>16/11/2015</text:p>
          </table:table-cell>
          <table:table-cell table:style-name="ce16" office:value-type="string">
            <text:p>Tecnico</text:p>
          </table:table-cell>
          <table:table-cell table:style-name="ce23" office:value-type="string">
            <text:p>MODIFICHE AL PEG 2015 SETTORE TECNICO: ECONOMIE DI SPESA E RICHIESTA NUOVE RISORSE</text:p>
          </table:table-cell>
          <table:table-cell table:style-name="ce28" office:value-type="string">
            <text:p>variazione di impegni di spesa a seguito di economie e richiesta di nuove risorse in vista dell'assestamento del bilancio</text:p>
          </table:table-cell>
          <table:table-cell table:style-name="ce63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97">
            <text:p>297</text:p>
          </table:table-cell>
          <table:table-cell table:style-name="ce6" office:value-type="date" office:date-value="2015-11-16">
            <text:p>16/11/2015</text:p>
          </table:table-cell>
          <table:table-cell table:style-name="ce16" office:value-type="string">
            <text:p>Affari Generali</text:p>
          </table:table-cell>
          <table:table-cell table:style-name="ce23" office:value-type="string">
            <text:p>MODIFICHE AL P.E.G. ANNO 2015 SETTORE AFFARI GENERALI. ECONOMIE DI SPESA E RICHIESTA NUOVE RISORSE</text:p>
          </table:table-cell>
          <table:table-cell table:style-name="ce28" office:value-type="string">
            <text:p>variazione di impegni di spesa a seguito di economie e richiesta di nuove risorse in vista dell'assestamento del bilancio</text:p>
          </table:table-cell>
          <table:table-cell table:style-name="ce63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98">
            <text:p>298</text:p>
          </table:table-cell>
          <table:table-cell table:style-name="ce6" office:value-type="date" office:date-value="2015-11-16">
            <text:p>16/11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MODIFICHE AL PEG 2015 SETTORE FINANZIARIO: ECONOMIE DI SPESA E RICHIESTA NUOVE RISORSE</text:p>
          </table:table-cell>
          <table:table-cell table:style-name="ce28" office:value-type="string">
            <text:p>variazione di impegni di spesa a seguito di economie e richiesta di nuove risorse in vista dell'assestamento del bilancio</text:p>
          </table:table-cell>
          <table:table-cell table:style-name="ce63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99">
            <text:p>299</text:p>
          </table:table-cell>
          <table:table-cell table:style-name="ce6" office:value-type="date" office:date-value="2015-11-17">
            <text:p>17/11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BANDA CITTADINA E MAJORETTES CALTRANO. SALDO CORSO DI <text:s/>ORIENTAMENTO MUSICALE ANNO SCOLASTICO 2014/2015 ED ACCONTO CORSO DI ORIENTAMENTO MUSICALE ANNO SCOLASTICO 2015/2016. IMPEGNI DI SPESA ED EROGAZIONE</text:p>
          </table:table-cell>
          <table:table-cell table:style-name="ce28" office:value-type="string">
            <text:p>Liquidazione saldo contributo a.s. 2014-2015 e acconto contributo a.s. 2015-2016 corso di orientamento musicale, previa presentazione di richiesta da parte della Banda</text:p>
          </table:table-cell>
          <table:table-cell table:style-name="ce57" office:value-type="float" office:value="2100">
            <text:p><text:s/>€ 2.100,00 </text:p>
          </table:table-cell>
          <table:table-cell table:style-name="ce28" office:value-type="string">
            <text:p>Richieste della Banda di Caltrano prot. n. 3371 del 8.8.2015 e prot. n. 4674 del 10.8.2015</text:p>
          </table:table-cell>
          <table:table-cell table:number-columns-repeated="1017"/>
        </table:table-row>
        <table:table-row table:style-name="ro3">
          <table:table-cell table:style-name="ce3" office:value-type="float" office:value="300">
            <text:p>300</text:p>
          </table:table-cell>
          <table:table-cell table:style-name="ce6" office:value-type="date" office:date-value="2015-11-17">
            <text:p>17/11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ORGANIZZAZIONE MANIFESTAZIONI AGRICOLTURA E MONTAGNA – ANNO 2015 <text:s/>MODIFICA IMPEGNO DI SPESA ASSUNTO CON DETERMINAZIONE N. 217/2015</text:p>
          </table:table-cell>
          <table:table-cell table:style-name="ce28" office:value-type="string">
            <text:p>modifica impegno di spesa a favore della pro-loco per organizzazione manifestazione</text:p>
          </table:table-cell>
          <table:table-cell table:style-name="ce57" office:value-type="float" office:value="1000">
            <text:p><text:s/>€ 1.0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01">
            <text:p>301</text:p>
          </table:table-cell>
          <table:table-cell table:style-name="ce6" office:value-type="date" office:date-value="2015-11-17">
            <text:p>17/11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MODIFICA IMPEGNO DI SPESA PER MANUTENZIONE SCUOLABUS</text:p>
          </table:table-cell>
          <table:table-cell table:style-name="ce28" office:value-type="string">
            <text:p>aggiornamento impegno di spesa officina <text:s/>per manutenzione scuolabus</text:p>
          </table:table-cell>
          <table:table-cell table:style-name="ce57" office:value-type="float" office:value="1500">
            <text:p><text:s/>€ 1.500,00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02">
            <text:p>302</text:p>
          </table:table-cell>
          <table:table-cell table:style-name="ce6" office:value-type="date" office:date-value="2015-11-19">
            <text:p>19/11/2015</text:p>
          </table:table-cell>
          <table:table-cell table:style-name="ce16" office:value-type="string">
            <text:p>Affari Generali</text:p>
          </table:table-cell>
          <table:table-cell table:style-name="ce37" office:value-type="string">
            <text:p>SPORTELLO BADANTI. IMPEGNO DI SPESA ANNO 2015</text:p>
          </table:table-cell>
          <table:table-cell table:style-name="ce28" office:value-type="string">
            <text:p>Impegno di spesa per il funzionamento in forma associata con altri comuni dello “ SPORTELLO BADANTI”</text:p>
          </table:table-cell>
          <table:table-cell table:style-name="ce65" office:value-type="string" office:string-value="€ € 365,08">
            <text:p>€ € 365,08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03">
            <text:p>303</text:p>
          </table:table-cell>
          <table:table-cell table:style-name="ce6" office:value-type="date" office:date-value="2015-11-19">
            <text:p>19/11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RETTIFICA DETERMINAZIONE N. 298 DEL 16/11/2015 - MODIFICHE AL PEG ANNO 2015 SETTORE FINANZIARIO - ECONOMIE DI SPESA E RICHIESTA NUOVE RISORSE</text:p>
          </table:table-cell>
          <table:table-cell table:style-name="ce28" office:value-type="string">
            <text:p>Rettifica della determinazione indicata per integrazione</text:p>
          </table:table-cell>
          <table:table-cell table:style-name="ce57" office:value-type="string" office:string-value="//">
            <text:p>//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04">
            <text:p>304</text:p>
          </table:table-cell>
          <table:table-cell table:style-name="ce9" office:value-type="date" office:date-value="2015-11-19">
            <text:p>19/11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LIQUIDAZIONE LAVORO STRAORDINARIO EFFETTUATO DAL PERSONALE DIPENDENTE NEL MESE DI OTTOBRE 2015</text:p>
          </table:table-cell>
          <table:table-cell table:style-name="ce18" office:value-type="string">
            <text:p>Liquidazione lavoro straordinario mese di ottobre 2015</text:p>
          </table:table-cell>
          <table:table-cell table:style-name="ce57" office:value-type="float" office:value="80.73">
            <text:p><text:s/>€ 80,73 </text:p>
          </table:table-cell>
          <table:table-cell table:style-name="ce7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05">
            <text:p>305</text:p>
          </table:table-cell>
          <table:table-cell table:style-name="ce6" office:value-type="date" office:date-value="2015-11-20">
            <text:p>20/11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LIQUIDAZIONE FATTURE VARIE</text:p>
          </table:table-cell>
          <table:table-cell table:style-name="ce28" office:value-type="string">
            <text:p>Liquidazione fatture varie</text:p>
          </table:table-cell>
          <table:table-cell table:style-name="ce57" office:value-type="float" office:value="2803.04">
            <text:p><text:s/>€ 2.803,04 </text:p>
          </table:table-cell>
          <table:table-cell table:style-name="ce28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306">
            <text:p>306</text:p>
          </table:table-cell>
          <table:table-cell table:style-name="ce6" office:value-type="date" office:date-value="2015-11-20">
            <text:p>20/11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LIQUIDAZIONE FATTURE VARIE</text:p>
          </table:table-cell>
          <table:table-cell table:style-name="ce16" office:value-type="string">
            <text:p>Liquidazione fatture varie</text:p>
          </table:table-cell>
          <table:table-cell table:style-name="ce57" office:value-type="float" office:value="4082.14">
            <text:p><text:s/>€ 4.082,14 </text:p>
          </table:table-cell>
          <table:table-cell table:style-name="ce28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307">
            <text:p>307</text:p>
          </table:table-cell>
          <table:table-cell table:style-name="ce6" office:value-type="date" office:date-value="2015-11-24">
            <text:p>24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RINNOVO CONCESSIONE DEL SERVIZIO DI ACCERTAMENTO LIQUIDAZIONE E RISCOSSIONE DELL'IMPOSTA COMUNALE SULLA PUBBLICITA' E DEL DIRITTO SULLE PUBBLICHE AFFISSIONI - PERIODO 1° GENNAIO 2016 - 31 DICEMBRE 2021</text:p>
          </table:table-cell>
          <table:table-cell table:style-name="ce16" office:value-type="string">
            <text:p>Rinnovo concessione servizio in oggetto</text:p>
          </table:table-cell>
          <table:table-cell table:style-name="ce57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08">
            <text:p>308</text:p>
          </table:table-cell>
          <table:table-cell table:style-name="ce6" office:value-type="date" office:date-value="2015-11-25">
            <text:p>25/11/2015</text:p>
          </table:table-cell>
          <table:table-cell table:style-name="ce16" office:value-type="string">
            <text:p>Finanziario</text:p>
          </table:table-cell>
          <table:table-cell table:style-name="ce37" office:value-type="string">
            <text:p>LIQUIDAZIONE FATTURE VARIE</text:p>
          </table:table-cell>
          <table:table-cell table:style-name="ce28" office:value-type="string">
            <text:p>Liquidazione fatture varie</text:p>
          </table:table-cell>
          <table:table-cell table:style-name="ce57" office:value-type="float" office:value="3189">
            <text:p><text:s/>€ 3.189,00 </text:p>
          </table:table-cell>
          <table:table-cell table:style-name="ce28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309">
            <text:p>309</text:p>
          </table:table-cell>
          <table:table-cell table:style-name="ce6" office:value-type="date" office:date-value="2015-11-25">
            <text:p>25/11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UFFICIO ECONOMATO - RIMBORSO ANTICIPAZIONI DI SPESA MESI DI OTTOBRE E NOVEMBRE 2015</text:p>
          </table:table-cell>
          <table:table-cell table:style-name="ce16" office:value-type="string">
            <text:p>Rimborso buoni economato mesi di ottobre e novembre 2015</text:p>
          </table:table-cell>
          <table:table-cell table:style-name="ce57" office:value-type="float" office:value="524.93">
            <text:p><text:s/>€ 524,93 </text:p>
          </table:table-cell>
          <table:table-cell table:style-name="ce28" office:value-type="string">
            <text:p>scontrini</text:p>
          </table:table-cell>
          <table:table-cell table:number-columns-repeated="1017"/>
        </table:table-row>
        <table:table-row table:style-name="ro3">
          <table:table-cell table:style-name="ce3" office:value-type="float" office:value="310">
            <text:p>310</text:p>
          </table:table-cell>
          <table:table-cell table:style-name="ce6" office:value-type="date" office:date-value="2015-11-28">
            <text:p>28/11/2015</text:p>
          </table:table-cell>
          <table:table-cell table:style-name="ce16" office:value-type="string">
            <text:p>Affari Generali</text:p>
          </table:table-cell>
          <table:table-cell table:style-name="ce37" office:value-type="string">
            <text:p>BUONO LIBRI REGIONE VENETO- ACCERTAMENTO ENTRATA, IMPEGNO DI SPESA E LIQUIDAZIONE</text:p>
          </table:table-cell>
          <table:table-cell table:style-name="ce28" office:value-type="string">
            <text:p>Accertamento di entrata del contributo per l'acquisto dei libri di testo e liquidazione ai beneficiari che hanno presentato la richiesta</text:p>
          </table:table-cell>
          <table:table-cell table:style-name="ce57" office:value-type="float" office:value="1005.5">
            <text:p><text:s/>€ 1.005,5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311">
            <text:p>311</text:p>
          </table:table-cell>
          <table:table-cell table:style-name="ce6" office:value-type="date" office:date-value="2015-11-28">
            <text:p>28/11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SPESE SEGRETERIA CONVENZIONATA <text:s text:c="58"/>MONTICELLO CONTE OTTO - CALTRANO - CALVENE ANNO 2015 <text:s text:c="20"/>RIMBORSO QUOTA A CARICO AL COMUNE DI MONTICELLO CONTO OTTO <text:s text:c="2"/>PERIDO GENNAIO - SETTEMBRE 2015</text:p>
          </table:table-cell>
          <table:table-cell table:style-name="ce18" office:value-type="string">
            <text:p>Rimborso al comune di Monticello Conte Otto della quota a carico per il periodo gen – sett 2015</text:p>
          </table:table-cell>
          <table:table-cell table:style-name="ce57" office:value-type="float" office:value="13272.83">
            <text:p><text:s/>€ 13.272,83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12">
            <text:p>312</text:p>
          </table:table-cell>
          <table:table-cell table:style-name="ce6" office:value-type="date" office:date-value="2015-12-01">
            <text:p>01/12/2015</text:p>
          </table:table-cell>
          <table:table-cell table:style-name="ce19" office:value-type="string">
            <text:p>Finanziario</text:p>
          </table:table-cell>
          <table:table-cell table:style-name="ce29" office:value-type="string">
            <text:p>ASSESTAMENTO AL BILANCIO <text:s/>- P.E.G. ANNO 2015 - AGGIORNAMENTO IMPEGNI DI SPESA</text:p>
          </table:table-cell>
          <table:table-cell table:style-name="ce18" office:value-type="string">
            <text:p>Aggiornamento impegni di spesa a seguito assestamento generale bilancio previsione 2015</text:p>
          </table:table-cell>
          <table:table-cell table:style-name="ce66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13">
            <text:p>313</text:p>
          </table:table-cell>
          <table:table-cell table:style-name="ce6" office:value-type="date" office:date-value="2015-12-01">
            <text:p>01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RIMBORSO AI DATORI DI LAVORO DEI PERMESSI RETRIBUITI AMMINISTRATORI ANNO 2015 - IMPEGNO DI SPESA</text:p>
          </table:table-cell>
          <table:table-cell table:style-name="ce16" office:value-type="string">
            <text:p>Impegno spesa per rimborso permessi retribuiti amministratori</text:p>
          </table:table-cell>
          <table:table-cell table:style-name="ce65" office:value-type="string" office:string-value="€. 13.012,81">
            <text:p>€. 13.012,81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314">
            <text:p>314</text:p>
          </table:table-cell>
          <table:table-cell table:style-name="ce6" office:value-type="date" office:date-value="2015-12-01">
            <text:p>01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LAVORI DI REALIZZAZIONE STRADA SILVOPASTORALE DI ESBOSCO "SERONA-PUNTIGLIONE - PROCEDURA NEGOZIATA PER AFFIDAMENTO APPALTO - ARTICOLO 122, COMMA 7 <text:s/>DEL DECRETO LEGISLATIVO N.163 DEL 2006 – AGGIUDICAZIONE DEFINITIVA</text:p>
          </table:table-cell>
          <table:table-cell table:style-name="ce18" office:value-type="string">
            <text:p>Aggiudicazione lavori di costruzione strada esbosco legname</text:p>
          </table:table-cell>
          <table:table-cell table:style-name="ce57" office:value-type="float" office:value="18000">
            <text:p><text:s/>€ 18.000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15">
            <text:p>315</text:p>
          </table:table-cell>
          <table:table-cell table:style-name="ce6" office:value-type="date" office:date-value="2015-12-01">
            <text:p>01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ASSESTAMENTO AL BILANCIO P.E.G. ANNO 2015. AGGIORNAMENTO IMPEGNI DI SPESA </text:p>
          </table:table-cell>
          <table:table-cell table:style-name="ce18" office:value-type="string">
            <text:p>Aggiornamento impegni di spesa a seguito assestamento generale bilancio previsione 2015</text:p>
          </table:table-cell>
          <table:table-cell table:style-name="ce67" office:value-type="string" office:string-value="//">
            <text:p>//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16">
            <text:p>316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ATTIVAZIONE MODULO SERVIZIO "ASCOT WEB STATO CIVILE"</text:p>
          </table:table-cell>
          <table:table-cell table:style-name="ce18" office:value-type="string">
            <text:p>Implementazione dle sistema informatico "servizi demografici" con l'attivazione del servizio di stato civile</text:p>
          </table:table-cell>
          <table:table-cell table:style-name="ce57" office:value-type="float" office:value="2886">
            <text:p><text:s/>€ 2.886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17">
            <text:p>317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57" office:value-type="float" office:value="1973.99">
            <text:p><text:s/>€ 1.973,99 </text:p>
          </table:table-cell>
          <table:table-cell table:style-name="ce28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318">
            <text:p>318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ONCESSIONE CONTRIBUTO ORDINARIO ALL'ASSOCIAZIONE U.S.D. PEDEMONTANA. SALDO ANNO 2015</text:p>
          </table:table-cell>
          <table:table-cell table:style-name="ce18" office:value-type="string">
            <text:p>Liquidazione saldo contributo anno 2015 all'u.s.d. pedemontana</text:p>
          </table:table-cell>
          <table:table-cell table:style-name="ce57" office:value-type="float" office:value="3000">
            <text:p><text:s/>€ 3.000,00 </text:p>
          </table:table-cell>
          <table:table-cell table:style-name="ce28" office:value-type="string">
            <text:p>Delibera G.C. n. 82/2014 e convenzione sottoscritta tra Comuni e U.S.D. Pedemontana</text:p>
          </table:table-cell>
          <table:table-cell table:number-columns-repeated="1017"/>
        </table:table-row>
        <table:table-row table:style-name="ro2">
          <table:table-cell table:style-name="ce3" office:value-type="float" office:value="319">
            <text:p>319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AGGIORNAMENTO ED ASSUNZIONE IMPEGNI DI SPESA VARI </text:p>
          </table:table-cell>
          <table:table-cell table:style-name="ce16" office:value-type="string">
            <text:p>assunzione o aumento di alcuni impegni di spesa</text:p>
          </table:table-cell>
          <table:table-cell table:style-name="ce57" office:value-type="float" office:value="19275">
            <text:p><text:s/>€ 19.275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0">
            <text:p>320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LIQUIDAZIONE GETTONI DI PRESENZA AI COMPONENTI DELLA COMMISSIONE EDILIZIA ANNO 2015</text:p>
          </table:table-cell>
          <table:table-cell table:style-name="ce16" office:value-type="string">
            <text:p>Liquidazione gettoni di presenza 2015 ai membri della CEC</text:p>
          </table:table-cell>
          <table:table-cell table:style-name="ce57" office:value-type="float" office:value="143.5">
            <text:p><text:s/>€ 143,5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21">
            <text:p>321</text:p>
          </table:table-cell>
          <table:table-cell table:style-name="ce6" office:value-type="date" office:date-value="2015-12-02">
            <text:p>02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AFFIDAMENTO SERVIZIO STAMPA NOTIZIARIO 2015</text:p>
          </table:table-cell>
          <table:table-cell table:style-name="ce18" office:value-type="string">
            <text:p>Impegno di spesa per stampa bollettino informativo 2015</text:p>
          </table:table-cell>
          <table:table-cell table:style-name="ce57" office:value-type="float" office:value="2866.24">
            <text:p><text:s/>€ 2.866,24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2">
            <text:p>322</text:p>
          </table:table-cell>
          <table:table-cell table:style-name="ce6" office:value-type="date" office:date-value="2015-12-03">
            <text:p>03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CONTRIBUTO STRAORDINARIO AL BILANCIO SOCIALE DELL' ULSS N. 4 ALTO VICENTINO - ANNO 2015</text:p>
          </table:table-cell>
          <table:table-cell table:style-name="ce16" office:value-type="string">
            <text:p>Contributo straordinario all' ULSS n. 4 Alto Vicentino</text:p>
          </table:table-cell>
          <table:table-cell table:style-name="ce57" office:value-type="float" office:value="4369">
            <text:p><text:s/>€ 4.369,00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3">
            <text:p>323</text:p>
          </table:table-cell>
          <table:table-cell table:style-name="ce6" office:value-type="date" office:date-value="2015-12-03">
            <text:p>03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VERSAMENTO ALLA REGIONE VENETO DEL CANONE DOVUTO PER CONCESSIONE IDRAULICA TOMBOTTO PONTE DELLA VALLE ANNO 2015</text:p>
          </table:table-cell>
          <table:table-cell table:style-name="ce18" office:value-type="string">
            <text:p>Versamento canone demaniale tombotto Ponte della Valle 2015</text:p>
          </table:table-cell>
          <table:table-cell table:style-name="ce57" office:value-type="float" office:value="210.97">
            <text:p><text:s/>€ 210,97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4">
            <text:p>324</text:p>
          </table:table-cell>
          <table:table-cell table:style-name="ce6" office:value-type="date" office:date-value="2015-12-03">
            <text:p>03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VERSAMENTO ALLA REGIONE VENETO DEL CANONE DOVUTO PER CONCESSIONE IDRAULICA TOMBOTTO VALLE GAVALDIN ANNO 2015</text:p>
          </table:table-cell>
          <table:table-cell table:style-name="ce18" office:value-type="string">
            <text:p>Versamento canone demaniale tombotto Valle Gavaldin 2015</text:p>
          </table:table-cell>
          <table:table-cell table:style-name="ce68" office:value-type="string">
            <text:p>€. 341,26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25">
            <text:p>325</text:p>
          </table:table-cell>
          <table:table-cell table:style-name="ce8" office:value-type="date" office:date-value="2015-12-03">
            <text:p>03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VERSAMENTO ALLA REGIONE VENETO DEL CANONE DOVUTO PER OCCUPAZIONE AREA DEMANIALE CON FABBRICATO EX LATTERIA S.CROCE ANNO 2015</text:p>
          </table:table-cell>
          <table:table-cell table:style-name="ce18" office:value-type="string">
            <text:p>Versamento canone demaniale ex latteria S.Croce anno 2015</text:p>
          </table:table-cell>
          <table:table-cell table:style-name="ce57" office:value-type="float" office:value="620.47">
            <text:p><text:s/>€ 620,47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6">
            <text:p>326</text:p>
          </table:table-cell>
          <table:table-cell table:style-name="ce6" office:value-type="date" office:date-value="2015-12-03">
            <text:p>03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VERSAMENTO ALLA REGIONE VENETO DEL CANONE DOVUTO PER CONCESSIONI IDRAULICHE CON TUBATURE DEL GAS ANNO 2015</text:p>
          </table:table-cell>
          <table:table-cell table:style-name="ce18" office:value-type="string">
            <text:p>Versamento canone demaniale anno 2015 tubature gas</text:p>
          </table:table-cell>
          <table:table-cell table:style-name="ce57" office:value-type="float" office:value="210.97">
            <text:p><text:s/>€ 210,97 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7">
            <text:p>327</text:p>
          </table:table-cell>
          <table:table-cell table:style-name="ce6" office:value-type="date" office:date-value="2015-12-03">
            <text:p>03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CONTRIBUTO STRAORDINARIO</text:p>
          </table:table-cell>
          <table:table-cell table:style-name="ce18" office:value-type="string">
            <text:p>Assegnazione di un contributo straordinario ad una famiglia in difficoltà economica</text:p>
          </table:table-cell>
          <table:table-cell table:style-name="ce61" office:value-type="float" office:value="255.18">
            <text:p>€ 255,18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28">
            <text:p>328</text:p>
          </table:table-cell>
          <table:table-cell table:style-name="ce6" office:value-type="date" office:date-value="2015-12-04">
            <text:p>04/12/2015</text:p>
          </table:table-cell>
          <table:table-cell table:style-name="ce16" office:value-type="string">
            <text:p>Affari Generali</text:p>
          </table:table-cell>
          <table:table-cell table:style-name="ce39" office:value-type="string">
            <text:p>CENA VOLONTARI-IMPEGNO DI SPESA</text:p>
          </table:table-cell>
          <table:table-cell table:style-name="ce18" office:value-type="string">
            <text:p>Impegno di spesa per offrire alle persone che prestano servizio di volontariato presso il comune una cena in segno di ringraziamento</text:p>
          </table:table-cell>
          <table:table-cell table:style-name="ce61" office:value-type="float" office:value="700">
            <text:p>€ 700,00</text:p>
          </table:table-cell>
          <table:table-cell table:style-name="ce28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29">
            <text:p>329</text:p>
          </table:table-cell>
          <table:table-cell table:style-name="ce6" office:value-type="date" office:date-value="2015-12-09">
            <text:p>09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61" office:value-type="float" office:value="9732.73">
            <text:p>€ 9.732,73</text:p>
          </table:table-cell>
          <table:table-cell table:style-name="ce28" office:value-type="string">
            <text:p>Fatture varie </text:p>
          </table:table-cell>
          <table:table-cell table:number-columns-repeated="1017"/>
        </table:table-row>
        <table:table-row table:style-name="ro4">
          <table:table-cell table:style-name="ce3" office:value-type="float" office:value="330">
            <text:p>330</text:p>
          </table:table-cell>
          <table:table-cell table:style-name="ce6" office:value-type="date" office:date-value="2015-12-09">
            <text:p>09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SERVIZIO DI ASSISTENZA SOCIALE. PROROGA CONTRATTO</text:p>
          </table:table-cell>
          <table:table-cell table:style-name="ce18" office:value-type="string">
            <text:p>Proroga del contratto in essere del servizio di assistenza sociale fino al 31/01/2016 nelle more di aggiudicazione di nuovo servizio </text:p>
          </table:table-cell>
          <table:table-cell table:style-name="ce68" office:value-type="float" office:value="688.91">
            <text:p>€ 688,91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331">
            <text:p>331</text:p>
          </table:table-cell>
          <table:table-cell table:style-name="ce6" office:value-type="date" office:date-value="2015-12-10">
            <text:p>10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FORNITURA ED ISTALLAZIONE DI N.22 LETTI OSPEDALIZZATI A MOVIMENTO ELETTRICO PER L'ISTITUZIONE CASA DI RIPOSO DI CALTRANO</text:p>
          </table:table-cell>
          <table:table-cell table:style-name="ce18" office:value-type="string">
            <text:p>Acquisto di n.22 letti ospedalizzati per la casa di riposo</text:p>
          </table:table-cell>
          <table:table-cell table:style-name="ce68" office:value-type="float" office:value="34070.31">
            <text:p>€ 34.070,31</text:p>
          </table:table-cell>
          <table:table-cell table:style-name="ce18" office:value-type="string">
            <text:p>deliberazione di G.C. n.81/2015 di aprovazione del progetto denominato "CASA DI Riposo - adeguamento L.R.22/2002…- implementazione ed ammodernamento della dotazione di arredi ed attrezzature funzionali"</text:p>
          </table:table-cell>
          <table:table-cell table:number-columns-repeated="1017"/>
        </table:table-row>
        <table:table-row table:style-name="ro4">
          <table:table-cell table:style-name="ce3" office:value-type="float" office:value="332">
            <text:p>332</text:p>
          </table:table-cell>
          <table:table-cell table:style-name="ce6" office:value-type="date" office:date-value="2015-12-10">
            <text:p>10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AGGIORNAMENTO INVENTARIO ANNI 2013/2014/2015 PER INSERIMENTO DI ALCUNI BENI MOBILI - AFFIDAMENTO SERVIZIO</text:p>
          </table:table-cell>
          <table:table-cell table:style-name="ce16" office:value-type="string">
            <text:p>Aggiornamento inventario</text:p>
          </table:table-cell>
          <table:table-cell table:style-name="ce68" office:value-type="string">
            <text:p>€. 400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33">
            <text:p>333</text:p>
          </table:table-cell>
          <table:table-cell table:style-name="ce6" office:value-type="date" office:date-value="2015-12-10">
            <text:p>10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FORNITURA DI N.2 NUOVI PERSONAL COMPUTER E DI LICENZA ANNUALE AUTOCAD PER GLI UFFICI COMUNALI</text:p>
          </table:table-cell>
          <table:table-cell table:style-name="ce18" office:value-type="string">
            <text:p>acquisto di 2 pc e noleggio software per disegno</text:p>
          </table:table-cell>
          <table:table-cell table:style-name="ce68" office:value-type="float" office:value="2250.9">
            <text:p>€ 2.250,9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34">
            <text:p>334</text:p>
          </table:table-cell>
          <table:table-cell table:style-name="ce6" office:value-type="date" office:date-value="2015-12-10">
            <text:p>10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CORSO PER PATENTINO DI UTILIZZO PRODOTTI FITOSANITARI</text:p>
          </table:table-cell>
          <table:table-cell table:style-name="ce18" office:value-type="string">
            <text:p>Impegno di spesa per l'iscrizione di dipendenti al corso per utilizzo prodotti fito sanitari</text:p>
          </table:table-cell>
          <table:table-cell table:style-name="ce68" office:value-type="float" office:value="350">
            <text:p>€ 350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35">
            <text:p>335</text:p>
          </table:table-cell>
          <table:table-cell table:style-name="ce6" office:value-type="date" office:date-value="2015-12-11">
            <text:p>11/12/2015</text:p>
          </table:table-cell>
          <table:table-cell table:style-name="ce16" office:value-type="string">
            <text:p>Finanziario</text:p>
          </table:table-cell>
          <table:table-cell table:style-name="ce30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61" office:value-type="float" office:value="22353.23">
            <text:p>€ 22.353,23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336">
            <text:p>336</text:p>
          </table:table-cell>
          <table:table-cell table:style-name="ce6" office:value-type="date" office:date-value="2015-12-11">
            <text:p>11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LIQUIDAZIONE LAVORO STRAORDINARIO EFFETTUATO DAL PERSONALE DIPENDENTE NEL MESE DI NOVEMBRE 2015</text:p>
          </table:table-cell>
          <table:table-cell table:style-name="ce16" office:value-type="string">
            <text:p>liquidazione lavoro straordinario mese di novembre 2015</text:p>
          </table:table-cell>
          <table:table-cell table:style-name="ce61" office:value-type="float" office:value="141.88">
            <text:p>€ 141,88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37">
            <text:p>337</text:p>
          </table:table-cell>
          <table:table-cell table:style-name="ce6" office:value-type="date" office:date-value="2015-12-11">
            <text:p>11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RIMBORSO VERSAMENTO IUC - IMU E TASI - ANNO 2014</text:p>
          </table:table-cell>
          <table:table-cell table:style-name="ce16" office:value-type="string">
            <text:p>Rimborso versamento IMU e Tasi anno 2014</text:p>
          </table:table-cell>
          <table:table-cell table:style-name="ce61" office:value-type="float" office:value="842.34">
            <text:p>€ 842,34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38">
            <text:p>338</text:p>
          </table:table-cell>
          <table:table-cell table:style-name="ce6" office:value-type="date" office:date-value="2015-12-11">
            <text:p>11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RIMBORSO VERSAMENTO IUC - IMU E TASI - ANNO 2015</text:p>
          </table:table-cell>
          <table:table-cell table:style-name="ce16" office:value-type="string">
            <text:p>Rimborso versamento IMU e Tasi anno 2015</text:p>
          </table:table-cell>
          <table:table-cell table:style-name="ce61" office:value-type="float" office:value="108">
            <text:p>€ 108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39">
            <text:p>339</text:p>
          </table:table-cell>
          <table:table-cell table:style-name="ce6" office:value-type="date" office:date-value="2015-12-14">
            <text:p>14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UFFICIO ECONOMATO - RIMBORSO ANTICIPAZIONI DI SPESA DICEMBRE 2015</text:p>
          </table:table-cell>
          <table:table-cell table:style-name="ce16" office:value-type="string">
            <text:p>Rimborso buoni economato mese di DICEMBRE 2015</text:p>
          </table:table-cell>
          <table:table-cell table:style-name="ce61" office:value-type="float" office:value="804.35">
            <text:p>€ 804,35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40">
            <text:p>340</text:p>
          </table:table-cell>
          <table:table-cell table:style-name="ce6" office:value-type="date" office:date-value="2015-12-14">
            <text:p>14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61" office:value-type="float" office:value="47741.55">
            <text:p>€ 47.741,55</text:p>
          </table:table-cell>
          <table:table-cell table:style-name="ce16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341">
            <text:p>341</text:p>
          </table:table-cell>
          <table:table-cell table:style-name="ce6" office:value-type="date" office:date-value="2015-12-15">
            <text:p>15/12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ASSEGNAZIONE E LIQUIDAZIONE BORSE DI STUDIO COMUNALI ANNO SCOLASTICO 2015/2016</text:p>
          </table:table-cell>
          <table:table-cell table:style-name="ce16" office:value-type="string">
            <text:p>Assegnazione n. 15 borse di studio comunali </text:p>
          </table:table-cell>
          <table:table-cell table:style-name="ce61" office:value-type="float" office:value="3520">
            <text:p>€ 3.520,00</text:p>
          </table:table-cell>
          <table:table-cell table:style-name="ce18" office:value-type="string">
            <text:p>Delibera G.C. n. 70/2015 e 89/2015 - Determina n. 234/2015</text:p>
          </table:table-cell>
          <table:table-cell table:number-columns-repeated="1017"/>
        </table:table-row>
        <table:table-row table:style-name="ro4">
          <table:table-cell table:style-name="ce3" office:value-type="float" office:value="342">
            <text:p>342</text:p>
          </table:table-cell>
          <table:table-cell table:style-name="ce6" office:value-type="date" office:date-value="2015-12-16">
            <text:p>16/12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ESAMI MEDICI DIPENDENTI IMPEGNO DI SPESA</text:p>
          </table:table-cell>
          <table:table-cell table:style-name="ce18" office:value-type="string">
            <text:p>Impegno di spesa per effettuazione analisi immunologiche dipendenti</text:p>
          </table:table-cell>
          <table:table-cell table:style-name="ce61" office:value-type="float" office:value="262">
            <text:p>€ 262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43">
            <text:p>343</text:p>
          </table:table-cell>
          <table:table-cell table:style-name="ce6" office:value-type="date" office:date-value="2015-12-16">
            <text:p>16/12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PROGETTO DI ESECUZIONE DELLA RECINZIONE PERIMETRALE IN LEGNO DELL'EX MALGA CARIOLETTA IMPEGNO DI SPESA</text:p>
          </table:table-cell>
          <table:table-cell table:style-name="ce18" office:value-type="string">
            <text:p>Impegno di spesa per finanziamento progetto di lavori di pubblica utilità proposto dall'Associazione GAM</text:p>
          </table:table-cell>
          <table:table-cell table:style-name="ce61" office:value-type="float" office:value="650">
            <text:p>€ 650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344">
            <text:p>344</text:p>
          </table:table-cell>
          <table:table-cell table:style-name="ce6" office:value-type="date" office:date-value="2015-12-16">
            <text:p>16/12/2015</text:p>
          </table:table-cell>
          <table:table-cell table:style-name="ce16" office:value-type="string">
            <text:p>Tecnico</text:p>
          </table:table-cell>
          <table:table-cell table:style-name="ce28" office:value-type="string">
            <text:p>AMPLIAMENTO COSTRUZIONE NUOVI VANI ACCESSORI PRESSO LA CASA DI RIPOSO - ADEGUAMENTO L.R. 22/2002 CENTRO DI SERVIZI PER PERSONE NON AUTOSUFFICIENTI PROGETTO ESECUTIVO – 1° STRALCIO – LIQUIDAZIONE INCENTIVO ART. 92</text:p>
          </table:table-cell>
          <table:table-cell table:style-name="ce18" office:value-type="string">
            <text:p>Liquidazione incentivo fondo dipendenti UTC</text:p>
          </table:table-cell>
          <table:table-cell table:style-name="ce61" office:value-type="float" office:value="2896">
            <text:p>€ 2.896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45">
            <text:p>345</text:p>
          </table:table-cell>
          <table:table-cell table:style-name="ce6" office:value-type="date" office:date-value="2015-12-16">
            <text:p>16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ASSEGNAZIONE CONTRIBUTO STRAORDINARIO </text:p>
          </table:table-cell>
          <table:table-cell table:style-name="ce18" office:value-type="string">
            <text:p>Assegnazione di un contributo straordinario ad una famiglia in difficoltà economica</text:p>
          </table:table-cell>
          <table:table-cell table:style-name="ce61" office:value-type="float" office:value="450">
            <text:p>€ 450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46">
            <text:p>346</text:p>
          </table:table-cell>
          <table:table-cell table:style-name="ce6" office:value-type="date" office:date-value="2015-12-17">
            <text:p>17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ASSUNZIONE IMPEGNO DI SPESA PER DESTINAZIONE DEL 5 PER MILLE – ANNO D'IMPOSTA 2012</text:p>
          </table:table-cell>
          <table:table-cell table:style-name="ce18" office:value-type="string">
            <text:p>Impegno di spesa della somma devoluta dai contribuenti con il 5 per mille al comune da destinare a finalità sociali</text:p>
          </table:table-cell>
          <table:table-cell table:style-name="ce61" office:value-type="float" office:value="2307.28">
            <text:p>€ 2.307,28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47">
            <text:p>347</text:p>
          </table:table-cell>
          <table:table-cell table:style-name="ce6" office:value-type="date" office:date-value="2015-12-17">
            <text:p>17/12/2015</text:p>
          </table:table-cell>
          <table:table-cell table:style-name="ce16" office:value-type="string">
            <text:p>Tecnico</text:p>
          </table:table-cell>
          <table:table-cell table:style-name="ce40" office:value-type="string">
            <text:p>LAVORI DI <text:span text:style-name="T2">SISTEMAZIONE E RIFACIMENTO DEL MANTO VIABILE E </text:span><text:span text:style-name="T2">MESSA IN SICUREZZA DI ALCUNE STRADE <text:s/>COMUNALI <text:s/>- PRIMO </text:span><text:span text:style-name="T2">PROGRAMMA 6000 CAMPANILI - APPROVAZIONE 2</text:span><text:span text:style-name="T6">ｰ </text:span><text:span text:style-name="T2">SAL </text:span></text:p>
          </table:table-cell>
          <table:table-cell table:style-name="ce18" office:value-type="string">
            <text:p>Approvazione 2° SAL lavori, pari al finale, <text:s/>e liquidazione fattura impresa</text:p>
          </table:table-cell>
          <table:table-cell table:style-name="ce61" office:value-type="float" office:value="262611.15">
            <text:p>€ 262.611,15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48">
            <text:p>348</text:p>
          </table:table-cell>
          <table:table-cell table:style-name="ce6" office:value-type="date" office:date-value="2015-12-21">
            <text:p>21/12/2015</text:p>
          </table:table-cell>
          <table:table-cell table:style-name="ce16" office:value-type="string">
            <text:p>Affari Generali</text:p>
          </table:table-cell>
          <table:table-cell table:style-name="ce29" office:value-type="string">
            <text:p>SERVIZIO DI FORNITURA DEI PASTI A DOMICILIO. ANNO 2016</text:p>
          </table:table-cell>
          <table:table-cell table:style-name="ce18" office:value-type="string">
            <text:p>Incarico all' IPAB "LA CASA" di Schio della fornitura dei pasti a domicilio per l'anno 2016, nelle more della attivazione dei servizi delegati alla Unione Montana Astico</text:p>
          </table:table-cell>
          <table:table-cell table:style-name="ce61" office:value-type="string">
            <text:p>//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49">
            <text:p>349</text:p>
          </table:table-cell>
          <table:table-cell table:style-name="ce6" office:value-type="date" office:date-value="2015-12-22">
            <text:p>22/12/2015</text:p>
          </table:table-cell>
          <table:table-cell table:style-name="ce16" office:value-type="string">
            <text:p>Tecnico</text:p>
          </table:table-cell>
          <table:table-cell table:style-name="ce30" office:value-type="string">
            <text:p>MANUTENZIONE TRIENNALE ASCENSORI PRESSO LE SCUOLE ELEMENTARI E PRESSO L'ISTIUTUZIONE CDR – DETERMINAZIONE A CONTRARRE</text:p>
          </table:table-cell>
          <table:table-cell table:style-name="ce18" office:value-type="string">
            <text:p>Individuazione ditta a cui affidare il servizio tramite Mepa</text:p>
          </table:table-cell>
          <table:table-cell table:style-name="ce61" office:value-type="float" office:value="5709.6">
            <text:p>€ 5.709,6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50">
            <text:p>350</text:p>
          </table:table-cell>
          <table:table-cell table:style-name="ce10" office:value-type="date" office:date-value="2015-12-23">
            <text:p>23/12/2015</text:p>
          </table:table-cell>
          <table:table-cell table:style-name="ce17" office:value-type="string">
            <text:p>Affari Generali</text:p>
          </table:table-cell>
          <table:table-cell table:style-name="ce39" office:value-type="string">
            <text:p>DIRITTI DI ROGITO ANNO 2015. ACCERTAMENTO DI ENTRATA , IMPEGNO DI SPESA E LIQUIDAZIONE </text:p>
          </table:table-cell>
          <table:table-cell table:style-name="ce50" office:value-type="string">
            <text:p>Liquidazione al segretario comunale dei diritti di rogito spettanti per la stipuila dei contratti per conto del Comune di Caltrano e riferiti all'anno 2015 </text:p>
          </table:table-cell>
          <table:table-cell table:style-name="ce69" office:value-type="float" office:value="2148.48">
            <text:p>€ 2.148,48</text:p>
          </table:table-cell>
          <table:table-cell table:style-name="ce16" office:value-type="string">
            <text:p>//</text:p>
          </table:table-cell>
          <table:table-cell table:style-name="ce79" table:number-columns-repeated="1017"/>
        </table:table-row>
        <table:table-row table:style-name="ro2">
          <table:table-cell table:style-name="ce3" office:value-type="float" office:value="351">
            <text:p>351</text:p>
          </table:table-cell>
          <table:table-cell table:style-name="ce6" office:value-type="date" office:date-value="2015-12-23">
            <text:p>23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RIMBORSO VERSAMENTO I.U.C (componente IMU) ANNO 2015</text:p>
          </table:table-cell>
          <table:table-cell table:style-name="ce16" office:value-type="string">
            <text:p>Rimborso errato versamento IMU anno 2015</text:p>
          </table:table-cell>
          <table:table-cell table:style-name="ce61" office:value-type="float" office:value="367.59">
            <text:p>€ 367,59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52">
            <text:p>352</text:p>
          </table:table-cell>
          <table:table-cell table:style-name="ce6" office:value-type="date" office:date-value="2015-12-23">
            <text:p>23/12/2015</text:p>
          </table:table-cell>
          <table:table-cell table:style-name="ce16" office:value-type="string">
            <text:p>Finanziario</text:p>
          </table:table-cell>
          <table:table-cell table:style-name="ce28" office:value-type="string">
            <text:p>IMPEGNO DI SPESA PER REVISORE DEI CONTI ESERCIZIO 2015</text:p>
          </table:table-cell>
          <table:table-cell table:style-name="ce16" office:value-type="string">
            <text:p>Impegno di spesa incarico revisore dei conti</text:p>
          </table:table-cell>
          <table:table-cell table:style-name="ce61" office:value-type="float" office:value="3854">
            <text:p>€ 3.854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53">
            <text:p>353</text:p>
          </table:table-cell>
          <table:table-cell table:style-name="ce6" office:value-type="date" office:date-value="2015-12-29">
            <text:p>29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GETTONE DI PRESENZA PER PARTECIPAZIONE ALLE SEDUTE CONSILIARI DAL 01.01.2015 AL 29.12.2015</text:p>
          </table:table-cell>
          <table:table-cell table:style-name="ce18" office:value-type="string">
            <text:p>Liquidazione gettone di presenza sedute consiliari 2015</text:p>
          </table:table-cell>
          <table:table-cell table:style-name="ce57" office:value-type="float" office:value="430.5">
            <text:p><text:s/>€ 430,50 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54">
            <text:p>354</text:p>
          </table:table-cell>
          <table:table-cell table:style-name="ce6" office:value-type="date" office:date-value="2015-12-30">
            <text:p>30/12/2015</text:p>
          </table:table-cell>
          <table:table-cell table:style-name="ce16" office:value-type="string">
            <text:p>Affari Generali</text:p>
          </table:table-cell>
          <table:table-cell table:style-name="ce28" office:value-type="string">
            <text:p>RIPARAZIONE FAX ANAGRAFE impegno di spesa</text:p>
          </table:table-cell>
          <table:table-cell table:style-name="ce18" office:value-type="string">
            <text:p>Riparazione del fax in uso presso l'ufficio anagrafe . Impegno di spesa</text:p>
          </table:table-cell>
          <table:table-cell table:style-name="ce61" office:value-type="float" office:value="182.71">
            <text:p>€ 182,71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55">
            <text:p>355</text:p>
          </table:table-cell>
          <table:table-cell table:style-name="ce6" office:value-type="date" office:date-value="2015-12-31">
            <text:p>31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SERVIZIO DI ACCERTAMENTO E RISCOSSIONE IMPOSTA COMUNALE SULLA PUBBLICITA' E DIRITTI SULLE PUBBLICHE AFFISSIONI - RESTITUZIONE FIDEJUSSIONE</text:p>
          </table:table-cell>
          <table:table-cell table:style-name="ce16" office:value-type="string">
            <text:p>Restituzione polizza fidejussoria su concessione 2011/2015</text:p>
          </table:table-cell>
          <table:table-cell table:style-name="ce61" office:value-type="float" office:value="4200">
            <text:p>€ 4.200,0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56">
            <text:p>356</text:p>
          </table:table-cell>
          <table:table-cell table:style-name="ce6" office:value-type="date" office:date-value="2015-12-31">
            <text:p>31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FORNITURA DI ALCUNI BENI E ESERVIZI PRESSO LA CASA DI RIPOSO – CENTRALINA IMPIANTO ALLARME</text:p>
          </table:table-cell>
          <table:table-cell table:style-name="ce50" office:value-type="string">
            <text:p>Impegno di spesa per sostituzione centralina elettronica impianto di allarme CDR</text:p>
          </table:table-cell>
          <table:table-cell table:style-name="ce61" office:value-type="float" office:value="2879.2">
            <text:p>€ 2.879,20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57">
            <text:p>357</text:p>
          </table:table-cell>
          <table:table-cell table:style-name="ce6" office:value-type="date" office:date-value="2015-12-31">
            <text:p>31/12/2015</text:p>
          </table:table-cell>
          <table:table-cell table:style-name="ce16" office:value-type="string">
            <text:p>Tecnico</text:p>
          </table:table-cell>
          <table:table-cell table:style-name="ce29" office:value-type="string">
            <text:p>ACQUISTO CONGLOMERATO A FREDDO PER MANUTENZIONE MANTO STRADALE - IMPEGNO DI SPESA</text:p>
          </table:table-cell>
          <table:table-cell table:style-name="ce16" office:value-type="string">
            <text:p>Acquisto asfalto a freddo per riparazione strade – impegno di spesa</text:p>
          </table:table-cell>
          <table:table-cell table:style-name="ce61" office:value-type="float" office:value="631.35">
            <text:p>€ 631,35</text:p>
          </table:table-cell>
          <table:table-cell table:style-name="ce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58">
            <text:p>358</text:p>
          </table:table-cell>
          <table:table-cell table:style-name="ce6" office:value-type="date" office:date-value="2015-12-31">
            <text:p>31/12/2015</text:p>
          </table:table-cell>
          <table:table-cell table:style-name="ce16" office:value-type="string">
            <text:p>Finanziario</text:p>
          </table:table-cell>
          <table:table-cell table:style-name="ce29" office:value-type="string">
            <text:p>LIQUIDAZIONE FATTURE VARIE</text:p>
          </table:table-cell>
          <table:table-cell table:style-name="ce18" office:value-type="string">
            <text:p>Liquidazione fatture varie</text:p>
          </table:table-cell>
          <table:table-cell table:style-name="ce61" office:value-type="float" office:value="139.57">
            <text:p>€ 139,57</text:p>
          </table:table-cell>
          <table:table-cell table:style-name="ce51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0"/>
          <table:table-cell table:style-name="ce14" table:number-columns-repeated="1018"/>
        </table:table-row>
        <table:table-row table:style-name="ro2" table:number-rows-repeated="3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0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3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2"/>
          <table:table-cell table:style-name="ce20"/>
          <table:table-cell table:style-name="ce41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0"/>
          <table:table-cell table:style-name="ce46"/>
          <table:table-cell table:style-name="ce14" table:number-columns-repeated="1017"/>
        </table:table-row>
        <table:table-row table:style-name="ro2" table:number-rows-repeated="3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4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4"/>
          <table:table-cell table:style-name="ce46"/>
          <table:table-cell table:style-name="ce70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3"/>
          <table:table-cell table:style-name="ce20"/>
          <table:table-cell table:style-name="ce44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3"/>
          <table:table-cell table:style-name="ce46"/>
          <table:table-cell table:style-name="ce70"/>
          <table:table-cell table:style-name="ce14" table:number-columns-repeated="1018"/>
        </table:table-row>
        <table:table-row table:style-name="ro2" table:number-rows-repeated="2">
          <table:table-cell table:style-name="ce4"/>
          <table:table-cell table:style-name="ce11"/>
          <table:table-cell table:style-name="ce20"/>
          <table:table-cell table:style-name="ce45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5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5"/>
          <table:table-cell table:style-name="ce46"/>
          <table:table-cell table:style-name="ce70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0"/>
          <table:table-cell table:style-name="ce14" table:number-columns-repeated="1018"/>
        </table:table-row>
        <table:table-row table:style-name="ro2" table:number-rows-repeated="2">
          <table:table-cell table:style-name="ce4"/>
          <table:table-cell table:style-name="ce11"/>
          <table:table-cell table:style-name="ce20"/>
          <table:table-cell table:style-name="ce45"/>
          <table:table-cell table:style-name="ce46"/>
          <table:table-cell table:style-name="ce70"/>
          <table:table-cell table:style-name="ce46"/>
          <table:table-cell table:style-name="ce14" table:number-columns-repeated="1017"/>
        </table:table-row>
        <table:table-row table:style-name="ro2" table:number-rows-repeated="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1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2"/>
          <table:table-cell table:style-name="ce46"/>
          <table:table-cell table:style-name="ce14" table:number-columns-repeated="1017"/>
        </table:table-row>
        <table:table-row table:style-name="ro2" table:number-rows-repeated="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14"/>
          <table:table-cell table:style-name="ce42"/>
          <table:table-cell table:style-name="ce46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2"/>
          <table:table-cell table:style-name="ce46"/>
          <table:table-cell table:style-name="ce14" table:number-columns-repeated="1017"/>
        </table:table-row>
        <table:table-row table:style-name="ro2" table:number-rows-repeated="4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46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2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46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0"/>
          <table:table-cell table:style-name="ce46"/>
          <table:table-cell table:style-name="ce14" table:number-columns-repeated="1017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1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2"/>
          <table:table-cell table:style-name="ce14"/>
          <table:table-cell table:style-name="ce70"/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1"/>
          <table:table-cell table:style-name="ce46"/>
          <table:table-cell table:style-name="ce52"/>
          <table:table-cell table:style-name="ce73" office:value-type="float" office:value="3000">
            <text:p><text:s/>€ 3.000,00 </text:p>
          </table:table-cell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20"/>
          <table:table-cell table:style-name="ce46"/>
          <table:table-cell table:style-name="ce20"/>
          <table:table-cell table:style-name="ce73" office:value-type="float" office:value="1220">
            <text:p><text:s/>€ 1.220,00 </text:p>
          </table:table-cell>
          <table:table-cell table:style-name="ce14" table:number-columns-repeated="1018"/>
        </table:table-row>
        <table:table-row table:style-name="ro2">
          <table:table-cell table:style-name="ce4"/>
          <table:table-cell table:style-name="ce11"/>
          <table:table-cell table:style-name="ce14" table:number-columns-repeated="3"/>
          <table:table-cell table:style-name="ce73" office:value-type="float" office:value="47741.55">
            <text:p><text:s/>€ 47.741,55 </text:p>
          </table:table-cell>
          <table:table-cell table:style-name="ce14" office:value-type="string">
            <text:p>Fatture varie</text:p>
          </table:table-cell>
          <table:table-cell table:style-name="ce14" table:number-columns-repeated="1017"/>
        </table:table-row>
        <table:table-row table:style-name="ro2" table:number-rows-repeated="7">
          <table:table-cell table:style-name="ce4"/>
          <table:table-cell table:style-name="ce11"/>
          <table:table-cell table:style-name="ce14" table:number-columns-repeated="2"/>
          <table:table-cell table:style-name="ce20"/>
          <table:table-cell table:style-name="ce73"/>
          <table:table-cell table:style-name="ce14" table:number-columns-repeated="1018"/>
        </table:table-row>
        <table:table-row table:style-name="ro2" table:number-rows-repeated="12">
          <table:table-cell table:style-name="ce4"/>
          <table:table-cell table:style-name="ce14" table:number-columns-repeated="3"/>
          <table:table-cell table:style-name="ce20"/>
          <table:table-cell table:style-name="ce14" table:number-columns-repeated="1019"/>
        </table:table-row>
        <table:table-row table:style-name="ro2" table:number-rows-repeated="61">
          <table:table-cell table:style-name="ce4"/>
          <table:table-cell table:style-name="ce14" table:number-columns-repeated="1023"/>
        </table:table-row>
        <table:table-row table:style-name="ro2" table:number-rows-repeated="104825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9" table:number-rows-repeated="1048575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>
        <table:named-range table:name="__Anonymous_Sheet_DB__1" table:base-cell-address="$Foglio1.$A$1" table:cell-range-address="$Foglio1.$A$3:.$G$236"/>
        <table:named-range table:name="Excel_BuiltIn__FilterDatabase" table:base-cell-address="$Foglio1.$A$1" table:cell-range-address="$Foglio1.$A$3:.$G$240"/>
        <table:named-range table:name="Excel_BuiltIn__FilterDatabase_1" table:base-cell-address="$Foglio1.$A$1" table:cell-range-address="$Foglio1.$A$3:.$G$236"/>
        <table:named-range table:name="Excel_BuiltIn__FilterDatabase_1_1" table:base-cell-address="$Foglio1.$A$1" table:cell-range-address="$Foglio1.$A$3:.$D$236"/>
      </table:named-expressions>
      <table:database-ranges>
        <table:database-range table:name="Excel_BuiltIn__FilterDatabase" table:target-range-address="Foglio1.A3:Foglio1.G2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alibri" svg:font-family="Calibri" style:font-family-generic="swiss"/>
    <style:font-face style:name="Microsoft YaHei" svg:font-family="'Microsoft YaHei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number-style style:name="N121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9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2-17">17/02/2016</text:date>, <text:time>13.32.2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 </dc:creator>
    <dc:date>2016-02-17T13:31:54</dc:date>
    <meta:document-statistic meta:table-count="3" meta:cell-count="1299" meta:object-count="0"/>
    <meta:generator>OpenOffice.org/3.3$Win32 OpenOffice.org_project/330m20$Build-9567</meta:generator>
  </office:meta>
</office:document-meta>
</file>