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1.774cm"/>
    </style:style>
    <style:style style:name="co2" style:family="table-column">
      <style:table-column-properties fo:break-before="auto" style:column-width="1.203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11.439cm"/>
    </style:style>
    <style:style style:name="co5" style:family="table-column">
      <style:table-column-properties fo:break-before="auto" style:column-width="3.776cm"/>
    </style:style>
    <style:style style:name="co6" style:family="table-column">
      <style:table-column-properties fo:break-before="auto" style:column-width="7.412cm"/>
    </style:style>
    <style:style style:name="co7" style:family="table-column">
      <style:table-column-properties fo:break-before="auto" style:column-width="2.602cm"/>
    </style:style>
    <style:style style:name="co9" style:family="table-column">
      <style:table-column-properties fo:break-before="auto" style:column-width="5.622cm"/>
    </style:style>
    <style:style style:name="co10" style:family="table-column">
      <style:table-column-properties fo:break-before="auto" style:column-width="1.623cm"/>
    </style:style>
    <style:style style:name="ro22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632cm" fo:break-before="auto" style:use-optimal-row-height="true"/>
    </style:style>
    <style:style style:name="ro4" style:family="table-row">
      <style:table-row-properties style:row-height="2.027cm" fo:break-before="auto" style:use-optimal-row-height="true"/>
    </style:style>
    <style:style style:name="ro5" style:family="table-row">
      <style:table-row-properties style:row-height="1.395cm" fo:break-before="auto" style:use-optimal-row-height="tru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0.841cm" fo:break-before="auto" style:use-optimal-row-height="true"/>
    </style:style>
    <style:style style:name="ro8" style:family="table-row">
      <style:table-row-properties style:row-height="5.422cm" fo:break-before="auto" style:use-optimal-row-height="true"/>
    </style:style>
    <style:style style:name="ro9" style:family="table-row">
      <style:table-row-properties style:row-height="4.001cm" fo:break-before="auto" style:use-optimal-row-height="true"/>
    </style:style>
    <style:style style:name="ro10" style:family="table-row">
      <style:table-row-properties style:row-height="3.632cm" fo:break-before="auto" style:use-optimal-row-height="true"/>
    </style:style>
    <style:style style:name="ro11" style:family="table-row">
      <style:table-row-properties style:row-height="1.842cm" fo:break-before="auto" style:use-optimal-row-height="true"/>
    </style:style>
    <style:style style:name="ro12" style:family="table-row">
      <style:table-row-properties style:row-height="2.422cm" fo:break-before="auto" style:use-optimal-row-height="true"/>
    </style:style>
    <style:style style:name="ro13" style:family="table-row">
      <style:table-row-properties style:row-height="4.528cm" fo:break-before="auto" style:use-optimal-row-height="true"/>
    </style:style>
    <style:style style:name="ro14" style:family="table-row">
      <style:table-row-properties style:row-height="3.184cm" fo:break-before="auto" style:use-optimal-row-height="true"/>
    </style:style>
    <style:style style:name="ro15" style:family="table-row">
      <style:table-row-properties style:row-height="0.947cm" fo:break-before="auto" style:use-optimal-row-height="true"/>
    </style:style>
    <style:style style:name="ro16" style:family="table-row">
      <style:table-row-properties style:row-height="3.21cm" fo:break-before="auto" style:use-optimal-row-height="true"/>
    </style:style>
    <style:style style:name="ro17" style:family="table-row">
      <style:table-row-properties style:row-height="2.08cm" fo:break-before="auto" style:use-optimal-row-height="true"/>
    </style:style>
    <style:style style:name="ro18" style:family="table-row">
      <style:table-row-properties style:row-height="1.894cm" fo:break-before="auto" style:use-optimal-row-height="true"/>
    </style:style>
    <style:style style:name="ro19" style:family="table-row">
      <style:table-row-properties style:row-height="4.791cm" fo:break-before="auto" style:use-optimal-row-height="true"/>
    </style:style>
    <style:style style:name="ro20" style:family="table-row">
      <style:table-row-properties style:row-height="2.29cm" fo:break-before="auto" style:use-optimal-row-height="true"/>
    </style:style>
    <style:style style:name="ro21" style:family="table-row">
      <style:table-row-properties style:row-height="2.738cm" fo:break-before="auto" style:use-optimal-row-height="true"/>
    </style:style>
    <style:style style:name="ro23" style:family="table-row">
      <style:table-row-properties style:row-height="0.496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no-wrap" fo:border="0.035cm solid #000000" style:direction="ltr" style:rotation-angle="90" style:rotation-align="bottom" style:shrink-to-fit="false" style:vertical-align="automatic"/>
      <style:paragraph-properties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ff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ext-properties fo:color="#ff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Default">
      <style:table-cell-properties fo:background-color="#ccffcc" style:diagonal-bl-tr="none" style:diagonal-tl-br="none" fo:border="0.035cm solid #000000" style:rotation-align="none"/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2" style:family="table-cell" style:parent-style-name="Default" style:data-style-name="N135">
      <style:table-cell-properties style:diagonal-bl-tr="none" style:diagonal-tl-br="none" fo:border="0.035cm solid #000000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3" style:family="table-cell" style:parent-style-name="Default" style:data-style-name="N135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4" style:family="table-cell" style:parent-style-name="Default" style:data-style-name="N135">
      <style:table-cell-properties fo:border-bottom="none" style:diagonal-bl-tr="none" style:diagonal-tl-br="none" fo:border-left="0.035cm solid #000000" fo:border-right="none" style:rotation-align="none" fo:border-top="0.035cm solid #000000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5" style:family="table-cell" style:parent-style-name="Default" style:data-style-name="N135">
      <style:table-cell-properties fo:border-bottom="0.035cm solid #000000" style:diagonal-bl-tr="none" style:diagonal-tl-br="none" fo:border-left="0.035cm solid #000000" fo:border-right="none" style:rotation-align="none" fo:border-top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 style:data-style-name="N135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 style:data-style-name="N135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 style:data-style-name="N135">
      <style:table-cell-properties style:diagonal-bl-tr="none" style:diagonal-tl-br="none" fo:background-color="transparent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9" style:family="table-cell" style:parent-style-name="Default" style:data-style-name="N36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0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font-name="Comic Sans M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1" style:family="table-cell" style:parent-style-name="Default">
      <style:text-properties fo:color="#ff0000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2" style:family="table-cell" style:parent-style-name="Default">
      <style:table-cell-properties fo:background-color="#ccffcc"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353538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fo:background-color="#ccffcc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0.035cm solid #000000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none" style:direction="ltr" fo:border-right="0.035cm solid #000000" style:rotation-angle="0" style:rotation-align="none" style:shrink-to-fit="false" fo:border-top="non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fo:border="none" style:rotation-align="none"/>
      <style:text-properties fo:color="#3366ff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0.002cm solid #000000" fo:background-color="#e6ff00" style:diagonal-bl-tr="none" style:diagonal-tl-br="none" style:text-align-source="fix" style:repeat-content="false" fo:wrap-option="wrap" fo:border-left="0.002cm solid #000000" style:direction="ltr" fo:border-right="none" style:rotation-angle="0" style:rotation-align="none" style:shrink-to-fit="false" fo:border-top="0.002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1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353538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62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3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5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fo:border="0.035cm solid #000000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7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04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0" style:family="table-cell" style:parent-style-name="Default" style:data-style-name="N104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7" style:family="table-cell" style:parent-style-name="Default">
      <style:table-cell-properties fo:border-bottom="0.035cm solid #000000" style:diagonal-bl-tr="none" style:diagonal-tl-br="none" fo:border-left="0.035cm solid #000000" fo:border-right="0.035cm solid #000000" style:rotation-align="none" fo:border-top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fo:border="0.035cm solid #000000" style:rotation-align="none"/>
    </style:style>
    <style:style style:name="ce7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81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3" style:family="table-cell" style:parent-style-name="Default">
      <style:table-cell-properties fo:background-color="transparent"/>
    </style:style>
    <style:style style:name="T1" style:family="text">
      <style:text-properties fo:color="#ff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T2" style:family="text">
      <style:text-properties style:use-window-font-color="true" style:text-outline="false" style:text-line-through-styl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3" style:family="text">
      <style:text-properties fo:color="#353538" style:text-outline="false" style:text-line-through-style="none" style:text-position="0% 100%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T4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5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6" style:family="text">
      <style:text-properties fo:color="#00000a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7" style:family="text">
      <style:text-properties style:use-window-font-color="true" style:text-outline="false" style:text-line-through-style="none" style:text-position="0% 100%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8" style:family="text">
      <style:text-properties fo:color="#00000a" style:text-outline="false" style:text-line-through-style="none" style:text-position="0% 100%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T9" style:family="text">
      <style:text-properties style:use-window-font-color="true" style:text-outline="false" style:text-line-through-style="none" style:text-position="0% 100%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10"/>
        <table:table-column table:style-name="co3" table:default-cell-style-name="ce21"/>
        <table:table-column table:style-name="co4" table:default-cell-style-name="Default"/>
        <table:table-column table:style-name="co5" table:default-cell-style-name="Default"/>
        <table:table-column table:style-name="co6" table:default-cell-style-name="ce61"/>
        <table:table-column table:style-name="co7" table:default-cell-style-name="ce61"/>
        <table:table-column table:style-name="co9" table:default-cell-style-name="Default"/>
        <table:table-column table:style-name="co8" table:number-columns-repeated="4" table:default-cell-style-name="Default"/>
        <table:table-column table:style-name="co10" table:default-cell-style-name="Default"/>
        <table:table-column table:style-name="co8" table:number-columns-repeated="1012" table:default-cell-style-name="Default"/>
        <table:table-header-rows>
          <table:table-row table:style-name="ro2">
            <table:table-cell table:style-name="ce1" office:value-type="string">
              <text:p>N°REG.</text:p>
            </table:table-cell>
            <table:table-cell table:style-name="ce11" office:value-type="string">
              <text:p>DATA</text:p>
            </table:table-cell>
            <table:table-cell table:style-name="ce22" office:value-type="string">
              <text:p>OGGETTO DELLA DELIBERAZIONE DI <text:span text:style-name="T1">GIUNTA COMUNALE</text:span></text:p>
            </table:table-cell>
            <table:table-cell table:style-name="ce36" office:value-type="string">
              <text:p>SETTORE PROPONENTE</text:p>
            </table:table-cell>
            <table:table-cell table:style-name="ce48" office:value-type="string">
              <text:p>CONTENUTO SINTETICO DEL PROVVEDIMENTO</text:p>
            </table:table-cell>
            <table:table-cell table:style-name="ce62" office:value-type="string">
              <text:p>SPESA PREVISTA</text:p>
            </table:table-cell>
            <table:table-cell table:style-name="ce62" office:value-type="string">
              <text:p>ESTREMI dei principali documenti relativi al procedimento</text:p>
            </table:table-cell>
            <table:table-cell table:number-columns-repeated="1017"/>
          </table:table-row>
        </table:table-header-rows>
        <table:table-row table:style-name="ro3">
          <table:table-cell table:style-name="ce2" office:value-type="float" office:value="1">
            <text:p>1</text:p>
          </table:table-cell>
          <table:table-cell table:style-name="ce12" office:value-type="date" office:date-value="2014-01-13">
            <text:p>13/1/2014</text:p>
          </table:table-cell>
          <table:table-cell table:style-name="ce23" office:value-type="string">
            <text:p>PIANO URBANISTICO ATTUATIVO (P.U.A.) <text:s/>"BRAGLIO" IN VIA S. LORENZO - ZTO C2/06 MODIFICHE ALLO SCHEMA DI CONVENZIONE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Riapprovazione della <text:s/>bozza di convenzione in quanto nella nuova versione <text:s/>prevede l'intervento dell'impresa esecutrice che si assume l'onere delle opere di urbanizzazione e le garanzie finanziarie</text:p>
          </table:table-cell>
          <table:table-cell table:style-name="ce63" office:value-type="string">
            <text:p>nessuna</text:p>
          </table:table-cell>
          <table:table-cell table:style-name="ce72" office:value-type="string">
            <text:p>nessuno</text:p>
          </table:table-cell>
          <table:table-cell table:number-columns-repeated="1017"/>
        </table:table-row>
        <table:table-row table:style-name="ro4">
          <table:table-cell table:style-name="ce2" office:value-type="float" office:value="2">
            <text:p>2</text:p>
          </table:table-cell>
          <table:table-cell table:style-name="ce12" office:value-type="date" office:date-value="2014-01-13">
            <text:p>13/1/2014</text:p>
          </table:table-cell>
          <table:table-cell table:style-name="ce23" office:value-type="string">
            <text:p>INDIRIZZI IN MERITO ALLA <text:s/>PROPOSTA DI ACCATASTAMENTO DI UN NUOVO SENTIERO CAI NELLA MONTAGNA CALTRANESE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Presa d'atto ed approvazione del tracciato di un nuovo sentiero CAI proposto dal GAM e verifica <text:s/>di libero transito per mancanza di impedimenti fisici, legali, per lavori forestali o minerari di detto tracciato 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richiesta GAM 5 novembre 2013 e nota 20.12,2012 del CAI di Dueville acquisita al protocollo comunale il 24.12.2013 al n° 4669</text:p>
          </table:table-cell>
          <table:table-cell table:number-columns-repeated="1017"/>
        </table:table-row>
        <table:table-row table:style-name="ro4">
          <table:table-cell table:style-name="ce2" office:value-type="float" office:value="3">
            <text:p>3</text:p>
          </table:table-cell>
          <table:table-cell table:style-name="ce12" office:value-type="date" office:date-value="2014-01-13">
            <text:p>13/1/2014</text:p>
          </table:table-cell>
          <table:table-cell table:style-name="ce23" office:value-type="string">
            <text:p>APPROVAZIONE SCHEMA DI ACCORDO CON IL CONSORZIO PRISMA DI VICENZA PER L'ATTUAZIONE DELL'AZIONE 1 DEL PATTO SOCIALE PER IL LAVORO VICENTINO </text:p>
          </table:table-cell>
          <table:table-cell table:style-name="ce37" office:value-type="string">
            <text:p>AFFARI GENERALI</text:p>
          </table:table-cell>
          <table:table-cell table:style-name="ce49" office:value-type="string">
            <text:p>Incarico al consorzio PRISMA soc. Cooperativa <text:s/>di Vicenza per la procedura di assunzione e tutoraggio di lavoratori da inserire nei progetti rientranti nel progetto "PATTO SOCIALE PER IL <text:s/>LAVORO VICENTINO <text:s text:c="3"/></text:p>
          </table:table-cell>
          <table:table-cell table:style-name="ce63" office:value-type="string">
            <text:p>EURO 720,00</text:p>
          </table:table-cell>
          <table:table-cell table:style-name="ce73" office:value-type="string">
            <text:p>accordo sottoscritto tra il Comune di Caltrano e la Provincia di Vicenza per l'attuazione dell'azione 1 del patto sociale per il lavoro Vicentino sottoscritto il 25/11/2010</text:p>
          </table:table-cell>
          <table:table-cell table:number-columns-repeated="1017"/>
        </table:table-row>
        <table:table-row table:style-name="ro5">
          <table:table-cell table:style-name="ce2" office:value-type="float" office:value="4">
            <text:p>4</text:p>
          </table:table-cell>
          <table:table-cell table:style-name="ce12" office:value-type="date" office:date-value="2014-01-13">
            <text:p>13/1/2014</text:p>
          </table:table-cell>
          <table:table-cell table:style-name="ce24" office:value-type="string">
            <text:p>INDIRIZZI IN MERITO ALLA <text:s/>ATTIVAZIONE DI UN TIROCINIO FORMATIVO COLLEGATO AL PROGETTO DENOMINATO "PATTO SOCIALE PER IL LAVORO VICENTINO"</text:p>
          </table:table-cell>
          <table:table-cell table:style-name="ce37" office:value-type="string">
            <text:p>AFFARI GENERALI</text:p>
          </table:table-cell>
          <table:table-cell table:style-name="ce49" office:value-type="string">
            <text:p>Individuazione della persona nella quale si intende attivare il progetto </text:p>
          </table:table-cell>
          <table:table-cell table:style-name="ce63" office:value-type="string">
            <text:p>nessuna </text:p>
          </table:table-cell>
          <table:table-cell table:style-name="ce73" office:value-type="string">
            <text:p>relazione dell'assistente sociale relativa alla persona cui si intende assegnare il progetto </text:p>
          </table:table-cell>
          <table:table-cell table:number-columns-repeated="1017"/>
        </table:table-row>
        <table:table-row table:style-name="ro5">
          <table:table-cell table:style-name="ce2" office:value-type="float" office:value="5">
            <text:p>5</text:p>
          </table:table-cell>
          <table:table-cell table:style-name="ce12" office:value-type="date" office:date-value="2014-01-13">
            <text:p>13/1/2014</text:p>
          </table:table-cell>
          <table:table-cell table:style-name="ce24" office:value-type="string">
            <text:p>INDAGINE "MULTISCOPO SULLE FAMIGLIE : ASPETTI DELLA VITA QUOTIDIANA". INDIVIDUAZIONE SETTORE DI RIFERIMENTO.</text:p>
          </table:table-cell>
          <table:table-cell table:style-name="ce37" office:value-type="string">
            <text:p>AFFARI GENERLAI </text:p>
          </table:table-cell>
          <table:table-cell table:style-name="ce49" office:value-type="string">
            <text:p>Individuazione del settore incaricato alla effettuazione della indagine </text:p>
          </table:table-cell>
          <table:table-cell table:style-name="ce63" office:value-type="string">
            <text:p>nessuna </text:p>
          </table:table-cell>
          <table:table-cell table:style-name="ce73" office:value-type="string">
            <text:p>circolare dell 'ISTAT n. 50 in data 13/12/2013</text:p>
          </table:table-cell>
          <table:table-cell table:number-columns-repeated="1017"/>
        </table:table-row>
        <table:table-row table:style-name="ro6">
          <table:table-cell table:style-name="ce2" office:value-type="float" office:value="6">
            <text:p>6</text:p>
          </table:table-cell>
          <table:table-cell table:style-name="ce12" office:value-type="date" office:date-value="2014-01-13">
            <text:p>13/1/2014</text:p>
          </table:table-cell>
          <table:table-cell table:style-name="ce24" office:value-type="string">
            <text:p>APPROVAZIONE DEL "PIANO TRIENNALE PER LA TRASPARENZA E L'INTEGRITA'" - ANNI 2014-2016</text:p>
          </table:table-cell>
          <table:table-cell table:style-name="ce38" office:value-type="string">
            <text:p>AFFARI GENERALI</text:p>
          </table:table-cell>
          <table:table-cell table:style-name="ce50" office:value-type="string">
            <text:p>Individuazione dei soggetti responsabili della pubblicazione sul sito internet comunale dei dati di cui D.Lgs. 33/2013</text:p>
          </table:table-cell>
          <table:table-cell table:style-name="ce64" office:value-type="string">
            <text:p>nessuna</text:p>
          </table:table-cell>
          <table:table-cell table:style-name="ce72" office:value-type="string">
            <text:p>nessuno</text:p>
          </table:table-cell>
          <table:table-cell table:number-columns-repeated="1017"/>
        </table:table-row>
        <table:table-row table:style-name="ro7">
          <table:table-cell table:style-name="ce2" office:value-type="float" office:value="7">
            <text:p>7</text:p>
          </table:table-cell>
          <table:table-cell table:style-name="ce12" office:value-type="date" office:date-value="2014-01-27">
            <text:p>27/1/2014</text:p>
          </table:table-cell>
          <table:table-cell table:style-name="ce24" office:value-type="string">
            <text:p>VERIFICA SCHEDARIO ELETTORALE. GENNAIO 2014</text:p>
          </table:table-cell>
          <table:table-cell table:style-name="ce38" office:value-type="string">
            <text:p>AFFARI GENERALI </text:p>
          </table:table-cell>
          <table:table-cell table:style-name="ce49" office:value-type="string">
            <text:p>Verifica semestrale <text:s/>della regolare tenuta dello schedario elettorale</text:p>
          </table:table-cell>
          <table:table-cell table:style-name="ce63" office:value-type="string">
            <text:p>nessuna</text:p>
          </table:table-cell>
          <table:table-cell table:style-name="ce72" office:value-type="string">
            <text:p>nessuno</text:p>
          </table:table-cell>
          <table:table-cell table:number-columns-repeated="1017"/>
        </table:table-row>
        <table:table-row table:style-name="ro8">
          <table:table-cell table:style-name="ce2" office:value-type="float" office:value="8">
            <text:p>8</text:p>
          </table:table-cell>
          <table:table-cell table:style-name="ce12" office:value-type="date" office:date-value="2014-01-27">
            <text:p>27/1/2014</text:p>
          </table:table-cell>
          <table:table-cell table:style-name="ce24" office:value-type="string">
            <text:p>MIGLIORAMENTI DEL PATRIMONIO RUSTICO DEL COMUNE DI CALTRANO, ESEGUITI CON I FONDI ACCANTONATI DAI PROVENTI DELLE UTILIZZAZIONI BOSCHIVE E DELLE LOCAZIONI DELLE MALGHE </text:p>
            <text:p>( Art. 22 L.R. N. 52/1978)</text:p>
            <text:p>MIGLIORIE SILVO-PASTORALI</text:p>
            <text:p><text:s text:c="3"/>APPROVAZIONE:</text:p>
            <text:p><text:s text:c="4"/>- MOD. B <text:s text:c="3"/>CONSUNTIVO INTERVENTI ESEGUITI NEL 2013</text:p>
            <text:p><text:s text:c="4"/>- MOD. C <text:s text:c="4"/>ESTRATTO DELLE SOMME ACCANTONATE</text:p>
            <text:p><text:s text:c="4"/>- MOD. A <text:s text:c="4"/>PREVENTIVO INTERVENTI DA ESEGUIRE NEL 2014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consuntivo degli interventi migliorie silvo pasotorali attuati nel 2013 e del preventivo per l'anno 2014 secondo i modelli regionali</text:p>
          </table:table-cell>
          <table:table-cell table:style-name="ce63" office:value-type="currency" office:currency="EUR" office:value="15364.6">
            <text:p>€ 15.364,60</text:p>
          </table:table-cell>
          <table:table-cell table:style-name="ce73" office:value-type="string">
            <text:p>Art. 22 LR 13/9/1978 n° 52</text:p>
          </table:table-cell>
          <table:table-cell table:number-columns-repeated="1017"/>
        </table:table-row>
        <table:table-row table:style-name="ro9">
          <table:table-cell table:style-name="ce2" office:value-type="float" office:value="9">
            <text:p>9</text:p>
          </table:table-cell>
          <table:table-cell table:style-name="ce12" office:value-type="date" office:date-value="2014-01-27">
            <text:p>27/1/2014</text:p>
          </table:table-cell>
          <table:table-cell table:style-name="ce24" office:value-type="string">
            <text:p>APPROVAZIONE PIANO TRIENNALE PER LA PREVENZIONE DELLA CORRUZIONE PER IL PERIODO 2014/2016</text:p>
          </table:table-cell>
          <table:table-cell table:style-name="ce37" office:value-type="string">
            <text:p>AFFARI GENERALI</text:p>
          </table:table-cell>
          <table:table-cell table:style-name="ce49" office:value-type="string">
            <text:p>Approvazione del piano triennale per la prevenzione della corruzione che prevede i seguenti punti: settori e attività particolarmente esposti alla corruzione; i meccanismi di formazione ed i meccanismi di attuazione e controllo delle decisioni, idonei a prevenire il rischio della corruzione; obblighi di trasparenza; compiti del Resp. prevenzione corruzione, dei dipenendeti e dei Resp. Settore; compiti del nucleo, ecc..La delibera ha in allegato un cronoprogramma.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Il Piano Triennale per la Trasparenza e l'Integrità approvato con Delibera di G.C. n. 6 del 27.01.2014 </text:p>
          </table:table-cell>
          <table:table-cell table:number-columns-repeated="1017"/>
        </table:table-row>
        <table:table-row table:style-name="ro10">
          <table:table-cell table:style-name="ce2" office:value-type="float" office:value="10">
            <text:p>10</text:p>
          </table:table-cell>
          <table:table-cell table:style-name="ce12" office:value-type="string">
            <text:p>31/01"2014</text:p>
          </table:table-cell>
          <table:table-cell table:style-name="ce24" office:value-type="string">
            <text:p>APPROVAZIONE DEL CERTIFICATO DI REGOLARE ESECUZIONE, DELLA RELAZIONE ASSEVERATA STATO-ENTE, DEL PARERE DI AMMISSIBILITA’ DELLA SPESA RESO DAL PROVVEDITORATO, INERENTI GLI INTERVENTI DI MESSA IN SICUREZZA DEGLI ELEMENTI NON STRUTTURALI PRESSO LE SCUOLE ELEMENTARI – VIA DIVISIONE JULIA CALTRANO, FINANZIATI CON DELIBERAZIONE CIPE N.32/2010 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Certificato Regolare Esecuzione, Relazione Asseverata Stato-Ente e Parere Ammissibilità della spesa per lavori di messa in sicurezza scuole elementari</text:p>
          </table:table-cell>
          <table:table-cell table:style-name="ce63" office:value-type="currency" office:currency="EUR" office:value="2500.81">
            <text:p>€ 2.500,81</text:p>
          </table:table-cell>
          <table:table-cell table:style-name="ce73" office:value-type="string">
            <text:p>certificato regolare esecuzione del 27.03.2013 - relazione asseverata stato-ente del 05.04.2013 - parere ammissibilità della spesa trasmessa il 10.10.2013</text:p>
          </table:table-cell>
          <table:table-cell table:number-columns-repeated="1017"/>
        </table:table-row>
        <table:table-row table:style-name="ro11">
          <table:table-cell table:style-name="ce2" office:value-type="float" office:value="11">
            <text:p>11</text:p>
          </table:table-cell>
          <table:table-cell table:style-name="ce12" office:value-type="date" office:date-value="2014-01-31">
            <text:p>31/1/2014</text:p>
          </table:table-cell>
          <table:table-cell table:style-name="ce24" office:value-type="string">
            <text:p>LAVORI DI MANUTENZIONE STRAORDINARIA STABILE EX LATTERIA S.CROCE - RIFACIMENTO DELLA COPERTURA - <text:s/>PROGETTO DEFINITIVO/ESECUTIVO C.U.P. N. <text:s text:c="4"/>E56G13002350004 APPROVAZIONE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progetto definitivo esecutivo per la sistemazione della copertura dell'ex latteria S.Croce quale primo intervento di recupero dello stabile</text:p>
          </table:table-cell>
          <table:table-cell table:style-name="ce63" office:value-type="currency" office:currency="EUR" office:value="40000">
            <text:p>€ 40.000,00</text:p>
          </table:table-cell>
          <table:table-cell table:style-name="ce73" office:value-type="string">
            <text:p>progetto a firma del geom. Gabriele Zenri e ing. Bortolo Stefani acquisito al protocollo comunale il 27/1/2014 n° 319</text:p>
          </table:table-cell>
          <table:table-cell table:number-columns-repeated="1017"/>
        </table:table-row>
        <table:table-row table:style-name="ro3">
          <table:table-cell table:style-name="ce2" office:value-type="float" office:value="12">
            <text:p>12</text:p>
          </table:table-cell>
          <table:table-cell table:style-name="ce12" office:value-type="date" office:date-value="2014-01-31">
            <text:p>31/1/2014</text:p>
          </table:table-cell>
          <table:table-cell table:style-name="ce25" office:value-type="string">
            <text:p>MANUTENZIONE SENTIERI SUL PATRIMONIO SILVOPASTORALE COMUNALE-APPROVAZIONE PROGETTO ESECUTIVO - CUP E57H12001500006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del progetto esecutivo dei lavori di prevenzione rischio di incendi sulla pineta degradata in loc. Monte Paù</text:p>
          </table:table-cell>
          <table:table-cell table:style-name="ce63" office:value-type="currency" office:currency="EUR" office:value="20000">
            <text:p>€ 20.000,00</text:p>
          </table:table-cell>
          <table:table-cell table:style-name="ce73" office:value-type="string">
            <text:p>progetto esecutivo a firma del dott. Maurizio Novello di Schio recepito al protocollo comunale il 8.1.2014 al <text:s/>n. 73</text:p>
          </table:table-cell>
          <table:table-cell table:number-columns-repeated="1017"/>
        </table:table-row>
        <table:table-row table:style-name="ro3">
          <table:table-cell table:style-name="ce2" office:value-type="float" office:value="13">
            <text:p>13</text:p>
          </table:table-cell>
          <table:table-cell table:style-name="ce12" office:value-type="date" office:date-value="2014-01-31">
            <text:p>31/1/2014</text:p>
          </table:table-cell>
          <table:table-cell table:style-name="ce26" office:value-type="string">
            <text:p>PREVENZIONE RISCHIO INCENDI SU PINETA DEGRADATA IN LOC. MONTE PAU’- APPROVAZIONE PROGETTO ESECUTIVO- CUP E59B12000080006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del progetto esecutivo dei lavori di manutenzione sentieri sul patrimonio silvo pastorale</text:p>
          </table:table-cell>
          <table:table-cell table:style-name="ce63" office:value-type="currency" office:currency="EUR" office:value="13439.51">
            <text:p>€ 13.439,51</text:p>
          </table:table-cell>
          <table:table-cell table:style-name="ce73" office:value-type="string">
            <text:p>progetto esecutivo a firma del dott. Maurizio Novello di Schio recepito al protocollo comunale il 11.12.2013 al <text:s/>n. 4494</text:p>
          </table:table-cell>
          <table:table-cell table:number-columns-repeated="1017"/>
        </table:table-row>
        <table:table-row table:style-name="ro12">
          <table:table-cell table:style-name="ce2" office:value-type="float" office:value="14">
            <text:p>14</text:p>
          </table:table-cell>
          <table:table-cell table:style-name="ce12" office:value-type="date" office:date-value="2014-02-10">
            <text:p>10/2/2014</text:p>
          </table:table-cell>
          <table:table-cell table:style-name="ce27" office:value-type="string">
            <text:p>LAVORI DI RIFACIMENTO DEL TETTO DELLA CASARA DI MALGA "PAU’ " I<text:span text:style-name="T2">N </text:span><text:span text:style-name="T3">COMUNE DI <text:s/>CALTRAN</text:span><text:span text:style-name="T2">O</text:span><text:span text:style-name="T3"> - C.U.P. N. E51D1200007000</text:span><text:span text:style-name="T2">6</text:span></text:p>
            <text:p><text:span text:style-name="T2"/></text:p>
          </table:table-cell>
          <table:table-cell table:style-name="ce37" office:value-type="string">
            <text:p>TECNICO</text:p>
          </table:table-cell>
          <table:table-cell table:style-name="ce51" office:value-type="string">
            <text:p>Approvazione nuovo quadro economico - Accettazione del contributo concesso – Delega all’esecuzione dei lavori alla comunità montana Spettabile Reggenza dei Sette Comuni di Asiago - Approvazione bozza di convenzione</text:p>
          </table:table-cell>
          <table:table-cell table:style-name="ce63" office:value-type="currency" office:currency="EUR" office:value="34975.1">
            <text:p>€ 34.975,10</text:p>
          </table:table-cell>
          <table:table-cell table:style-name="ce73" office:value-type="string">
            <text:p>note prot. n. 36795 in data 19/04/2013 di comunicazione concessione contributo di € 32.046,98 e n. <text:s/>prot. 8336 in data 31/01/2014 <text:s/>dell'Agenzia Veneta per i Pagamenti in Agricoltura (A.VE.P.A.)</text:p>
          </table:table-cell>
          <table:table-cell table:number-columns-repeated="1017"/>
        </table:table-row>
        <table:table-row table:style-name="ro3">
          <table:table-cell table:style-name="ce2" office:value-type="float" office:value="15">
            <text:p>15</text:p>
          </table:table-cell>
          <table:table-cell table:style-name="ce12" office:value-type="date" office:date-value="2014-02-17">
            <text:p>17/2/2014</text:p>
          </table:table-cell>
          <table:table-cell table:style-name="ce24" office:value-type="string">
            <text:p>RELAZIONE FINE MANDATO AI SENSI DECRETO LEGISLATIVO N. 149/2011 - PRESA D'ATT0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Presa d'atto della relazione di fine mandato sottoscritta dal Sindaco ai sensi dell'art. 4 del decreto legislativo n. 149/2011</text:p>
          </table:table-cell>
          <table:table-cell table:style-name="ce63"/>
          <table:table-cell table:style-name="ce73" office:value-type="string">
            <text:p>Relazione di fine mandato sottoscritta dal Sindaco in data 10/02/2014 e certificata dal revisore in data 12/02/2014</text:p>
          </table:table-cell>
          <table:table-cell table:number-columns-repeated="1017"/>
        </table:table-row>
        <table:table-row table:style-name="ro6">
          <table:table-cell table:style-name="ce2" office:value-type="float" office:value="16">
            <text:p>16</text:p>
          </table:table-cell>
          <table:table-cell table:style-name="ce12" office:value-type="date" office:date-value="2014-02-17">
            <text:p>17/2/2014</text:p>
          </table:table-cell>
          <table:table-cell table:style-name="ce24" office:value-type="string">
            <text:p>NOMINA RESPONSABILE DEL TRIBUTO "IMPOSTA UNICA COMUNALE" - I.U.C. 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Nomina del responsabile per la gestione della IUC istituita dall'art. 1 - comma 639 e seguenti della legge n. 147/2013 (Finanziaria 2014)</text:p>
          </table:table-cell>
          <table:table-cell table:style-name="ce63"/>
          <table:table-cell table:style-name="ce73"/>
          <table:table-cell table:number-columns-repeated="1017"/>
        </table:table-row>
        <table:table-row table:style-name="ro13">
          <table:table-cell table:style-name="ce2" office:value-type="float" office:value="17">
            <text:p>17</text:p>
          </table:table-cell>
          <table:table-cell table:style-name="ce12" office:value-type="date" office:date-value="2014-02-17">
            <text:p>17/2/2014</text:p>
          </table:table-cell>
          <table:table-cell table:style-name="ce24" office:value-type="string">
            <text:p>RETTIFICA DELIBERAZIONE N.10 DEL 31\.01.2014 AVENTE PER OGGETTO:"APPROVAZIONE DEL CERTIFICATO DI REGOLARE ESECUZIONE, DELLA RELAZIONE ASSEVERATA STATO-ENTE, DEL PARERE DI AMMISSIBILITA’ DELLA SPESA RESO DAL PROVVEDITORATO, INERENTI GLI INTERVENTI DI MESSA IN SICUREZZA DEGLI ELEMENTI NON STRUTTURALI PRESSO LE SCUOLE ELEMENTARI – VIA DIVISIONE JULIA CALTRANO, FINANZIATI CON DELIBERAZIONE CIPE N.32/2010" 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Rettifica della deliberazione di G.C. n.10 del 31.01.2014 per approvazione documentazione finale lavori di messa in sicurezza scuole elementari.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Deliebarzione di G.C. n.10/2014, certificato regolare esecuzione del 27.03.2013 - relazione asseverata stato-ente del 05.04.2013 - parere ammissibilità della spesa trasmessa il 10.10.2013</text:p>
          </table:table-cell>
          <table:table-cell table:number-columns-repeated="1017"/>
        </table:table-row>
        <table:table-row table:style-name="ro3">
          <table:table-cell table:style-name="ce2" office:value-type="float" office:value="18">
            <text:p>18</text:p>
          </table:table-cell>
          <table:table-cell table:style-name="ce12" office:value-type="date" office:date-value="2014-02-17">
            <text:p>17/2/2014</text:p>
          </table:table-cell>
          <table:table-cell table:style-name="ce24" office:value-type="string">
            <text:p>SERVIZIO DI ASSISTENZA DOMICILIARE. RIVALUTAZIONE REDDITO I.S.E.E. PER CALCOLO COMPARTECIPAZIONE ALLA SPESA</text:p>
          </table:table-cell>
          <table:table-cell table:style-name="ce37" office:value-type="string">
            <text:p>AA.GG.</text:p>
          </table:table-cell>
          <table:table-cell table:style-name="ce49" office:value-type="string">
            <text:p>Adeguamento all'indice ISTAT delle fasce direddito ISEE che disciplinano la percentuale di compartecipazione alla spesa da parte degli utenti che usufruiscono del servizio SAD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Delibera di G.C. N. 30/2013 e comunicazione indice ISTAT dei prezzi al consumo per le famiglie di operai e impiegati </text:p>
          </table:table-cell>
          <table:table-cell table:number-columns-repeated="1017"/>
        </table:table-row>
        <table:table-row table:style-name="ro5">
          <table:table-cell table:style-name="ce2" office:value-type="float" office:value="19">
            <text:p>19</text:p>
          </table:table-cell>
          <table:table-cell table:style-name="ce12" office:value-type="date" office:date-value="2014-02-24">
            <text:p>24/2/2014</text:p>
          </table:table-cell>
          <table:table-cell table:style-name="ce24" office:value-type="string">
            <text:p>D.LGS. N. 285/1992 - NUOVO CODICE DELLA STRADA - ART. 208 - DESTINAZIONE PROVENTI DELLE SANZIONI AMMINISTRATIVE PECUNIARIE ANNO 2014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Ripartizione dei proventi sanzioni codice della strada anno 2014 ai sensi dell'art. 208 del D.Lgs. N. 285/1992 (Codice della Strada)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3">
          <table:table-cell table:style-name="ce2" office:value-type="float" office:value="20">
            <text:p>20</text:p>
          </table:table-cell>
          <table:table-cell table:style-name="ce12" office:value-type="date" office:date-value="2014-02-24">
            <text:p>24/2/2014</text:p>
          </table:table-cell>
          <table:table-cell table:style-name="ce24" office:value-type="string">
            <text:p>ATTO DI INDIRIZZO PER LA COSTITUZIONE DEL FONDO PER LA VALORIZZAZIONE DELLE RISORSE UMANE PER L'ANNO 2013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Definizione linee di indirizzo circa i criteri e le modalità costitutive e procedurali da osservare in materia di disciplina delle risorse decentrate variabili</text:p>
          </table:table-cell>
          <table:table-cell table:style-name="ce63" office:value-type="currency" office:currency="EUR" office:value="10822.28">
            <text:p>€ 10.822,28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11">
          <table:table-cell table:style-name="ce2" office:value-type="float" office:value="21">
            <text:p>21</text:p>
          </table:table-cell>
          <table:table-cell table:style-name="ce12" office:value-type="date" office:date-value="2014-02-24">
            <text:p>24/2/2014</text:p>
          </table:table-cell>
          <table:table-cell table:style-name="ce24" office:value-type="string">
            <text:p>PRESA D'ATTO REFERTO DEI CONTROLLI SUGLI ATTI GESTIONALI COMUNALI - ARTT. 4, 5 E 6 DEL REGOLAMENTO PER LA METODOLOGIA E L'ORGANIZZAZIONE DEI OCNTROLLI INTERNI</text:p>
          </table:table-cell>
          <table:table-cell table:style-name="ce37" office:value-type="string">
            <text:p>AA.GG.</text:p>
          </table:table-cell>
          <table:table-cell table:style-name="ce49" office:value-type="string">
            <text:p>Analisi da parte del Segretario Comunale di determine e scritture private estratte dall'ufficio segreteria per il periodo novembre-dicembre 2013, secondo quanto stabilito dal Regolamento.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Regolamento C.C. per la metodologia e l'organizzazione dei controlli interni approvato con delibera di c.c. n. 3 in data 11.02.2013</text:p>
          </table:table-cell>
          <table:table-cell table:number-columns-repeated="1017"/>
        </table:table-row>
        <table:table-row table:style-name="ro14">
          <table:table-cell table:style-name="ce2" office:value-type="float" office:value="22">
            <text:p>22</text:p>
          </table:table-cell>
          <table:table-cell table:style-name="ce12" office:value-type="date" office:date-value="2014-02-24">
            <text:p>24/2/2014</text:p>
          </table:table-cell>
          <table:table-cell table:style-name="ce24" office:value-type="string">
            <text:p>CASA DI RIPOSO - ADEGUAMENTO L.R. 22/2002 CENTRO DI SERVIZI PER PERSONE NON AUTOSUFFICIENTIIMPLEMENTAZIONE E AMMODERNAMENTO DELLA DOTAZIONE DI ARREDI ED ATTREZZATURE FUNZIONALI APPROVAZIONE PROGETTO DEFINITIVO - DOMANDA DI FINANZIAMENTO ALLA FONDAZIONE CARIVERONA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progetto per acquisto arredi (letti) e ascensore per Casa di Riposo e mandato al Sindaco a presentare domanda di contributo alla Fondazione Cariverona</text:p>
          </table:table-cell>
          <table:table-cell table:style-name="ce63" office:value-type="currency" office:currency="EUR" office:value="90000">
            <text:p>€ 90.000,00</text:p>
          </table:table-cell>
          <table:table-cell table:style-name="ce73" office:value-type="string">
            <text:p>Progetto a firma dell'arch. N. Leonardi datato febbraio 2014</text:p>
          </table:table-cell>
          <table:table-cell table:number-columns-repeated="1017"/>
        </table:table-row>
        <table:table-row table:style-name="ro3">
          <table:table-cell table:style-name="ce2" office:value-type="float" office:value="23">
            <text:p>23</text:p>
          </table:table-cell>
          <table:table-cell table:style-name="ce12" office:value-type="date" office:date-value="2014-02-24">
            <text:p>24/2/2014</text:p>
          </table:table-cell>
          <table:table-cell table:style-name="ce24" office:value-type="string">
            <text:p>INDIRIZZI IN MERITO ALLA GARA PER L'AFFIDAMENTO DEL SERVIZIO DI PULIZIA STABILI COMUNALI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Incarico al Responsabile del Settote Tecnico ad indire gara fra cooperative sociali per l'affidamento del servizio di pulizia degli stabili comunali nel triennio 2014-2017</text:p>
          </table:table-cell>
          <table:table-cell table:style-name="ce63"/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5">
          <table:table-cell table:style-name="ce2" office:value-type="float" office:value="24">
            <text:p>24</text:p>
          </table:table-cell>
          <table:table-cell table:style-name="ce12" office:value-type="date" office:date-value="2014-03-10">
            <text:p>10/3/2014</text:p>
          </table:table-cell>
          <table:table-cell table:style-name="ce24" office:value-type="string">
            <text:p>ATTO RICOGNITORIO AI FINI DELL'APPLICAZIONE DEI TAGLI DI SPESA DI CUI ALL'ART. 6 DEL DECRETO LEGGE N. 78/2010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Ricognizione dei tagli previsti dall'art. 6 del D.L. 78/2010 ai fini degli stanziamenti di bilancio di previsione 2014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15">
          <table:table-cell table:style-name="ce2" office:value-type="float" office:value="25">
            <text:p>25</text:p>
          </table:table-cell>
          <table:table-cell table:style-name="ce12" office:value-type="date" office:date-value="2014-03-10">
            <text:p>10/3/2014</text:p>
          </table:table-cell>
          <table:table-cell table:style-name="ce24" office:value-type="string">
            <text:p>ADDIZIONALE COMUNALE ALL'IRPEF - DETERMINAZIONE PER L'ANNO 2014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Determinazione dell'aliquota relativa all'addizionale comunale IRPEF anno 2014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15">
          <table:table-cell table:style-name="ce2" office:value-type="float" office:value="26">
            <text:p>26</text:p>
          </table:table-cell>
          <table:table-cell table:style-name="ce12" office:value-type="date" office:date-value="2014-03-10">
            <text:p>10/3/2014</text:p>
          </table:table-cell>
          <table:table-cell table:style-name="ce24" office:value-type="string">
            <text:p>DETERMINAZIONE DELLE ENTRATE TRIBUTARIE <text:s/>PER L'ANNO 2014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Determinazione delle entrate tributarie per l'anno 2014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5">
          <table:table-cell table:style-name="ce2" office:value-type="float" office:value="27">
            <text:p>27</text:p>
          </table:table-cell>
          <table:table-cell table:style-name="ce12" office:value-type="date" office:date-value="2014-03-10">
            <text:p>10/3/2014</text:p>
          </table:table-cell>
          <table:table-cell table:style-name="ce24" office:value-type="string">
            <text:p>DETERMINAZIONE DELLE TARIFFE DEI SERVIZI PUBBLICI A DOMANDA INDIVIDUALE E DELLE ALTRE TARIFFE A PREZZI PUBBLICI PER L'ANNO 2014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Determinazione delle tariffe dei servizi pubblici a domanda individuale anno 2014 e tasso di copertura dei costi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4">
          <table:table-cell table:style-name="ce2" office:value-type="float" office:value="28">
            <text:p>28</text:p>
          </table:table-cell>
          <table:table-cell table:style-name="ce12" office:value-type="date" office:date-value="2014-03-10">
            <text:p>10/3/2014</text:p>
          </table:table-cell>
          <table:table-cell table:style-name="ce24" office:value-type="string">
            <text:p>INTERVENTO PER LA SISTEMAZIONE DELLA VALLE DEL CREARO C.U.P. N. E56E09000190009 INDIRIZZI IN MERITO <text:s/>AL COMPLETAMENTO DELL'OPERA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nalizzato lo stato dei lavori nel cantiere val del Crearo e viste le economie ottenuto in sede di appalto, si chiede al direttore dei lavori di elaborare una perizia di Variante per il completamento dell'opera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3">
          <table:table-cell table:style-name="ce2" office:value-type="float" office:value="29">
            <text:p>29</text:p>
          </table:table-cell>
          <table:table-cell table:style-name="ce12" office:value-type="date" office:date-value="2014-03-17">
            <text:p>17/3/2014</text:p>
          </table:table-cell>
          <table:table-cell table:style-name="ce24" office:value-type="string">
            <text:p>RIDUZIONE MUTUO CASSA DD.PP. POS. 4556670 COSTRUZIONE IMPIANTO FOTOVOLTAICO SCUOLE ELEMENTARI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Riduzione del mutuo a suo tempo assunto per la realizzazione dell'impianto fotovoltaico della scuola elementare a seguito di economie ottenute in sede di appalto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Mutuo pos. 4556670</text:p>
          </table:table-cell>
          <table:table-cell table:number-columns-repeated="1017"/>
        </table:table-row>
        <table:table-row table:style-name="ro16">
          <table:table-cell table:style-name="ce2" office:value-type="float" office:value="30">
            <text:p>30</text:p>
          </table:table-cell>
          <table:table-cell table:style-name="ce12" office:value-type="date" office:date-value="2014-03-24">
            <text:p>24/3/2014</text:p>
          </table:table-cell>
          <table:table-cell table:style-name="ce28" office:value-type="string">
            <text:p>AMPLIAMENTO COSTRUZIONE NUOVI VANI ACCESSORI PRESSO LA CASA DI RIPOSO - ADEGUAMENTO L.R. 22/2002 CENTRO DI SERVIZI PER PERSONE NON AUTOSUFFICIENTI - <text:span text:style-name="T4">2° STRALCIO – </text:span><text:span text:style-name="T5">APPROVAZIONE PROGETTO DEFINITIVO-ESECUTIVO – CUP E55D13000000004</text:span>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del progetto definitivo-esecutivo dei lavori di 2° stralcio di adeguamento dell'immobile</text:p>
          </table:table-cell>
          <table:table-cell table:style-name="ce63" office:value-type="currency" office:currency="EUR" office:value="200000">
            <text:p>€ 200.000,00</text:p>
          </table:table-cell>
          <table:table-cell table:style-name="ce73" office:value-type="string">
            <text:p>progetto <text:s/>firma dell’arch. Nazzareno Leonardi di Zugliano, <text:s/>datato febbraio 2014, acquisito in data 12.02.2014 al n. 525 di protocollo, aggiornato a marzo 2014, relativamente al computo metrico estimativo ed alle tavole dalla n° 2 alla n° 10, acquisite al n° 1036 di prot. del 21/3/2014, <text:s text:c="3"/></text:p>
          </table:table-cell>
          <table:table-cell table:number-columns-repeated="1017"/>
        </table:table-row>
        <table:table-row table:style-name="ro17">
          <table:table-cell table:style-name="ce3" office:value-type="float" office:value="31">
            <text:p>31</text:p>
          </table:table-cell>
          <table:table-cell table:style-name="ce12" office:value-type="date" office:date-value="2014-03-24">
            <text:p>24/3/2014</text:p>
          </table:table-cell>
          <table:table-cell table:style-name="ce26" office:value-type="string">
            <text:p>ADESIONE ALLA CAMPAGNA “COMUNE EFFICIENTE" PROMOSSA DALLA DITTA F.LLI CAROLLO S.R.L.</text:p>
          </table:table-cell>
          <table:table-cell table:style-name="ce39" office:value-type="string">
            <text:p>TECNICO</text:p>
          </table:table-cell>
          <table:table-cell table:style-name="ce52" office:value-type="string">
            <text:p>adesione <text:s/>alla campagna “COMUNE EFFICIENTE”, promossa dalla società F.lli Carollo s.r.l. per valorizzazione degli interventi realizzati attraverso la certificazione degli stessi presso un Ente Terzo (AEEG<text:span text:style-name="T7">)</text:span></text:p>
          </table:table-cell>
          <table:table-cell table:style-name="ce65" office:value-type="string">
            <text:p>nessuna</text:p>
          </table:table-cell>
          <table:table-cell table:style-name="ce74" office:value-type="string">
            <text:p>Proposta ditta F.lli Carollo srl recepita al protocollo il 9.10.2013 al n. 3661</text:p>
          </table:table-cell>
          <table:table-cell table:style-name="ce83" table:number-columns-repeated="1017"/>
        </table:table-row>
        <table:table-row table:style-name="ro11">
          <table:table-cell table:style-name="ce2" office:value-type="float" office:value="32">
            <text:p>32</text:p>
          </table:table-cell>
          <table:table-cell table:style-name="ce12" office:value-type="date" office:date-value="2014-03-24">
            <text:p>24/3/2014</text:p>
          </table:table-cell>
          <table:table-cell table:style-name="ce24" office:value-type="string">
            <text:p>APPROVAZIONE SCHEMA DI RENDICONTO DI GESTIONE ANNO 2013 E DELLA RELAZIONE DELLA GIUNTA AI SENSI DELL'ART. 151 COMMA 6 DEL DECRETO LEGISLATIVO 18 AGOSTO 2000 N. 267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Approvazione schema rendiconto esercizio 2013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4">
          <table:table-cell table:style-name="ce2" office:value-type="float" office:value="33">
            <text:p>33</text:p>
          </table:table-cell>
          <table:table-cell table:style-name="ce12" office:value-type="date" office:date-value="2014-03-24">
            <text:p>24/3/2014</text:p>
          </table:table-cell>
          <table:table-cell table:style-name="ce24" office:value-type="string">
            <text:p>ADOZIONE DEL PIANO TRIENNALE 2014/2016 DI RAZIONALIZZAZIONE DELLE DOTAZIONI STRUMENTALI DELLE AUTOVETTURE DI SERVIZIO E DEI BENI IMMOBILI AD USO ABITATIVO E DI SERVIZIO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Approvazione del piano triennale 2014/2016 di razionalizzazione delle dotazioni strumentali delle autovetture di servizio e dei beni immobili ad uso abitativo e di servizio ai sensi dell'art. 2 della legge 244/2007 commi da 59a a 599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nessuno</text:p>
          </table:table-cell>
          <table:table-cell table:number-columns-repeated="1017"/>
        </table:table-row>
        <table:table-row table:style-name="ro18">
          <table:table-cell table:style-name="ce2" office:value-type="float" office:value="34">
            <text:p>34</text:p>
          </table:table-cell>
          <table:table-cell table:style-name="ce12" office:value-type="date" office:date-value="2014-03-24">
            <text:p>24/3/2014</text:p>
          </table:table-cell>
          <table:table-cell table:style-name="ce24" office:value-type="string">
            <text:p>ACCORDO PER L'ESPLETAMENTO IN FORMA ASSOCIATA DELLA PROCEDURA DI GARA PER L'AFFIDAMENTO DEL SERVIZIO DI ASSISTENZA DOMICILIARE. PERIODO DAL 01/06/2014 AL 31/12/2016 (Art. 15 della Legge n. 241/1990</text:p>
          </table:table-cell>
          <table:table-cell table:style-name="ce37" office:value-type="string">
            <text:p>AFFARI GENERALI</text:p>
          </table:table-cell>
          <table:table-cell table:style-name="ce53" office:value-type="string">
            <text:p>Approvazione dell'accordo di programma tra i Comuni di Caltrano, Calvene, Fara Vicentino, Lugo di Vicenza e Salcedo per l'espletamento in forma associata della procedura di gara per <text:s/>l'affidamento del servizio di assistenza domiciliare</text:p>
          </table:table-cell>
          <table:table-cell table:style-name="ce63" office:value-type="string">
            <text:p>nessuna</text:p>
          </table:table-cell>
          <table:table-cell table:style-name="ce73" office:value-type="string">
            <text:p>Adesone dei Comuni interessati</text:p>
          </table:table-cell>
          <table:table-cell table:number-columns-repeated="1017"/>
        </table:table-row>
        <table:table-row table:style-name="ro4">
          <table:table-cell table:style-name="ce2" office:value-type="float" office:value="35">
            <text:p>35</text:p>
          </table:table-cell>
          <table:table-cell table:style-name="ce12" office:value-type="date" office:date-value="2014-03-24">
            <text:p>24/3/2014</text:p>
          </table:table-cell>
          <table:table-cell table:style-name="ce24" office:value-type="string">
            <text:p>REGOLAMENTO PER IL FUNZIONAMENTO DEL COMITATO UNICO DI GARANZIA (C.U.G.)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Approvazione del regolamento che disciplina le modalità di funzionamento del comitato unico di garanzia per le pari opportunità, la valorizzazione del benessere di chi lavora e contro le discriminazioni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regolamento</text:p>
          </table:table-cell>
          <table:table-cell table:number-columns-repeated="1017"/>
        </table:table-row>
        <table:table-row table:style-name="ro9">
          <table:table-cell table:style-name="ce2" office:value-type="float" office:value="36">
            <text:p>36</text:p>
          </table:table-cell>
          <table:table-cell table:style-name="ce12" office:value-type="date" office:date-value="2014-03-31">
            <text:p>31/3/2014</text:p>
          </table:table-cell>
          <table:table-cell table:style-name="ce29" office:value-type="string">
            <text:p>PROGRAMMA 6000 CAMPANILI - APPROVAZIONE DISCIPLINARE INERENTE I RECIPROCHI IMPEGNI TRA MINISTERO DELLE INFRASTRUTTURE E DEI TRASPORTI - DIPARTIMENTO PER LE INFRASTRUTTURE STRADALI, GLI AFFARI GENERALI ED IL PERSONALE - DIREZIONE GENERALE PER L'EDILIZIA STRATALE E GLI INTERVENTI SPECIALI ED IL COMUNE DI <text:span text:style-name="T6">CALTRANO</text:span>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del <text:s/>disciplinare che regola <text:span text:style-name="T8"><text:s/>i reciproci impegni tra il Ministero delle Infrastrutture e dei Trasporti – Dipartimento per le Infrastrutture Stradali, <text:s/>gli Affari Generali ed il Personale – Direzione Generale per l’Edilizia Statale e gli Interventi Speciali e il Comune di CALTRAN relativamente ai lavori di <text:s/>“Sistemazione e rifacimento del manto viabile e messa in sicurezza di alcune strade comunali” per l’importo di € 570.000,00 <text:s text:c="2"/>finanziati dallo Stato. <text:s text:c="16"/></text:span></text:p>
          </table:table-cell>
          <table:table-cell table:style-name="ce63" office:value-type="currency" office:currency="EUR" office:value="570000">
            <text:p>€ 570.000,00</text:p>
          </table:table-cell>
          <table:table-cell table:style-name="ce75" office:value-type="string">
            <text:p>decreto del Ministro delle Infrastrutture e dei Trasporti n. 470 in data 27.12.2013</text:p>
          </table:table-cell>
          <table:table-cell table:number-columns-repeated="1017"/>
        </table:table-row>
        <table:table-row table:style-name="ro19">
          <table:table-cell table:style-name="ce2" office:value-type="float" office:value="37">
            <text:p>37</text:p>
          </table:table-cell>
          <table:table-cell table:style-name="ce12" office:value-type="date" office:date-value="2014-03-31">
            <text:p>31/3/2014</text:p>
          </table:table-cell>
          <table:table-cell table:style-name="ce24" office:value-type="string">
            <text:p>ACCORDO TRA IL COMUNE DI CALTRANO ED IL COMUNE DI CALVENE PER LA PROGETTAZIONE DELL'OPERA "SISTEMAZIONE E RIFACIMENTO DEL MANTO VIABILE E MESSA IN SICUREZZA DI ALCUNE STRADE COMUNALI" E PER LA RELATIVA GESTIONE TECNICA E AMMINISTRATIVA. APPROVAZIONE (ART. 30 T.U.E.L. E ART. 15 LEGGE N. 241/1990)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Convenzione con il Comune di Calv<text:span text:style-name="T9">ene per affidare a personale interno di detto ente la progettazione definitiva ed esecutiva dell'opera “Sistemazione e rifacimento del manto viabile e messa in sicurezza di alcune strade comunali” dell'importo di € 570.000,00" nonchè la Direzione dei lavori e tutte le altre attività di carattere tecnico, attesa la necessità di far fronte a tutti gli adempimenti per la realizzazione e <text:s/>rendicontazione dell'opera, nel rispetto del disciplinare stipulato dal Comune di Caltrano con il Ministero delle Infrastrutture e Trasporto;</text:span></text:p>
          </table:table-cell>
          <table:table-cell table:style-name="ce63" office:value-type="currency" office:currency="EUR" office:value="0">
            <text:p>€ 0,00</text:p>
          </table:table-cell>
          <table:table-cell table:style-name="ce66" office:value-type="string">
            <text:p>nessuno</text:p>
          </table:table-cell>
          <table:table-cell table:number-columns-repeated="1017"/>
        </table:table-row>
        <table:table-row table:style-name="ro11">
          <table:table-cell table:style-name="ce2" office:value-type="float" office:value="38">
            <text:p>38</text:p>
          </table:table-cell>
          <table:table-cell table:style-name="ce12" office:value-type="date" office:date-value="2014-03-31">
            <text:p>31/3/2014</text:p>
          </table:table-cell>
          <table:table-cell table:style-name="ce28" office:value-type="string">
            <text:p>PROGETTO DI LAVORI SOCIALMENTE UTILI “ATTIVITA’ DI SUPPORTO ALL'UFFICIO TECNICO PER MIGLIORAMENTO SERVIZI”</text:p>
            <text:p>APPROVAZIONE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di una nuova attività di 20 ore settimanali, di supporto all'Ufficio tecnico che utilizza n. 1 lavoratore in mobilità di rango impiegatizio</text:p>
          </table:table-cell>
          <table:table-cell table:style-name="ce63" office:value-type="currency" office:currency="EUR" office:value="150">
            <text:p>€ 150,00</text:p>
          </table:table-cell>
          <table:table-cell table:style-name="ce66" office:value-type="string">
            <text:p>nessuno</text:p>
          </table:table-cell>
          <table:table-cell table:number-columns-repeated="1017"/>
        </table:table-row>
        <table:table-row table:style-name="ro6">
          <table:table-cell table:style-name="ce2" office:value-type="float" office:value="39">
            <text:p>39</text:p>
          </table:table-cell>
          <table:table-cell table:style-name="ce13" office:value-type="date" office:date-value="2014-04-07">
            <text:p>7/4/2014</text:p>
          </table:table-cell>
          <table:table-cell table:style-name="ce24" office:value-type="string">
            <text:p>RICOGNIZIONE ANNUALE DEL PERSONALE IN ESUBERO. ART. 6 E 33 DEL D.LGS. 165/2001</text:p>
          </table:table-cell>
          <table:table-cell table:style-name="ce40" office:value-type="string">
            <text:p>AA.GG.</text:p>
          </table:table-cell>
          <table:table-cell table:style-name="ce49" office:value-type="string">
            <text:p>Verifica annuale ai sensi dell'art. 6 del D.Lgs n. 165/2001 e s.m.i. <text:s/>Del personale in soprannumero o in eccedenza.</text:p>
          </table:table-cell>
          <table:table-cell table:number-columns-repeated="2" table:style-name="ce66" office:value-type="string">
            <text:p>nessuno</text:p>
          </table:table-cell>
          <table:table-cell table:number-columns-repeated="1017"/>
        </table:table-row>
        <table:table-row table:style-name="ro12">
          <table:table-cell table:style-name="ce2" office:value-type="float" office:value="40">
            <text:p>40</text:p>
          </table:table-cell>
          <table:table-cell table:style-name="ce12" office:value-type="date" office:date-value="2014-04-07">
            <text:p>7/4/2014</text:p>
          </table:table-cell>
          <table:table-cell table:style-name="ce30" office:value-type="string">
            <text:p>PROGRAMMAZIONE TRIENNALE DEL FABBISOGNO DI PERSONALE 2014/2016 E PIANO ANNUALE 2014 DI ACQUISIZIONE DELLE RISORSE UMANE</text:p>
          </table:table-cell>
          <table:table-cell table:style-name="ce37" office:value-type="string">
            <text:p>AA.GG.</text:p>
          </table:table-cell>
          <table:table-cell table:style-name="ce49" office:value-type="string">
            <text:p>Pianificazione e programmazione delle risorse umane funzionali alle politiche ed agli obiettivi dell'amministrazione e del fabbisogno sulla base di motivate e indilazionabili esigenze dei servizi, nel rispetto dei vincoli vigenti in materia di personale per l'anno 2014 ed il triennio 2014/2015/2016</text:p>
          </table:table-cell>
          <table:table-cell table:number-columns-repeated="2" table:style-name="ce66" office:value-type="string">
            <text:p>nessuno</text:p>
          </table:table-cell>
          <table:table-cell table:number-columns-repeated="1017"/>
        </table:table-row>
        <table:table-row table:style-name="ro11">
          <table:table-cell table:style-name="ce4" office:value-type="float" office:value="41">
            <text:p>41</text:p>
          </table:table-cell>
          <table:table-cell table:style-name="ce12" office:value-type="date" office:date-value="2014-04-07">
            <text:p>7/4/2014</text:p>
          </table:table-cell>
          <table:table-cell table:style-name="ce31" office:value-type="string">
            <text:p>PREDISPOSIZIONE RELAZIONE PREVISIONALE E PROGRAMMATICA 2014/2016 - SCHEMA BILANCIO DI PREVISIONE 2014 E SCHEMA DEL BILANCIO PLURIENNALE 201/2016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Adozione dello schema di bilancio di previsione 2014 e pluriennale 2014/2016 e della relazione previsionale e programmatica 2014/2016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o</text:p>
          </table:table-cell>
          <table:table-cell table:number-columns-repeated="1017"/>
        </table:table-row>
        <table:table-row table:style-name="ro20">
          <table:table-cell table:style-name="ce4" office:value-type="float" office:value="42">
            <text:p>42</text:p>
          </table:table-cell>
          <table:table-cell table:style-name="ce13" office:value-type="date" office:date-value="2014-04-23">
            <text:p>23/4/2014</text:p>
          </table:table-cell>
          <table:table-cell table:style-name="ce32" office:value-type="string">
            <text:p>ELEZIONE DEI MEMBRI DEL PARLAMENTO EUROPEO. ELEZIONE DEL SINDACO E DEL CONSIGLIO COMUNALE. DOMENICA 25 MAGGIO 2014. DETERMINAZIONE NUMERO ED UBICAZIONE SPAZI DESTINATI ALLE AFFISSIONI PER LA PROPAGANDA ELETTORALE DIRETTA</text:p>
          </table:table-cell>
          <table:table-cell table:style-name="ce40" office:value-type="string">
            <text:p>AA.GG.</text:p>
          </table:table-cell>
          <table:table-cell table:style-name="ce49" office:value-type="string">
            <text:p>Individuazione degli spazi da destinare alla propaganda elettorale diretta per le elezioni europee e per l'elezione del sindaco e del consiglio comunale di domenica 25 maggio 2014.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a</text:p>
          </table:table-cell>
          <table:table-cell table:number-columns-repeated="1017"/>
        </table:table-row>
        <table:table-row table:style-name="ro21">
          <table:table-cell table:style-name="ce4" office:value-type="float" office:value="43">
            <text:p>43</text:p>
          </table:table-cell>
          <table:table-cell table:style-name="ce13" office:value-type="date" office:date-value="2014-04-23">
            <text:p>23/4/2014</text:p>
          </table:table-cell>
          <table:table-cell table:style-name="ce32" office:value-type="string">
            <text:p>ACCORDO TRA I COMUNI DI CALTRANO, CALVENE, CARRE', CHIUPPANO, FARA VICENTINO, LUGO DI VICENZA, ZANE' E ZUGLIANO PER L'ATTIVAZIONE DEL SERVIZIO DENOMINATO "SPORTELLO PER IL LAVORO FAMIGLIARE" A FAVORE DI ANZIANI E/O DISABILI E LORO FAMIGLIE</text:p>
          </table:table-cell>
          <table:table-cell table:style-name="ce40" office:value-type="string">
            <text:p>AA.GG.</text:p>
          </table:table-cell>
          <table:table-cell table:style-name="ce49" office:value-type="string">
            <text:p>Accordo di programma tra comuni vicini territorialmente per l'avvio di un nuovo servizio alla popolazione denominato “sportello badanti”</text:p>
          </table:table-cell>
          <table:table-cell table:style-name="ce63" office:value-type="currency" office:currency="EUR" office:value="719.78">
            <text:p>€ 719,78</text:p>
          </table:table-cell>
          <table:table-cell table:style-name="ce66" office:value-type="string">
            <text:p>nessuno</text:p>
          </table:table-cell>
          <table:table-cell table:number-columns-repeated="1017"/>
        </table:table-row>
        <table:table-row table:style-name="ro6">
          <table:table-cell table:style-name="ce4" office:value-type="float" office:value="44">
            <text:p>44</text:p>
          </table:table-cell>
          <table:table-cell table:style-name="ce13" office:value-type="date" office:date-value="2014-04-23">
            <text:p>23/4/2014</text:p>
          </table:table-cell>
          <table:table-cell table:style-name="ce32" office:value-type="string">
            <text:p>SITI VENATORI NEL PATRIMINIO SILVO PASTORALE INDIRIZZI PER LA CONCESSIONE</text:p>
          </table:table-cell>
          <table:table-cell table:style-name="ce40" office:value-type="string">
            <text:p>TECNICO</text:p>
          </table:table-cell>
          <table:table-cell table:style-name="ce49" office:value-type="string">
            <text:p>Indirizzi in merito alla concessione, per il solo anno 2014 dei siti comunali per gli appostamenti di caccia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o</text:p>
          </table:table-cell>
          <table:table-cell table:number-columns-repeated="1017"/>
        </table:table-row>
        <table:table-row table:style-name="ro3">
          <table:table-cell table:style-name="ce4" office:value-type="float" office:value="45">
            <text:p>45</text:p>
          </table:table-cell>
          <table:table-cell table:style-name="ce13" office:value-type="date" office:date-value="2014-04-23">
            <text:p>23/4/2014</text:p>
          </table:table-cell>
          <table:table-cell table:style-name="ce32" office:value-type="string">
            <text:p>VENDITA FAGGIO ALLA POPOLAZIONE – DIRETTIVE 2014</text:p>
          </table:table-cell>
          <table:table-cell table:style-name="ce40" office:value-type="string">
            <text:p>TECNICO</text:p>
          </table:table-cell>
          <table:table-cell table:style-name="ce49" office:value-type="string">
            <text:p>Direttive in merito alla organizzazione del servizio per la vendita del faggio alla popolazione secondo la consuetudine civica. Fissazione del prezzo di vendita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o</text:p>
          </table:table-cell>
          <table:table-cell table:number-columns-repeated="1017"/>
        </table:table-row>
        <table:table-row table:style-name="ro20">
          <table:table-cell table:style-name="ce4" office:value-type="float" office:value="46">
            <text:p>46</text:p>
          </table:table-cell>
          <table:table-cell table:style-name="ce13" office:value-type="date" office:date-value="2014-04-23">
            <text:p>23/4/2014</text:p>
          </table:table-cell>
          <table:table-cell table:style-name="ce32" office:value-type="string">
            <text:p>UTILIZZO DEI PRODOTTI LEGNOSI PROVENIENTI DAL PATRIMONIO SILVOPASTORALE COMUNALE- DIRITTO CIVICO DI LEGNATICO (RACCOLTA RAMAGLIA, TAGLIO NOCCIOLO) E PICCOLE CONCESSIONI PER FABBISOGNI – DIRETTIVE 2014</text:p>
          </table:table-cell>
          <table:table-cell table:style-name="ce40" office:value-type="string">
            <text:p>TECNICO</text:p>
          </table:table-cell>
          <table:table-cell table:style-name="ce49" office:value-type="string">
            <text:p>Direttive in merito alla gestione delle richieste di ramaglia e nocciolo da parte degli aventi diritto di uso civico. Fissazione dei prezzi di cessione di legname per piccole concessioni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o</text:p>
          </table:table-cell>
          <table:table-cell table:number-columns-repeated="1017"/>
        </table:table-row>
        <table:table-row table:style-name="ro6">
          <table:table-cell table:style-name="ce4" office:value-type="float" office:value="47">
            <text:p>47</text:p>
          </table:table-cell>
          <table:table-cell table:style-name="ce13" office:value-type="date" office:date-value="2014-04-28">
            <text:p>28/4/2014</text:p>
          </table:table-cell>
          <table:table-cell table:style-name="ce32" office:value-type="string">
            <text:p>APPROVAZIONE PIANO ESECUTIVO DI GESTIONE (P.E.G.) ANNO 2014</text:p>
          </table:table-cell>
          <table:table-cell table:style-name="ce40" office:value-type="string">
            <text:p>RAGIONERIA</text:p>
          </table:table-cell>
          <table:table-cell table:style-name="ce49" office:value-type="string">
            <text:p>Assegnazione delle risorse anno 2014 ai responsabili di posizione organizzativa ai sensi dell'art. 169 del TUEL 267/2000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a</text:p>
          </table:table-cell>
          <table:table-cell table:number-columns-repeated="1017"/>
        </table:table-row>
        <table:table-row table:style-name="ro3">
          <table:table-cell table:style-name="ce4" office:value-type="float" office:value="48">
            <text:p>48</text:p>
          </table:table-cell>
          <table:table-cell table:style-name="ce13" office:value-type="date" office:date-value="2014-04-28">
            <text:p>28/4/2014</text:p>
          </table:table-cell>
          <table:table-cell table:style-name="ce32" office:value-type="string">
            <text:p>ELEZIONE DEL SINDACO E DEL CONSIGLIO COMUNALE. DOMENICA 25 MAGGIO 2014. DELIMITAZIONE, RIPARTIZIONE E ASSEGNAZIONE SPAZI PER AFFISSIONI</text:p>
          </table:table-cell>
          <table:table-cell table:style-name="ce40" office:value-type="string">
            <text:p>AA.GG.</text:p>
          </table:table-cell>
          <table:table-cell table:style-name="ce49" office:value-type="string">
            <text:p>Assegnazione della sezioni per l' affissione della propaganda diretta da parte delle liste ammesse alla elezione del sindaco e del consiglio comunale del 25 maggio 2014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a</text:p>
          </table:table-cell>
          <table:table-cell table:number-columns-repeated="1017"/>
        </table:table-row>
        <table:table-row table:style-name="ro3">
          <table:table-cell table:style-name="ce5" office:value-type="float" office:value="49">
            <text:p>49</text:p>
          </table:table-cell>
          <table:table-cell table:style-name="ce14" office:value-type="date" office:date-value="2014-04-28">
            <text:p>28/4/2014</text:p>
          </table:table-cell>
          <table:table-cell table:style-name="ce33" office:value-type="string">
            <text:p>RICHIESTA FORNITURA CARBURANTE DA PARTE DEL C.F.S. - COMANDO STAZIONE DI ROANA – DIRETTIVE</text:p>
          </table:table-cell>
          <table:table-cell table:style-name="ce41" office:value-type="string">
            <text:p>TECNICO</text:p>
          </table:table-cell>
          <table:table-cell table:style-name="ce54" office:value-type="string">
            <text:p>Accoglimento della richiesta del CFS stazione di Roana per la<text:span text:style-name="T9"> fornitura di carburante al fine di espletare il servizio d’istituto <text:s/>anche presso il patrimonio silvo pastorale di questo Comune</text:span></text:p>
          </table:table-cell>
          <table:table-cell table:style-name="ce63" office:value-type="currency" office:currency="EUR" office:value="200">
            <text:p>€ 200,00</text:p>
          </table:table-cell>
          <table:table-cell table:style-name="ce76" office:value-type="string">
            <text:p>richiesta prot. 230 del 23.04.2014, recepita al protocollo comunale il 25/4/2014 n° 1617</text:p>
          </table:table-cell>
          <table:table-cell table:number-columns-repeated="1017"/>
        </table:table-row>
        <table:table-row table:style-name="ro11">
          <table:table-cell table:style-name="ce2" office:value-type="float" office:value="50">
            <text:p>50</text:p>
          </table:table-cell>
          <table:table-cell table:style-name="ce12" office:value-type="date" office:date-value="2014-04-30">
            <text:p>30/4/2014</text:p>
          </table:table-cell>
          <table:table-cell table:style-name="ce32" office:value-type="string">
            <text:p>PROPAGANDA ELETTORALE DIRETTA.ELEZIONE DEI RAPPRESENTANTI DELL’ITALIA AL PARLAMENTO EUROPEO DEL 25 MAGGIO 2014. DELIMITAZIONE, RIPARTIZIONE E ASSEGNAZIONE SPAZI PER AFFISSIONI</text:p>
          </table:table-cell>
          <table:table-cell table:style-name="ce37" office:value-type="string">
            <text:p>AA.GG.</text:p>
          </table:table-cell>
          <table:table-cell table:style-name="ce49" office:value-type="string">
            <text:p>Assegnazione della sezioni per l' affissione della propaganda diretta da parte delle liste ammesse alla elezione dei menbri dei rappresentanti per l' Italia al parlamento europeo.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a</text:p>
          </table:table-cell>
          <table:table-cell table:number-columns-repeated="1017"/>
        </table:table-row>
        <table:table-row table:style-name="ro11">
          <table:table-cell table:style-name="ce2" office:value-type="float" office:value="51">
            <text:p>51</text:p>
          </table:table-cell>
          <table:table-cell table:style-name="ce12" office:value-type="date" office:date-value="2014-05-19">
            <text:p>19/5/2014</text:p>
          </table:table-cell>
          <table:table-cell table:style-name="ce32" office:value-type="string">
            <text:p>PROGETTO DI “RIPRISTINO DI UN VECCHIO SENTIERO MILITARE DALLA STRADA DEL GENERALE A BOCCHETTA PAU'” PROPOSTO DALL'ASSOCIAZIONE G.A.M. CALTRANO – APPROVAZIONE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progetto di manutenzione di un sentiero proposto dall'associazione GAM e finanziamento dello stesso</text:p>
          </table:table-cell>
          <table:table-cell table:style-name="ce63" office:value-type="currency" office:currency="EUR" office:value="400">
            <text:p>€ 400,00</text:p>
          </table:table-cell>
          <table:table-cell table:style-name="ce76" office:value-type="string">
            <text:p>progetto acquisito al protocollo comunale il 7/5/2014 al n° 1710</text:p>
          </table:table-cell>
          <table:table-cell table:number-columns-repeated="1017"/>
        </table:table-row>
        <table:table-row table:style-name="ro6">
          <table:table-cell table:style-name="ce2" office:value-type="float" office:value="52">
            <text:p>52</text:p>
          </table:table-cell>
          <table:table-cell table:style-name="ce12" office:value-type="date" office:date-value="2014-05-19">
            <text:p>19/5/2014</text:p>
          </table:table-cell>
          <table:table-cell table:style-name="ce32" office:value-type="string">
            <text:p>ACQUISIZIONE AREE STRADALI E DI SOSTA URBANIZZATE IN VIA BONAGURO – APPROVAZIONE BOZZA ATTO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bozza atto di acquisizione gratuita di aree stradali in via Bonaguro ed autorizzazione alla sottoscrizione dello stesso</text:p>
          </table:table-cell>
          <table:table-cell table:style-name="ce63" office:value-type="string">
            <text:p>nessuna</text:p>
          </table:table-cell>
          <table:table-cell table:style-name="ce76" office:value-type="string">
            <text:p>delibera Consiglio Comunale n° 6 del 23.3.2007</text:p>
          </table:table-cell>
          <table:table-cell table:number-columns-repeated="1017"/>
        </table:table-row>
        <table:table-row table:style-name="ro5">
          <table:table-cell table:style-name="ce2" office:value-type="float" office:value="53">
            <text:p>53</text:p>
          </table:table-cell>
          <table:table-cell table:style-name="ce12" office:value-type="date" office:date-value="2014-05-19">
            <text:p>19/5/2014</text:p>
          </table:table-cell>
          <table:table-cell table:style-name="ce32" office:value-type="string">
            <text:p>APPROVAZIONE LAVORI DI MIGLIORIE BOSCHIVE E PASCOLIVE ORDINARIE - “MIGLIORAMENTI DEL PATRIMONIO DEL COMUNE” - 2014</text:p>
          </table:table-cell>
          <table:table-cell table:style-name="ce37" office:value-type="string">
            <text:p>TECNICO</text:p>
          </table:table-cell>
          <table:table-cell table:style-name="ce49" office:value-type="string">
            <text:p>Approvazione progetto migliorie anno 2014 da realizzarsi con fondi accantonati nell'anno 2013</text:p>
          </table:table-cell>
          <table:table-cell table:style-name="ce63" office:value-type="currency" office:currency="EUR" office:value="15364.6">
            <text:p>€ 15.364,60</text:p>
          </table:table-cell>
          <table:table-cell table:style-name="ce66" office:value-type="string">
            <text:p>progetto dell'UT datato 16/5/2014</text:p>
          </table:table-cell>
          <table:table-cell table:number-columns-repeated="1017"/>
        </table:table-row>
        <table:table-row table:style-name="ro5">
          <table:table-cell table:style-name="ce2" office:value-type="float" office:value="54">
            <text:p>54</text:p>
          </table:table-cell>
          <table:table-cell table:style-name="ce12" office:value-type="date" office:date-value="2014-05-19">
            <text:p>19/5/2014</text:p>
          </table:table-cell>
          <table:table-cell table:style-name="ce32" office:value-type="string">
            <text:p>IMPOSTA UNICA COMUNALE (I.U.C.) 2014 - DETERMINAZIONE DEL NUMERO RATE E RELATIVE SCADENZE</text:p>
          </table:table-cell>
          <table:table-cell table:style-name="ce37" office:value-type="string">
            <text:p>FINANZIARIO</text:p>
          </table:table-cell>
          <table:table-cell table:style-name="ce49" office:value-type="string">
            <text:p>Determinazione del numero rate e relative scadenza imposta unica comunale - IUC -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nessuna</text:p>
          </table:table-cell>
          <table:table-cell table:number-columns-repeated="1017"/>
        </table:table-row>
        <table:table-row table:style-name="ro11">
          <table:table-cell table:style-name="ce2" office:value-type="float" office:value="55">
            <text:p>55</text:p>
          </table:table-cell>
          <table:table-cell table:style-name="ce12" office:value-type="date" office:date-value="2014-05-19">
            <text:p>19/5/2014</text:p>
          </table:table-cell>
          <table:table-cell table:style-name="ce34" office:value-type="string">
            <text:p>PRESA<text:span text:style-name="T5"> D’ATTO REFERTO DEI CONTROLLI SUGLI ATTI GESTIONALI COMUNALI – ARTT. 4, 5 E 6 DEL REGOLAMENTO PER LA METODOLOGIA E L’ORGANIZZAZIONE DEI CONTROLLI INTERNI</text:span></text:p>
          </table:table-cell>
          <table:table-cell table:style-name="ce37" office:value-type="string">
            <text:p>AA.GG.</text:p>
          </table:table-cell>
          <table:table-cell table:style-name="ce49" office:value-type="string">
            <text:p>Presa d'atto del referto dei controlli eseguiti dal Segretario Comunale, in collaborazione con l'ufficio segreteria, sui provvedimenti gestionali comunali periodo gennaio-aprile 2014</text:p>
          </table:table-cell>
          <table:table-cell table:style-name="ce63" office:value-type="string">
            <text:p>nessuna</text:p>
          </table:table-cell>
          <table:table-cell table:style-name="ce66" office:value-type="string">
            <text:p>determine varie e scritture private</text:p>
          </table:table-cell>
          <table:table-cell table:number-columns-repeated="1017"/>
        </table:table-row>
        <table:table-row table:style-name="ro5">
          <table:table-cell table:style-name="ce4" office:value-type="float" office:value="56">
            <text:p>56</text:p>
          </table:table-cell>
          <table:table-cell table:style-name="ce13" office:value-type="date" office:date-value="2014-06-12">
            <text:p>12/6/2014</text:p>
          </table:table-cell>
          <table:table-cell table:style-name="ce34" office:value-type="string">
            <text:p>ACQUISIZIONE AREE STRADALI E DI SOSTA URBANIZZATE IN VIA BONAGURO – MODIFICHE ED INTEGRAZIONI ALLA DELIBERA G.C. N° 52 DEL 19/5/2014</text:p>
          </table:table-cell>
          <table:table-cell table:style-name="ce40" office:value-type="string">
            <text:p>TECNICO</text:p>
          </table:table-cell>
          <table:table-cell table:style-name="ce55" office:value-type="string">
            <text:p>Modifiche ed integrazioni alla delib. GC n° 52 del 19/5/2014</text:p>
          </table:table-cell>
          <table:table-cell table:style-name="ce67" office:value-type="string">
            <text:p>nessuna</text:p>
          </table:table-cell>
          <table:table-cell table:style-name="ce66" office:value-type="string">
            <text:p>nessuna</text:p>
          </table:table-cell>
          <table:table-cell table:number-columns-repeated="1017"/>
        </table:table-row>
        <table:table-row table:style-name="ro3">
          <table:table-cell table:style-name="ce6" office:value-type="float" office:value="57">
            <text:p>57</text:p>
          </table:table-cell>
          <table:table-cell table:style-name="ce15" office:value-type="date" office:date-value="2014-06-16">
            <text:p>16/6/2014</text:p>
          </table:table-cell>
          <table:table-cell table:style-name="ce34" office:value-type="string">
            <text:p>CONCESSIONE BENEFICI ECONOMICI AD ENTI PUBBLICI E SOGGETTI PRIVATI APPROVAZIONE PIANO DI RIPARTO FONDO ANNO 2014</text:p>
          </table:table-cell>
          <table:table-cell table:style-name="ce42" office:value-type="string">
            <text:p>AA.GG.</text:p>
          </table:table-cell>
          <table:table-cell table:style-name="ce56" office:value-type="string">
            <text:p>Determinazione piano riparto dei fondi stanziati in bilancio per assegnazione contributi ad enti-associazioni e definizione criteri per il bando 2014.</text:p>
          </table:table-cell>
          <table:table-cell table:style-name="ce68" office:value-type="string">
            <text:p>nessuna</text:p>
          </table:table-cell>
          <table:table-cell table:style-name="ce77" office:value-type="string">
            <text:p>nessuna</text:p>
          </table:table-cell>
          <table:table-cell table:style-name="ce10" table:number-columns-repeated="1017"/>
        </table:table-row>
        <table:table-row table:style-name="ro21">
          <table:table-cell table:style-name="ce4" office:value-type="float" office:value="58">
            <text:p>58</text:p>
          </table:table-cell>
          <table:table-cell table:style-name="ce13" office:value-type="date" office:date-value="2014-06-16">
            <text:p>16/6/2014</text:p>
          </table:table-cell>
          <table:table-cell table:style-name="ce34" office:value-type="string">
            <text:p>LAVORI DI "INTERVENTI DI INGEGNERIA NATURALISTICA LOCALIZZATI AL PIEDE DEL VERSANTE DI FRANA POSTO IN PROSSIMITA’ DEL TORRENTE ASTICO IN LOCALITA’ “PONTE DEI GRANATIERI” - PIANO DI SVILUPPO RURALE – MISURA 226 AZIONE 1- INDIRIZZI IN MERITO ALLA REDAZIONE DI UNA PERIZIA SUPPLETIVA E DI VARIANTE</text:p>
          </table:table-cell>
          <table:table-cell table:style-name="ce40" office:value-type="string">
            <text:p>TECNICO</text:p>
          </table:table-cell>
          <table:table-cell table:style-name="ce55" office:value-type="string">
            <text:p>Autorizzazione alla redazione di una perizia di <text:s/>variante e suppletiva dei lavori come proposto dal direttore dei lavori a seguito di sopravvenuti imprevisti</text:p>
          </table:table-cell>
          <table:table-cell table:style-name="ce67" office:value-type="string">
            <text:p>da definire</text:p>
          </table:table-cell>
          <table:table-cell table:style-name="ce76" office:value-type="string">
            <text:p>nota 12 giugno 2014 a firma del direttore dei lavori dott. Marco Grendele, recepita al protocollo comunale il 13/6/2014 al n° 2243</text:p>
          </table:table-cell>
          <table:table-cell table:number-columns-repeated="1017"/>
        </table:table-row>
        <table:table-row table:style-name="ro5">
          <table:table-cell table:style-name="ce4" office:value-type="float" office:value="59">
            <text:p>59</text:p>
          </table:table-cell>
          <table:table-cell table:style-name="ce13" office:value-type="date" office:date-value="2014-06-16">
            <text:p>16/6/2014</text:p>
          </table:table-cell>
          <table:table-cell table:style-name="ce32" office:value-type="string">
            <text:p>DIRETTIVE IN MERITO AL VERSAMENTO RATA ACCONTO I.U.C. ANNO 2014 NON APPLICAZIONE DI SANZIONI E INTERESSI</text:p>
          </table:table-cell>
          <table:table-cell table:style-name="ce40" office:value-type="string">
            <text:p>RAGIONERIA</text:p>
          </table:table-cell>
          <table:table-cell table:style-name="ce55" office:value-type="string">
            <text:p>Direttive in merito alla non applicazione di interessi e sanzioni qualora la prima rata IUC sia versata dopo il 16 giugno ed entro il 16 luglio 2014</text:p>
          </table:table-cell>
          <table:table-cell table:style-name="ce67" office:value-type="string">
            <text:p>nessuna</text:p>
          </table:table-cell>
          <table:table-cell table:style-name="ce78" office:value-type="string">
            <text:p>nessuno</text:p>
          </table:table-cell>
          <table:table-cell table:number-columns-repeated="1017"/>
        </table:table-row>
        <table:table-row table:style-name="ro4">
          <table:table-cell table:style-name="ce4" office:value-type="float" office:value="60">
            <text:p>60</text:p>
          </table:table-cell>
          <table:table-cell table:style-name="ce13" office:value-type="date" office:date-value="2014-06-23">
            <text:p>23/6/2014</text:p>
          </table:table-cell>
          <table:table-cell table:style-name="ce32" office:value-type="string">
            <text:p>PARERE IN MERITO ALLE LINEE PROGRAMMATICHE DEL MANDATO AMMINISTRATIVO 2014-2019</text:p>
          </table:table-cell>
          <table:table-cell table:style-name="ce40" office:value-type="string">
            <text:p>AFFARI GENERALI</text:p>
          </table:table-cell>
          <table:table-cell table:style-name="ce55" office:value-type="string">
            <text:p>Il Sindaco come previsto dal T.U. D.Lgs. N. 267/2000 espone alla giunta le linee programmatiche per parere preventivo, prima della presentazione delle stesse al Consiglio Comunale nella prossima seduta di consiglio.</text:p>
          </table:table-cell>
          <table:table-cell table:style-name="ce67" office:value-type="string">
            <text:p>nessuna</text:p>
          </table:table-cell>
          <table:table-cell table:style-name="ce78" office:value-type="string">
            <text:p>nessuna</text:p>
          </table:table-cell>
          <table:table-cell table:number-columns-repeated="1017"/>
        </table:table-row>
        <table:table-row table:style-name="ro3">
          <table:table-cell table:style-name="ce4" office:value-type="float" office:value="61">
            <text:p>61</text:p>
          </table:table-cell>
          <table:table-cell table:style-name="ce13" office:value-type="date" office:date-value="2014-06-30">
            <text:p>30/6/2014</text:p>
          </table:table-cell>
          <table:table-cell table:style-name="ce32" office:value-type="string">
            <text:p>PROGETTO INTEGRAZIONE SOCIALE AMBIENTE DI LAVORO</text:p>
          </table:table-cell>
          <table:table-cell table:style-name="ce40" office:value-type="string">
            <text:p>AFFARI GENERALI</text:p>
          </table:table-cell>
          <table:table-cell table:style-name="ce55" office:value-type="string">
            <text:p>Rinnovo progetto S.I.L.A.S. a favore di un tirocinio formativo di integrazione sociale in ambiente lavorativo di persona svantaggiata periodo 3.7.2014 - 2.7.2015</text:p>
          </table:table-cell>
          <table:table-cell table:style-name="ce67" office:value-type="string">
            <text:p>nessuna</text:p>
          </table:table-cell>
          <table:table-cell table:style-name="ce78" office:value-type="string">
            <text:p>Richiesta di proroga del S.I.L.A.S</text:p>
          </table:table-cell>
          <table:table-cell table:number-columns-repeated="1017"/>
        </table:table-row>
        <table:table-row table:style-name="ro23">
          <table:table-cell table:style-name="ce7"/>
          <table:table-cell table:style-name="ce16"/>
          <table:table-cell table:style-name="ce35"/>
          <table:table-cell table:style-name="ce43"/>
          <table:table-cell table:style-name="ce57"/>
          <table:table-cell table:style-name="ce69"/>
          <table:table-cell table:style-name="ce79"/>
          <table:table-cell table:number-columns-repeated="1017"/>
        </table:table-row>
        <table:table-row table:style-name="ro23">
          <table:table-cell table:style-name="ce8"/>
          <table:table-cell table:style-name="ce17"/>
          <table:table-cell table:style-name="ce35"/>
          <table:table-cell table:style-name="ce44"/>
          <table:table-cell table:style-name="ce57"/>
          <table:table-cell table:style-name="ce69"/>
          <table:table-cell table:style-name="ce80"/>
          <table:table-cell table:style-name="ce61" table:number-columns-repeated="1017"/>
        </table:table-row>
        <table:table-row table:style-name="ro23">
          <table:table-cell table:style-name="ce9"/>
          <table:table-cell table:style-name="ce18"/>
          <table:table-cell table:style-name="ce35"/>
          <table:table-cell table:style-name="ce43"/>
          <table:table-cell table:style-name="ce57"/>
          <table:table-cell table:style-name="ce69"/>
          <table:table-cell table:style-name="ce79"/>
          <table:table-cell table:number-columns-repeated="1017"/>
        </table:table-row>
        <table:table-row table:style-name="ro23" table:number-rows-repeated="25">
          <table:table-cell table:style-name="ce7"/>
          <table:table-cell table:style-name="ce16"/>
          <table:table-cell table:style-name="ce35"/>
          <table:table-cell table:style-name="ce43"/>
          <table:table-cell table:style-name="ce57"/>
          <table:table-cell table:style-name="ce69"/>
          <table:table-cell table:style-name="ce79"/>
          <table:table-cell table:number-columns-repeated="1017"/>
        </table:table-row>
        <table:table-row table:style-name="ro23" table:number-rows-repeated="10">
          <table:table-cell table:style-name="ce7"/>
          <table:table-cell table:style-name="ce16"/>
          <table:table-cell table:style-name="ce35"/>
          <table:table-cell table:style-name="ce43"/>
          <table:table-cell table:style-name="ce58"/>
          <table:table-cell table:style-name="ce69"/>
          <table:table-cell table:style-name="ce79"/>
          <table:table-cell table:number-columns-repeated="1017"/>
        </table:table-row>
        <table:table-row table:style-name="ro23">
          <table:table-cell table:style-name="ce7"/>
          <table:table-cell table:style-name="ce19"/>
          <table:table-cell table:style-name="ce35"/>
          <table:table-cell table:style-name="ce45"/>
          <table:table-cell table:style-name="ce59"/>
          <table:table-cell table:style-name="ce70"/>
          <table:table-cell table:style-name="ce79"/>
          <table:table-cell table:number-columns-repeated="1017"/>
        </table:table-row>
        <table:table-row table:style-name="ro23">
          <table:table-cell table:style-name="ce7"/>
          <table:table-cell table:style-name="ce19"/>
          <table:table-cell table:style-name="ce35"/>
          <table:table-cell table:style-name="ce43"/>
          <table:table-cell table:style-name="ce57"/>
          <table:table-cell table:style-name="ce69"/>
          <table:table-cell table:style-name="ce81"/>
          <table:table-cell table:number-columns-repeated="1017"/>
        </table:table-row>
        <table:table-row table:style-name="ro23">
          <table:table-cell table:style-name="ce7"/>
          <table:table-cell table:style-name="ce19"/>
          <table:table-cell table:style-name="ce35"/>
          <table:table-cell table:style-name="ce46"/>
          <table:table-cell table:style-name="ce60"/>
          <table:table-cell table:style-name="ce71"/>
          <table:table-cell table:style-name="ce82"/>
          <table:table-cell table:number-columns-repeated="1017"/>
        </table:table-row>
        <table:table-row table:style-name="ro23" table:number-rows-repeated="7">
          <table:table-cell table:style-name="ce7"/>
          <table:table-cell table:style-name="ce19"/>
          <table:table-cell table:style-name="ce35"/>
          <table:table-cell table:style-name="ce46"/>
          <table:table-cell table:style-name="ce59"/>
          <table:table-cell table:style-name="ce70"/>
          <table:table-cell table:style-name="ce79"/>
          <table:table-cell table:number-columns-repeated="1017"/>
        </table:table-row>
        <table:table-row table:style-name="ro23">
          <table:table-cell table:style-name="ce7"/>
          <table:table-cell table:style-name="ce20"/>
          <table:table-cell table:style-name="ce35"/>
          <table:table-cell table:style-name="ce46"/>
          <table:table-cell table:style-name="ce59"/>
          <table:table-cell table:style-name="ce70"/>
          <table:table-cell table:style-name="ce79"/>
          <table:table-cell table:number-columns-repeated="1017"/>
        </table:table-row>
        <table:table-row table:style-name="ro23">
          <table:table-cell table:style-name="ce7"/>
          <table:table-cell table:style-name="ce19"/>
          <table:table-cell table:style-name="ce35"/>
          <table:table-cell table:style-name="ce46"/>
          <table:table-cell table:style-name="ce59"/>
          <table:table-cell table:style-name="ce70"/>
          <table:table-cell table:style-name="ce79"/>
          <table:table-cell table:number-columns-repeated="1017"/>
        </table:table-row>
        <table:table-row table:style-name="ro23" table:number-rows-repeated="4">
          <table:table-cell table:style-name="ce7"/>
          <table:table-cell table:style-name="ce20"/>
          <table:table-cell table:style-name="ce35"/>
          <table:table-cell table:style-name="ce46"/>
          <table:table-cell table:style-name="ce59"/>
          <table:table-cell table:style-name="ce70"/>
          <table:table-cell table:style-name="ce79"/>
          <table:table-cell table:number-columns-repeated="1017"/>
        </table:table-row>
        <table:table-row table:style-name="ro23" table:number-rows-repeated="3">
          <table:table-cell table:style-name="ce7"/>
          <table:table-cell table:style-name="ce20"/>
          <table:table-cell table:style-name="ce35"/>
          <table:table-cell table:style-name="ce47"/>
          <table:table-cell table:style-name="ce59"/>
          <table:table-cell table:style-name="ce70"/>
          <table:table-cell table:style-name="ce79"/>
          <table:table-cell table:number-columns-repeated="1017"/>
        </table:table-row>
        <table:table-row table:style-name="ro23" table:number-rows-repeated="983">
          <table:table-cell table:number-columns-repeated="2"/>
          <table:table-cell table:style-name="ce35"/>
          <table:table-cell table:number-columns-repeated="1021"/>
        </table:table-row>
        <table:table-row table:style-name="ro23" table:number-rows-repeated="1047473">
          <table:table-cell table:number-columns-repeated="1024"/>
        </table:table-row>
        <table:table-row table:style-name="ro23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22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22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A$1:.$F$101"/>
        <table:named-range table:name="Excel_BuiltIn_Print_Titles" table:base-cell-address="$Foglio1.$A$1" table:cell-range-address="$Foglio1.$A$1:.$AMJ$1" table:range-usable-as="repeat-column repeat-row"/>
      </table:named-expressions>
      <table:database-ranges>
        <table:database-range table:name="Excel_BuiltIn__FilterDatabase" table:target-range-address="Foglio1.A1:Foglio1.F101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135">
      <number:day/>
      <number:text>/</number:text>
      <number:month/>
      <number:text>/</number:text>
      <number:year number:style="long"/>
    </number:date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Arial1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ffff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0c0c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ffff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c0c0c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cc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alcolo" style:family="table-cell" style:parent-style-name="Default">
      <style:table-cell-properties fo:background-color="#ffffff" style:diagonal-bl-tr="none" style:diagonal-tl-br="none" fo:border="0.035cm solid #808080" style:rotation-align="none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105cm double #ff9900" style:border-line-width-bottom="0.035cm 0.035cm 0.035cm" style:diagonal-bl-tr="none" style:diagonal-tl-br="none" fo:border-left="none" fo:border-right="none" style:rotation-align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105cm double #353538" style:border-line-width="0.035cm 0.035cm 0.035cm" style:rotation-align="none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6666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35cm solid #808080" style:rotation-align="none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35cm solid #c0c0c0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Output" style:family="table-cell" style:parent-style-name="Default">
      <style:table-cell-properties fo:background-color="#ffffff" style:diagonal-bl-tr="none" style:diagonal-tl-br="none" fo:border="0.035cm solid #353538" style:rotation-align="none"/>
      <style:text-properties fo:color="#353538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esto_20_avviso" style:display-name="Testo avviso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Titolo" style:family="table-cell" style:parent-style-name="Default">
      <style:text-properties fo:color="#333399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name-complex="Cambria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0.141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0.141cm solid #c0c0c0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name-complex="Calibri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088cm solid #33cccc" style:diagonal-bl-tr="none" style:diagonal-tl-br="none" fo:border-left="none" fo:border-right="none" style:rotation-align="none" fo:border-top="none"/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itolo_20_4" style:display-name="Titolo 4" style:family="table-cell" style:parent-style-name="Default">
      <style:text-properties fo:color="#333399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otale" style:family="table-cell" style:parent-style-name="Default">
      <style:table-cell-properties fo:border-bottom="0.105cm double #33cccc" style:border-line-width-bottom="0.035cm 0.035cm 0.035cm" style:diagonal-bl-tr="none" style:diagonal-tl-br="none" fo:border-left="none" fo:border-right="none" style:rotation-align="none" fo:border-top="0.035cm solid #33cccc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2.499cm" fo:margin-left="2cm" fo:margin-right="2cm" style:first-page-number="continue" style:scale-to="100%" style:writing-mode="lr-tb"/>
      <style:header-style>
        <style:header-footer-properties fo:min-height="0.751cm" fo:margin-left="0cm" fo:margin-right="0cm" fo:margin-bottom="0.847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6-30">30/06/2014</text:date>, <text:time>16.30.1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file-name text:display="name-and-extension">???</text:file-name></text:span></text:p>
      </style:header>
      <style:header-left style:display="false">
        <text:p><text:span text:style-name="MT1"><text:file-name text:display="name-and-extension">???</text:file-name></text:span></text:p>
      </style:header-left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Laura Crosara</dc:creator>
    <dc:date>2014-06-30T16:30:11.60</dc:date>
    <meta:generator>OpenOffice.org/3.3$Win32 OpenOffice.org_project/330m20$Build-9567</meta:generator>
    <meta:editing-duration>PT59S</meta:editing-duration>
    <meta:editing-cycles>1</meta:editing-cycles>
    <meta:document-statistic meta:table-count="3" meta:cell-count="430" meta:object-count="0"/>
  </office:meta>
</office:document-meta>
</file>