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1.203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11.719cm"/>
    </style:style>
    <style:style style:name="co5" style:family="table-column">
      <style:table-column-properties fo:break-before="auto" style:column-width="3.076cm"/>
    </style:style>
    <style:style style:name="co6" style:family="table-column">
      <style:table-column-properties fo:break-before="auto" style:column-width="7.412cm"/>
    </style:style>
    <style:style style:name="co7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5.593cm"/>
    </style:style>
    <style:style style:name="co10" style:family="table-column">
      <style:table-column-properties fo:break-before="auto" style:column-width="1.623cm"/>
    </style:style>
    <style:style style:name="ro1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473cm" fo:break-before="auto" style:use-optimal-row-height="true"/>
    </style:style>
    <style:style style:name="ro3" style:family="table-row">
      <style:table-row-properties style:row-height="1.395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1.737cm" fo:break-before="auto" style:use-optimal-row-height="true"/>
    </style:style>
    <style:style style:name="ro6" style:family="table-row">
      <style:table-row-properties style:row-height="1.842cm" fo:break-before="auto" style:use-optimal-row-height="true"/>
    </style:style>
    <style:style style:name="ro7" style:family="table-row">
      <style:table-row-properties style:row-height="2.29cm" fo:break-before="auto" style:use-optimal-row-height="true"/>
    </style:style>
    <style:style style:name="ro8" style:family="table-row">
      <style:table-row-properties style:row-height="2.157cm" fo:break-before="auto" style:use-optimal-row-height="true"/>
    </style:style>
    <style:style style:name="ro9" style:family="table-row">
      <style:table-row-properties style:row-height="1.316cm" fo:break-before="auto" style:use-optimal-row-height="true"/>
    </style:style>
    <style:style style:name="ro10" style:family="table-row">
      <style:table-row-properties style:row-height="0.499cm" fo:break-before="auto" style:use-optimal-row-height="true"/>
    </style:style>
    <style:style style:name="ro12" style:family="table-row">
      <style:table-row-properties style:row-height="3.184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9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1" style:family="table-cell" style:parent-style-name="Default" style:data-style-name="N135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135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35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35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4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8" style:family="table-cell" style:parent-style-name="Default">
      <style:table-cell-properties style:diagonal-bl-tr="none" style:diagonal-tl-br="none" fo:border="none" style:rotation-align="none"/>
    </style:style>
    <style:style style:name="ce29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fo:border="none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7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104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9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104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1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9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9"/>
        <table:table-column table:style-name="co3" table:default-cell-style-name="ce19"/>
        <table:table-column table:style-name="co4" table:default-cell-style-name="Default"/>
        <table:table-column table:style-name="co5" table:default-cell-style-name="Default"/>
        <table:table-column table:style-name="co6" table:default-cell-style-name="ce46"/>
        <table:table-column table:style-name="co7" table:default-cell-style-name="ce46"/>
        <table:table-column table:style-name="co9" table:default-cell-style-name="Default"/>
        <table:table-column table:style-name="co8" table:number-columns-repeated="4" table:default-cell-style-name="Default"/>
        <table:table-column table:style-name="co10" table:default-cell-style-name="Default"/>
        <table:table-column table:style-name="co8" table:number-columns-repeated="1012" table:default-cell-style-name="Default"/>
        <table:table-header-rows>
          <table:table-row table:style-name="ro2">
            <table:table-cell table:style-name="ce1" office:value-type="string">
              <text:p>N°REG.</text:p>
            </table:table-cell>
            <table:table-cell table:style-name="ce10" office:value-type="string">
              <text:p>DATA</text:p>
            </table:table-cell>
            <table:table-cell table:style-name="ce20" office:value-type="string">
              <text:p>OGGETTO DELLA DELIBERAZIONE DI <text:span text:style-name="T1">CONSIGLIO </text:span><text:span text:style-name="T1">COMUNAL</text:span><text:span text:style-name="T1">E</text:span></text:p>
            </table:table-cell>
            <table:table-cell table:style-name="ce29" office:value-type="string">
              <text:p>SETTORE PROPONENTE</text:p>
            </table:table-cell>
            <table:table-cell table:style-name="ce38" office:value-type="string">
              <text:p>CONTENUTO SINTETICO DEL PROVVEDIMENTO</text:p>
            </table:table-cell>
            <table:table-cell table:style-name="ce38" office:value-type="string">
              <text:p>SPESA PREVISTA</text:p>
            </table:table-cell>
            <table:table-cell table:style-name="ce54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3">
          <table:table-cell table:style-name="ce2" office:value-type="float" office:value="20">
            <text:p>20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CONTESTAZIONE CAUSA DI INCOMPATIBILITA' A CONSIGLIERE COMUNALE. ESAME OSSERVAZIONI (art. 69, comma 4 del T.U.E.L.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Esame osservazioni presentate da consigliere comunale non convalidato con delibera n. 14/2014</text:p>
          </table:table-cell>
          <table:table-cell table:style-name="ce47" office:value-type="string">
            <text:p>nessuna</text:p>
          </table:table-cell>
          <table:table-cell table:style-name="ce55" office:value-type="string">
            <text:p>Osservazioni e delibera n. 14/2014</text:p>
          </table:table-cell>
          <table:table-cell table:number-columns-repeated="1017"/>
        </table:table-row>
        <table:table-row table:style-name="ro4">
          <table:table-cell table:style-name="ce2" office:value-type="float" office:value="21">
            <text:p>21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APPROVAZIONE DEI VERBALI DELLA SEDUTA DEL 12.06.2014</text:p>
          </table:table-cell>
          <table:table-cell table:style-name="ce31" office:value-type="string">
            <text:p>AA.GG.</text:p>
          </table:table-cell>
          <table:table-cell table:style-name="ce39" office:value-type="string">
            <text:p>Approvazione dei verbali della seduta del 12.06.2014</text:p>
          </table:table-cell>
          <table:table-cell table:style-name="ce47" office:value-type="string">
            <text:p>nessuna</text:p>
          </table:table-cell>
          <table:table-cell table:style-name="ce55" office:value-type="string">
            <text:p>Delibere di C.C. n. 14-15-16-17-18-19</text:p>
          </table:table-cell>
          <table:table-cell table:number-columns-repeated="1017"/>
        </table:table-row>
        <table:table-row table:style-name="ro5">
          <table:table-cell table:style-name="ce2" office:value-type="float" office:value="22">
            <text:p>22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PRESENTAZIONE AL CONSIGLIO COMUNALE DELLE LINEE PROGRAMMATICHE RELATIVE ALLE AZIONI ED AI PROGETTI DA REALIZZARE NEL CORSO DEL MANDATO AMMINISTRATIVO (art. 42, comma 3 del T.U.E.L. e art. 31 dello Statuto Comunale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Presentazione da parte del Sindaco, sentita la Giunta (delibera n. 60/2014), a Consiglio Comunale delle linee programmatiche.</text:p>
          </table:table-cell>
          <table:table-cell table:style-name="ce47" office:value-type="string">
            <text:p>nessuna</text:p>
          </table:table-cell>
          <table:table-cell table:style-name="ce55" office:value-type="string">
            <text:p>Delibera di Giunta Comunale n. 60 del 23.06.2014</text:p>
          </table:table-cell>
          <table:table-cell table:number-columns-repeated="1017"/>
        </table:table-row>
        <table:table-row table:style-name="ro6">
          <table:table-cell table:style-name="ce2" office:value-type="float" office:value="23">
            <text:p>23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DEFINIZIONE DEGLI INDIRIZZI PER LA NOMINA E LA DESIGNAZIONE DI RAPPRESENTANTI DEL COMUNE PRESSO ENTI, AZIENDE ED ISTITUZIONI (art. 42, comma 2, lettera m) e art. 50, commi 8 e 9 del T.U.E.L.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Definizione da parte del Consiglio Comunale degli indirizzi per la nomina da parte del Sindaco di propri rappresentanti presso enti, aziende ed istituzioni.</text:p>
          </table:table-cell>
          <table:table-cell table:style-name="ce47" office:value-type="string">
            <text:p>nessuna</text:p>
          </table:table-cell>
          <table:table-cell table:style-name="ce56" office:value-type="string">
            <text:p>nessuna</text:p>
          </table:table-cell>
          <table:table-cell table:number-columns-repeated="1017"/>
        </table:table-row>
        <table:table-row table:style-name="ro7">
          <table:table-cell table:style-name="ce2" office:value-type="float" office:value="24">
            <text:p>24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ELEZIONE DEI COMPONENTI DELLA COMMISSIONE COMUNALE PER L'ELEZIONE (art. 3 del Regolamento edilizio)</text:p>
          </table:table-cell>
          <table:table-cell table:style-name="ce30" office:value-type="string">
            <text:p>TECNICO</text:p>
          </table:table-cell>
          <table:table-cell table:style-name="ce39" office:value-type="string">
            <text:p>Elezione da parte del Consiglio dei componenti della Commissione Edilizia Comunale (n. 4 membri ordinari, n. 2 membri esperti in materia ambientale, n. 1 esperto in materia idrogeologica)</text:p>
          </table:table-cell>
          <table:table-cell table:style-name="ce47" office:value-type="string">
            <text:p>nessuna</text:p>
          </table:table-cell>
          <table:table-cell table:style-name="ce56" office:value-type="string">
            <text:p>nessuna</text:p>
          </table:table-cell>
          <table:table-cell table:number-columns-repeated="1017"/>
        </table:table-row>
        <table:table-row table:style-name="ro3">
          <table:table-cell table:style-name="ce2" office:value-type="float" office:value="25">
            <text:p>25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ELEZIONE DEI COMPONENTI DEL COMITATO PER LE ATTIVITA' CULTURALI DELLA BIBLIOTECA COMUNALE (art. 29 L.R. n. 50/1984; art. 17 del Regolamento comunale della biblioteca comunale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Elezione da parte del Consiglio n. 4 componenti, di cui n. 1 in rappresentanza della minoranza, del Comitato della Biblioteca</text:p>
          </table:table-cell>
          <table:table-cell table:style-name="ce47" office:value-type="string">
            <text:p>nessuna</text:p>
          </table:table-cell>
          <table:table-cell table:style-name="ce56" office:value-type="string">
            <text:p>nessuna</text:p>
          </table:table-cell>
          <table:table-cell table:number-columns-repeated="1017"/>
        </table:table-row>
        <table:table-row table:style-name="ro8">
          <table:table-cell table:style-name="ce2" office:value-type="float" office:value="26">
            <text:p>26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ELEZIONE DEI COMPONENTI DELLA COMMISSIONE PER LA FORMAZIONE E L'AGGIORNAMENTO DEGLI ELENCHI DEI GIUGICI POPOLARI DI CORTE D'ASSISE E CORTE DI ASSISE D'APPELLO (Legge 10.04.1951 n. 287 e successive modificazioni - art. 13 e segg.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Elezione da parte del consiglio di n. 2 componenti della Commissione, di cui n.1 in rappresentanza della maggioranza e n. 1 in rappresentanza della minoranza</text:p>
          </table:table-cell>
          <table:table-cell table:style-name="ce47" office:value-type="string">
            <text:p>nessuna</text:p>
          </table:table-cell>
          <table:table-cell table:style-name="ce56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3" office:value-type="float" office:value="27">
            <text:p>27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ELEZIONE DEI COMPONENTI DELLA COMMISSIONE CONSILIARE PERMANENTE PER L'AGGIORNAMENTO DEGLI STATUTI E DEI REGOLAMENTI (art. 38, comma 6 del T.U.E.L. e artt. 27 e 28 dello Statuto Comunale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Elezione da parte del consiglio di n. 3 componenti della Commissione, di cui n. 2 in rappresentanza della maggioranza e n. 1 in rappresentanza della minoranza</text:p>
          </table:table-cell>
          <table:table-cell table:style-name="ce47" office:value-type="string">
            <text:p>nessuna</text:p>
          </table:table-cell>
          <table:table-cell table:style-name="ce56" office:value-type="string">
            <text:p>nessuna</text:p>
          </table:table-cell>
          <table:table-cell table:number-columns-repeated="1017"/>
        </table:table-row>
        <table:table-row table:style-name="ro5">
          <table:table-cell table:style-name="ce3" office:value-type="float" office:value="28">
            <text:p>28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APPROVAZIONE DI UNA CONVENZIONE TRA L'ULSS N. 4 "ALTO VICENTINO" E I COMUNI DEL SUO TERRITORIO PER LA GESTIONE INTEGRATA DELLE FUNZIONI E DEI SERVIZI DI CANILE E CONNESSI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Approvazione bozza di Convenzione tra Comuni e Ulss n. 4 per gestioen canile</text:p>
          </table:table-cell>
          <table:table-cell table:style-name="ce47" office:value-type="string">
            <text:p>nessuna</text:p>
          </table:table-cell>
          <table:table-cell table:style-name="ce55" office:value-type="string">
            <text:p>bozza convenzione trasmessa dall'ulsss. N. 4</text:p>
          </table:table-cell>
          <table:table-cell table:number-columns-repeated="1017"/>
        </table:table-row>
        <table:table-row table:style-name="ro3">
          <table:table-cell table:style-name="ce3" office:value-type="float" office:value="29">
            <text:p>29</text:p>
          </table:table-cell>
          <table:table-cell table:style-name="ce11" office:value-type="date" office:date-value="2014-07-03">
            <text:p>3/7/2014</text:p>
          </table:table-cell>
          <table:table-cell table:style-name="ce21" office:value-type="string">
            <text:p>INTERVENTI DI RISTRUTTURAZIONE EDILIZIA ALL'INTERNO DEI CENTRI STORICI: INDIVIDUAZIONE AREE AI SENSI DELL'ART. 23 BIS DEL D.P.R. N. 380/2001 E S.M.I.</text:p>
          </table:table-cell>
          <table:table-cell table:style-name="ce30" office:value-type="string">
            <text:p>TECNICO</text:p>
          </table:table-cell>
          <table:table-cell table:style-name="ce39" office:value-type="string">
            <text:p>Interventi di ristrutturazione edilizia nei centri storici: individuazione aree (art. 23 bis DPR 380/2001 e s.m.i.)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3" office:value-type="float" office:value="30">
            <text:p>30</text:p>
          </table:table-cell>
          <table:table-cell table:style-name="ce11" office:value-type="date" office:date-value="2014-07-21">
            <text:p>21/7/2014</text:p>
          </table:table-cell>
          <table:table-cell table:style-name="ce21" office:value-type="string">
            <text:p>CONVALIDA ALLA CARICA DI CONSIGLIERE COMUNALE PER INSUSSISTENZA CAUSE DI INCOMPATIBILITA'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Convalida alla carica di consigliere comunale </text:p>
          </table:table-cell>
          <table:table-cell table:style-name="ce47" office:value-type="string">
            <text:p>nessuna</text:p>
          </table:table-cell>
          <table:table-cell table:style-name="ce55" office:value-type="string">
            <text:p>delibere C.C. N. 14/2014 E N. 201/2014 e documenti di corrispondenza tra Comune e Consigliere </text:p>
          </table:table-cell>
          <table:table-cell table:number-columns-repeated="1017"/>
        </table:table-row>
        <table:table-row table:style-name="ro3">
          <table:table-cell table:style-name="ce3" office:value-type="float" office:value="31">
            <text:p>31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APPROVAZIONE DEI VERBALI DELLE SEDUTE DEL 03.07.2014 E DEL 21.07.2014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Approvazione dei verbali delle sedute del 03.07.2014 3 del 21.07.2014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Delibere C.C. N. 20-21-22-23-24-25-26-27-28-29 del 3.7.2014 e n. 30 del 21.7.2014</text:p>
          </table:table-cell>
          <table:table-cell table:number-columns-repeated="1017"/>
        </table:table-row>
        <table:table-row table:style-name="ro3">
          <table:table-cell table:style-name="ce3" office:value-type="float" office:value="32">
            <text:p>32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RPELLANZA DEL GRUPPO CONSILIARE "LISTA CIVICA - CALTRANO COMUNE AMICO" SULLA "COMPOSIZIONE GIUNTA COMUNALE" - PROT. N. 3113 DEL 21.08.2014</text:p>
          </table:table-cell>
          <table:table-cell table:style-name="ce30"/>
          <table:table-cell table:style-name="ce39" office:value-type="string">
            <text:p>Interpellanza realtiva al mancato rispetto del principio di pari opportunità nella noimina della Giunta Comunale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Interpellanza</text:p>
          </table:table-cell>
          <table:table-cell table:number-columns-repeated="1017"/>
        </table:table-row>
        <table:table-row table:style-name="ro9">
          <table:table-cell table:style-name="ce3" office:value-type="float" office:value="33">
            <text:p>33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RROGAZIONE DEL GRUPPO CONSILIARE "LISTA CIVICA - CALTRANO COMUNE AMICO" SUI "LAVORI DI RICOMPOSIZIONE VALLE DEL CREARO" - PROT. N. 3440 DEL 16.09.2014</text:p>
          </table:table-cell>
          <table:table-cell table:style-name="ce30"/>
          <table:table-cell table:style-name="ce39" office:value-type="string">
            <text:p>Interrogazione relativa ai lavori di ricomposizione Valle del Crearo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Intrrogazione</text:p>
          </table:table-cell>
          <table:table-cell table:number-columns-repeated="1017"/>
        </table:table-row>
        <table:table-row table:style-name="ro9">
          <table:table-cell table:style-name="ce3" office:value-type="float" office:value="34">
            <text:p>34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RROGAZIONE DEL GRUPPO CONSILIARE "LISTA CIVICA - CALTRANO COMUNE AMICO" SULL' "EVENTUALE ACQUISIZIONE EX CASELLO DI SANDONA'" - PROT. N. 3441 DEL 16.09.2014</text:p>
          </table:table-cell>
          <table:table-cell table:style-name="ce30"/>
          <table:table-cell table:style-name="ce39" office:value-type="string">
            <text:p>Interrogazione relativa all'eventuale acquisizione ex casello di Sandona'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Intrrogazione</text:p>
          </table:table-cell>
          <table:table-cell table:number-columns-repeated="1017"/>
        </table:table-row>
        <table:table-row table:style-name="ro5">
          <table:table-cell table:style-name="ce3" office:value-type="float" office:value="35">
            <text:p>35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RROGAZIONE DEL GRUPPO CONSILIARE "LISTA CIVICA - CALTRANO COMUNE AMICO" SUI "LAVORI VALLI SOVRASTANTI ZONA VIA SAN LORENZO/BRAGLIO E VIE ATTIGUE" - PROT. N. 3442 DEL 16.09.2014</text:p>
          </table:table-cell>
          <table:table-cell table:style-name="ce30"/>
          <table:table-cell table:style-name="ce39" office:value-type="string">
            <text:p>Interrogazione relativa ai lavori sovrastanti Zona Via san Lorenzo/Braglio e vie attigue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Intrrogazione</text:p>
          </table:table-cell>
          <table:table-cell table:number-columns-repeated="1017"/>
        </table:table-row>
        <table:table-row table:style-name="ro8">
          <table:table-cell table:style-name="ce3" office:value-type="float" office:value="36">
            <text:p>36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PRESA D'ATTO DEL PERMANERE DEGLI EQUILIBRI GENERALI DI BILANCIO E RICOGNIZIONE SULLO STATO DI ATTUAZIONE DEI PROGRAMMI (ART. 193 DEL D.LGS. N. 267 DEL 18.08.2000) DEL COMUNE DI CALTRANO E DELL'ISTITUZIONE CASA DI RIPOSO DI CALTRANO</text:p>
          </table:table-cell>
          <table:table-cell table:style-name="ce30" office:value-type="string">
            <text:p>FINANZIARIO</text:p>
          </table:table-cell>
          <table:table-cell table:style-name="ce39" office:value-type="string">
            <text:p>Verifica del permanere degli equilibri di bilancio ai sensi dell'art. 193 del D.Lgs. 267/2000</text:p>
          </table:table-cell>
          <table:table-cell table:style-name="ce47" office:value-type="string">
            <text:p>nessuna</text:p>
          </table:table-cell>
          <table:table-cell table:style-name="ce57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3" office:value-type="float" office:value="37">
            <text:p>37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VARIAZIONE AL BILANCIO DI PREVISIONE 2014 (VARIAZIONE N. 1 ESERCIZIO 2014)</text:p>
          </table:table-cell>
          <table:table-cell table:style-name="ce30" office:value-type="string">
            <text:p>FINANZIARIO</text:p>
          </table:table-cell>
          <table:table-cell table:style-name="ce39" office:value-type="string">
            <text:p>Variazione al bilancio di previsione 2014 parte corrente e conto capitale</text:p>
          </table:table-cell>
          <table:table-cell table:style-name="ce47" office:value-type="string">
            <text:p>Praeggio tra maggiori entrate e maggiori spese</text:p>
          </table:table-cell>
          <table:table-cell table:style-name="ce57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3" office:value-type="float" office:value="38">
            <text:p>38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GRAZIONE COMPONENTI DELLA COMMISSIONE COMUNALE PER L'EDILIZIA (art. 3 del Regolamento Edilizio)</text:p>
          </table:table-cell>
          <table:table-cell table:style-name="ce30" office:value-type="string">
            <text:p>TECNICO</text:p>
          </table:table-cell>
          <table:table-cell table:style-name="ce39" office:value-type="string">
            <text:p>Nomina del componente della CEC, in rappresentanza della minoranza, causa assenza minoranza al momento della nomina della Commissione nella seduta del 3.7.2014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Delibera C.C. n. 24 del 3.7.2014</text:p>
          </table:table-cell>
          <table:table-cell table:number-columns-repeated="1017"/>
        </table:table-row>
        <table:table-row table:style-name="ro6">
          <table:table-cell table:style-name="ce3" office:value-type="float" office:value="39">
            <text:p>39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GRAZIONE COMPONENTI DEL COMITATO PER LE ATTIVITA' CULTURALI DELLA BIBLIOTECA COMUNALE (art. 29 della L.R. n. 50/1984; art. 17 del Regolamento Comunale della Biblioteca Comunale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Nomina del componente del Comitato, in rappresentanza della minoranza, causa assenza minoranza al momento della nomina della Commissione nella seduta del 3.7.2014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Delibera C.C. n. 25 del 3.7.2014</text:p>
          </table:table-cell>
          <table:table-cell table:number-columns-repeated="1017"/>
        </table:table-row>
        <table:table-row table:style-name="ro8">
          <table:table-cell table:style-name="ce3" office:value-type="float" office:value="40">
            <text:p>40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GRAZIONE COMPONENTI DELLA COMMISSIONE PER LA FORMAZIONE E L'AGGIORNAMENTO DEGLI ELENCHI DEI GIUDICI POPOLARI DI CORTE DI ASSISE E DI CORTE DI ASSISE D'APPELLO (Legge 10.04.1951 n. 287 e successive modificazioni - art. 13 e segg.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Nomina del componente della Commissione, in rappresentanza della minoranza, causa assenza minoranza al momento della nomina della Commissione nella seduta del 3.7.2014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Delibera C.C. n. 26 del 3.7.2014</text:p>
          </table:table-cell>
          <table:table-cell table:number-columns-repeated="1017"/>
        </table:table-row>
        <table:table-row table:style-name="ro6">
          <table:table-cell table:style-name="ce3" office:value-type="float" office:value="41">
            <text:p>41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INTEGRAZIONE COMPONENTI DELLA COMMISSIONE CONSILIARE PERMENENTE PER L'AGGIORNAMENTO DELLO STATUTO E DEI REGOLAMENTI COMUNALI (art. 38, comma 6 del T.U.E.L. e artt. 27 e 28 dello Statuto Comunale)</text:p>
          </table:table-cell>
          <table:table-cell table:style-name="ce30" office:value-type="string">
            <text:p>AA.GG.</text:p>
          </table:table-cell>
          <table:table-cell table:style-name="ce39" office:value-type="string">
            <text:p>Nomina del componente della Commissione, in rappresentanza della minoranza, causa assenza minoranza al momento della nomina della Commissione nella seduta del 3.7.2014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Delibera C.C. n. 27 del 3.7.2014</text:p>
          </table:table-cell>
          <table:table-cell table:number-columns-repeated="1017"/>
        </table:table-row>
        <table:table-row table:style-name="ro10">
          <table:table-cell table:style-name="ce3" office:value-type="float" office:value="42">
            <text:p>42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2° PIANO DEGLI INTERVENTI ADOZIONE</text:p>
          </table:table-cell>
          <table:table-cell table:style-name="ce30" office:value-type="string">
            <text:p>TECNICO</text:p>
          </table:table-cell>
          <table:table-cell table:style-name="ce39" office:value-type="string">
            <text:p>Adozione 2° piano interventi</text:p>
          </table:table-cell>
          <table:table-cell table:style-name="ce47" office:value-type="string">
            <text:p>nessuna</text:p>
          </table:table-cell>
          <table:table-cell table:style-name="ce49" office:value-type="string">
            <text:p>Richieste dei privati</text:p>
          </table:table-cell>
          <table:table-cell table:number-columns-repeated="1017"/>
        </table:table-row>
        <table:table-row table:style-name="ro9">
          <table:table-cell table:style-name="ce3" office:value-type="float" office:value="43">
            <text:p>43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MUTAMENTO TEMPORANEO DI DESTINAZIONE D'USO DI ALCUNE PORZIONI DI TERRENI COMUNALI SOGGETTI AD USO CIVICO</text:p>
          </table:table-cell>
          <table:table-cell table:style-name="ce30" office:value-type="string">
            <text:p>TECNICO</text:p>
          </table:table-cell>
          <table:table-cell table:style-name="ce39" office:value-type="string">
            <text:p>Mutamento destinazione d'uso alcune porzioni terreni comunali soggetti ad uso civico</text:p>
          </table:table-cell>
          <table:table-cell table:style-name="ce47" office:value-type="string">
            <text:p>nessuna</text:p>
          </table:table-cell>
          <table:table-cell table:style-name="ce57" office:value-type="string">
            <text:p>/</text:p>
          </table:table-cell>
          <table:table-cell table:number-columns-repeated="1017"/>
        </table:table-row>
        <table:table-row table:style-name="ro9">
          <table:table-cell table:style-name="ce3" office:value-type="float" office:value="44">
            <text:p>44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PERMUTA AREE E RICONOSCIMENTO CONFINI DI PROPRIETA' IN VIA GORIZIA. DECLASSIFICAZIONE E SDEMANIALIZZAZIONE DI RELITTI STRADALI</text:p>
          </table:table-cell>
          <table:table-cell table:style-name="ce30" office:value-type="string">
            <text:p>TECNICO</text:p>
          </table:table-cell>
          <table:table-cell table:style-name="ce39" office:value-type="string">
            <text:p>Permuta aree e riconoscimento confini in via Gorizia. Sdemanializzazione di relitti stradali</text:p>
          </table:table-cell>
          <table:table-cell table:style-name="ce47" office:value-type="string">
            <text:p>nessuna</text:p>
          </table:table-cell>
          <table:table-cell table:style-name="ce58" office:value-type="string">
            <text:p>/</text:p>
          </table:table-cell>
          <table:table-cell table:number-columns-repeated="1017"/>
        </table:table-row>
        <table:table-row table:style-name="ro12">
          <table:table-cell table:style-name="ce3" office:value-type="float" office:value="45">
            <text:p>45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APPROVAZIONE CONVENZIONE TRA I COMUNI DI MONTICELLO CONTE OTTO, CALTRANO E CALVENE PER LO SVOLGIMENTO IN FORMA ASSOCIATA DELLE FUNZIONI DI SEGRETERIA COMUNALE</text:p>
          </table:table-cell>
          <table:table-cell table:style-name="ce30" office:value-type="string">
            <text:p>FINANZIARIO</text:p>
          </table:table-cell>
          <table:table-cell table:style-name="ce40" office:value-type="string">
            <text:p>In prossimità della scadenza (15.10.2014) tra i Comuni di Cornedo Vicentino, Caltrano e Calvene, viene approvata la bozza della Convenzione tra i Comuni di Monticello Conte Otto, Caltrano e Calvene per lo svolgimento in forma associata delle funzioni di segreteria comunale</text:p>
          </table:table-cell>
          <table:table-cell table:style-name="ce48" office:value-type="string">
            <text:p>nessuna</text:p>
          </table:table-cell>
          <table:table-cell table:style-name="ce59" office:value-type="string">
            <text:p>nessuna</text:p>
          </table:table-cell>
          <table:table-cell table:number-columns-repeated="1017"/>
        </table:table-row>
        <table:table-row table:style-name="ro6">
          <table:table-cell table:style-name="ce3" office:value-type="float" office:value="46">
            <text:p>46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CONVENZIONE QUADRO PER LO SVOLGIMENTO IN FORMA ASSOCIATA DI FUNZIONI E SERVIZI COMUNALI TRA I COMUNI APPARTENENETI AL DISTRETTO N.1 DELL'ULSS 4 ALTO VICENTINO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Approvazione di bozza di Convenzione Quadro per la gestione in foma associata di funzioni e servizi comunali, Convenzione di cui è capofila il Comune di Thiene</text:p>
          </table:table-cell>
          <table:table-cell table:style-name="ce47" office:value-type="string">
            <text:p>nessuna</text:p>
          </table:table-cell>
          <table:table-cell table:style-name="ce59" office:value-type="string">
            <text:p>Corrispondenza con il Comune di Thiene</text:p>
          </table:table-cell>
          <table:table-cell table:number-columns-repeated="1017"/>
        </table:table-row>
        <table:table-row table:style-name="ro9">
          <table:table-cell table:style-name="ce3" office:value-type="float" office:value="47">
            <text:p>47</text:p>
          </table:table-cell>
          <table:table-cell table:style-name="ce11" office:value-type="date" office:date-value="2014-09-29">
            <text:p>29/9/2014</text:p>
          </table:table-cell>
          <table:table-cell table:style-name="ce21" office:value-type="string">
            <text:p>COMUNICAZIONE DELLA NOMINA DEL CONSIGLIO DI AMMINISTRAZIONE DELL'ISTITUZIONE CASA DI RIPOSO DI CALTRANO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Comunicazione nomina direttore e componeti Cda</text:p>
          </table:table-cell>
          <table:table-cell table:style-name="ce47" office:value-type="string">
            <text:p>nessuna</text:p>
          </table:table-cell>
          <table:table-cell table:style-name="ce47" office:value-type="string">
            <text:p>Decreti di nomina</text:p>
          </table:table-cell>
          <table:table-cell table:number-columns-repeated="1017"/>
        </table:table-row>
        <table:table-row table:style-name="ro10">
          <table:table-cell table:style-name="ce3" office:value-type="float" office:value="48">
            <text:p>48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APPROVAZIONE VERBALI DELLA SEDUTA DEL 24.11.2014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Approvazione verbali seduta del 24.11.2014</text:p>
          </table:table-cell>
          <table:table-cell table:style-name="ce47" office:value-type="string">
            <text:p>nessuna</text:p>
          </table:table-cell>
          <table:table-cell table:style-name="ce60" office:value-type="string">
            <text:p>Verbali vari</text:p>
          </table:table-cell>
          <table:table-cell table:number-columns-repeated="1017"/>
        </table:table-row>
        <table:table-row table:style-name="ro8">
          <table:table-cell table:style-name="ce3" office:value-type="float" office:value="49">
            <text:p>49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INTERPELLANZA DEL GRUPPO CONSILIARE "LISTA CIVICA - CALTRANO COMUNE AMICO" AVENTE AD OGGETTO "PEDEMONTANA CALCIO. DELIBERAZIONE DI GIUNTA COMUNALE N. 82 DEL 29.09.2014" - PROT. N. 4378 DEL 14.11.2014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Interpellanza in merito ai criteri di assegnazione contributi alla U.S.D. Pedemontana </text:p>
          </table:table-cell>
          <table:table-cell table:style-name="ce47" office:value-type="string">
            <text:p>nessuna</text:p>
          </table:table-cell>
          <table:table-cell table:style-name="ce57" office:value-type="string">
            <text:p>Interpellanza prot. n. 4378/2014</text:p>
          </table:table-cell>
          <table:table-cell table:number-columns-repeated="1017"/>
        </table:table-row>
        <table:table-row table:style-name="ro8">
          <table:table-cell table:style-name="ce3" office:value-type="float" office:value="50">
            <text:p>50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INTERPELLANZA DEL GRUPPO CONSILIARE "LISTA CIVICA - CALTRANO COMUNE AMICO" AVENTE AD OGGETTO "SPESE INVESTIMENTO ISTITUTO COMPRENSIVO DON CARLO FRIGO. DELIBERAZIONE DI GIUNTA COMUNALE N. 84 DEL 6 OTTOBRE 2014" - PROT. N. 4380 DEL 14.11.2014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Interpellanza in merito a spese di investimento Istituto Don Carlo Frigo</text:p>
          </table:table-cell>
          <table:table-cell table:style-name="ce47" office:value-type="string">
            <text:p>nessuna</text:p>
          </table:table-cell>
          <table:table-cell table:style-name="ce57" office:value-type="string">
            <text:p>Interpellanza prot. n. 4380/2014</text:p>
          </table:table-cell>
          <table:table-cell table:number-columns-repeated="1017"/>
        </table:table-row>
        <table:table-row table:style-name="ro5">
          <table:table-cell table:style-name="ce3" office:value-type="float" office:value="51">
            <text:p>51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INTERROGAZIONE DEL GRUPPO CONSILIARE "LISTA CIVICA - CALTRANO COMUNE AMICO" AVENTE AD OGGETTO "BOMBA D'ACQUA. DELIBERAZIONE DI GIUNTA COMUNALE N. 79 DEL 29 SETTEMBRE 2014" - PROT. N. 4379 DEL 14.11.2014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Interpellanza in merito alla bomba d'acqua che si è abbattuta su Caltrano nell'estate 2014</text:p>
          </table:table-cell>
          <table:table-cell table:style-name="ce49" office:value-type="string">
            <text:p>nessuna</text:p>
          </table:table-cell>
          <table:table-cell table:style-name="ce57" office:value-type="string">
            <text:p>Interrogazione prot. n. 4379/2014</text:p>
          </table:table-cell>
          <table:table-cell table:number-columns-repeated="1017"/>
        </table:table-row>
        <table:table-row table:style-name="ro12">
          <table:table-cell table:style-name="ce3" office:value-type="float" office:value="52">
            <text:p>52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RATIFICA DELLA DELIBERA DI G.C. N. 87 DEL 27.20.2014 AVENET AD OGGETTO "VARIAZIONE IN VIA D'URGENZA AL BILANCIO DI PREVISIONE 2014 - N. 2"</text:p>
          </table:table-cell>
          <table:table-cell table:style-name="ce30" office:value-type="string">
            <text:p>FINANZIARIO</text:p>
          </table:table-cell>
          <table:table-cell table:style-name="ce40" office:value-type="string">
            <text:p>Ratifica deliberazione n. 87/2014 per maggiori entrate (contributo patto sociale per lavoro vicentino) e maggiori uscite (adesione progetto patto sociale lavoro vicentino, manifestazioni culturali, servizio postale ed iva a debito) e minori uscite (trasferimento quota ex AATO Bacchiglione e pubblicazioni/abbonamenti)</text:p>
          </table:table-cell>
          <table:table-cell table:style-name="ce49" office:value-type="currency" office:currency="EUR" office:value="963.69">
            <text:p>€ 963,69</text:p>
          </table:table-cell>
          <table:table-cell table:style-name="ce57" office:value-type="string">
            <text:p>Deliberazione G.C. n. 87/2014</text:p>
          </table:table-cell>
          <table:table-cell table:number-columns-repeated="1017"/>
        </table:table-row>
        <table:table-row table:style-name="ro6">
          <table:table-cell table:style-name="ce3" office:value-type="float" office:value="53">
            <text:p>53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VARIAZIONE DI ASSESTAMENTO GENERALE DEL B.P. 2014 (VARIAZIONE N. 3) E VARIAZIONE DEL B. PLURIENNALE 2014-2015-2016</text:p>
          </table:table-cell>
          <table:table-cell table:style-name="ce30" office:value-type="string">
            <text:p>FINANZIARIO</text:p>
          </table:table-cell>
          <table:table-cell table:style-name="ce40" office:value-type="string">
            <text:p>Variazione al bilancio annuale 2014 e pluriennale 2014-2016 (variazione n. 3)</text:p>
          </table:table-cell>
          <table:table-cell table:style-name="ce47" office:value-type="string">
            <text:p>Pareggio tra maggiori entrate e maggiori spese</text:p>
          </table:table-cell>
          <table:table-cell table:style-name="ce57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3" office:value-type="float" office:value="54">
            <text:p>54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NOMINA DEL REVISORE DEL CONTO PER IL PERIODO DICEMBRE 2014-DICEMBRE 2017. APPROVAZIONE DEL DISCIPLINARE D'INCARICO</text:p>
          </table:table-cell>
          <table:table-cell table:style-name="ce30" office:value-type="string">
            <text:p>FINANZIARIO</text:p>
          </table:table-cell>
          <table:table-cell table:style-name="ce40" office:value-type="string">
            <text:p>Nomina del revisore Dott. Natali Marco e approvazione disciplinare d'incarico</text:p>
          </table:table-cell>
          <table:table-cell table:style-name="ce49" office:value-type="string">
            <text:p>Euro 3.654,14 ANNUI</text:p>
          </table:table-cell>
          <table:table-cell table:style-name="ce61" office:value-type="string">
            <text:p>CV e dichiarazioni D.Lgs. 39/2913 del Revisore del conto</text:p>
          </table:table-cell>
          <table:table-cell table:number-columns-repeated="1017"/>
        </table:table-row>
        <table:table-row table:style-name="ro4">
          <table:table-cell table:style-name="ce3" office:value-type="float" office:value="55">
            <text:p>55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CONVENZIONE CON IL CONSORZIO DI POLIZIA LOCALE "NORDEST VICENTINO". PERIODO DAL 01.01.2015 - 31.12.2017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Convenzione della durata biennale con il Consorzio</text:p>
          </table:table-cell>
          <table:table-cell table:style-name="ce49" office:value-type="string">
            <text:p>Euro 15.000 ANNUI</text:p>
          </table:table-cell>
          <table:table-cell table:style-name="ce57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56">
            <text:p>56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PROROGA CONVENZIONE CON LA COMUNITA' MONTANA DALL'ASTICO AL BRENTA PER LA GESTIONE DELLO SPORTELLO UNICO PER LE ATTIVITA' PRODUTTIVE PERIODO 01.01.2015-30.06.2015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Proroga di sei mesi della convenzione con Comunità Montana per SUAP, in attesa di definizione funzioni associate</text:p>
          </table:table-cell>
          <table:table-cell table:style-name="ce49" office:value-type="string">
            <text:p>nessuna</text:p>
          </table:table-cell>
          <table:table-cell table:style-name="ce57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4" office:value-type="float" office:value="57">
            <text:p>57</text:p>
          </table:table-cell>
          <table:table-cell table:style-name="ce12" office:value-type="date" office:date-value="2014-11-24">
            <text:p>24/11/2014</text:p>
          </table:table-cell>
          <table:table-cell table:style-name="ce22" office:value-type="string">
            <text:p>PROTOCOLLO D'INTESA PER L'ORGANIZZAZIONE E LA GESTIONE DEGLI INTERVENTI E DEI SERVIZI A FAVORE DELLA POPOLAZIONE ANZIANA NEI COMUNI DI CALTRANO, SANTORSO, VALLI DEL PASUBIO E VALDASTICO</text:p>
          </table:table-cell>
          <table:table-cell table:style-name="ce32" office:value-type="string">
            <text:p>AA.GG.</text:p>
          </table:table-cell>
          <table:table-cell table:style-name="ce41" office:value-type="string">
            <text:p>Approvazione bozza di Protocollo d'intesa</text:p>
          </table:table-cell>
          <table:table-cell table:style-name="ce50" office:value-type="string">
            <text:p>nessuna</text:p>
          </table:table-cell>
          <table:table-cell table:style-name="ce58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2" office:value-type="float" office:value="58">
            <text:p>58</text:p>
          </table:table-cell>
          <table:table-cell table:style-name="ce11" office:value-type="date" office:date-value="2014-11-24">
            <text:p>24/11/2014</text:p>
          </table:table-cell>
          <table:table-cell table:style-name="ce21" office:value-type="string">
            <text:p>NOMINA RAPPRESENTANTI DEL COMUNE DI CALTRANO NEL CONSIGLIO DELL'UNIONE MONTANA "AMBITO TERRITORIALE DALL'ASTICO AL BRENTA 2"</text:p>
          </table:table-cell>
          <table:table-cell table:style-name="ce30" office:value-type="string">
            <text:p>AA.GG.</text:p>
          </table:table-cell>
          <table:table-cell table:style-name="ce40" office:value-type="string">
            <text:p>Nomina dei propri rappresentanti del Consiglio dell'Unione Montana: Zordan Massimo (per la maggioranza) e Pellizzari Giancarlo (per la minoranza)</text:p>
          </table:table-cell>
          <table:table-cell table:style-name="ce49" office:value-type="string">
            <text:p>nessuna</text:p>
          </table:table-cell>
          <table:table-cell table:style-name="ce57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5"/>
          <table:table-cell table:style-name="ce13"/>
          <table:table-cell table:style-name="ce23"/>
          <table:table-cell table:style-name="ce33"/>
          <table:table-cell table:style-name="ce42"/>
          <table:table-cell table:style-name="ce51"/>
          <table:table-cell table:style-name="ce62"/>
          <table:table-cell table:number-columns-repeated="1017"/>
        </table:table-row>
        <table:table-row table:style-name="ro6">
          <table:table-cell table:style-name="ce5"/>
          <table:table-cell table:style-name="ce13"/>
          <table:table-cell table:style-name="ce23"/>
          <table:table-cell table:style-name="ce33"/>
          <table:table-cell table:style-name="ce42"/>
          <table:table-cell table:style-name="ce52"/>
          <table:table-cell table:style-name="ce62"/>
          <table:table-cell table:style-name="ce9" table:number-columns-repeated="1017"/>
        </table:table-row>
        <table:table-row table:style-name="ro6" table:number-rows-repeated="4">
          <table:table-cell table:style-name="ce5"/>
          <table:table-cell table:style-name="ce13"/>
          <table:table-cell table:style-name="ce23"/>
          <table:table-cell table:style-name="ce33"/>
          <table:table-cell table:style-name="ce42"/>
          <table:table-cell table:style-name="ce52"/>
          <table:table-cell table:style-name="ce62"/>
          <table:table-cell table:number-columns-repeated="1017"/>
        </table:table-row>
        <table:table-row table:style-name="ro6">
          <table:table-cell table:style-name="ce5"/>
          <table:table-cell table:style-name="ce14"/>
          <table:table-cell table:style-name="ce24"/>
          <table:table-cell table:style-name="ce34"/>
          <table:table-cell table:style-name="ce42"/>
          <table:table-cell table:style-name="ce52"/>
          <table:table-cell table:style-name="ce62"/>
          <table:table-cell table:number-columns-repeated="1017"/>
        </table:table-row>
        <table:table-row table:style-name="ro6">
          <table:table-cell table:style-name="ce6"/>
          <table:table-cell table:style-name="ce15"/>
          <table:table-cell table:style-name="ce25"/>
          <table:table-cell table:style-name="ce33"/>
          <table:table-cell table:style-name="ce42"/>
          <table:table-cell table:style-name="ce52"/>
          <table:table-cell table:style-name="ce62"/>
          <table:table-cell table:style-name="ce46" table:number-columns-repeated="1017"/>
        </table:table-row>
        <table:table-row table:style-name="ro6">
          <table:table-cell table:style-name="ce7"/>
          <table:table-cell table:style-name="ce13"/>
          <table:table-cell table:style-name="ce23"/>
          <table:table-cell table:style-name="ce33"/>
          <table:table-cell table:style-name="ce42"/>
          <table:table-cell table:style-name="ce52"/>
          <table:table-cell table:style-name="ce62"/>
          <table:table-cell table:number-columns-repeated="1017"/>
        </table:table-row>
        <table:table-row table:style-name="ro6" table:number-rows-repeated="2">
          <table:table-cell table:style-name="ce5"/>
          <table:table-cell table:style-name="ce13"/>
          <table:table-cell table:style-name="ce23"/>
          <table:table-cell table:style-name="ce33"/>
          <table:table-cell table:style-name="ce42"/>
          <table:table-cell table:style-name="ce52"/>
          <table:table-cell table:style-name="ce62"/>
          <table:table-cell table:number-columns-repeated="1017"/>
        </table:table-row>
        <table:table-row table:style-name="ro6">
          <table:table-cell table:style-name="ce5"/>
          <table:table-cell table:style-name="ce13"/>
          <table:table-cell table:style-name="ce25"/>
          <table:table-cell table:style-name="ce33"/>
          <table:table-cell table:style-name="ce42"/>
          <table:table-cell table:style-name="ce52"/>
          <table:table-cell table:style-name="ce62"/>
          <table:table-cell table:number-columns-repeated="1017"/>
        </table:table-row>
        <table:table-row table:style-name="ro6" table:number-rows-repeated="8">
          <table:table-cell table:style-name="ce5"/>
          <table:table-cell table:style-name="ce13"/>
          <table:table-cell table:style-name="ce23"/>
          <table:table-cell table:style-name="ce33"/>
          <table:table-cell table:style-name="ce42"/>
          <table:table-cell table:style-name="ce52"/>
          <table:table-cell table:style-name="ce62"/>
          <table:table-cell table:number-columns-repeated="1017"/>
        </table:table-row>
        <table:table-row table:style-name="ro6" table:number-rows-repeated="9">
          <table:table-cell table:style-name="ce5"/>
          <table:table-cell table:style-name="ce13"/>
          <table:table-cell table:style-name="ce23"/>
          <table:table-cell table:style-name="ce33"/>
          <table:table-cell table:style-name="ce42"/>
          <table:table-cell table:style-name="ce52"/>
          <table:table-cell table:style-name="ce28"/>
          <table:table-cell table:number-columns-repeated="1017"/>
        </table:table-row>
        <table:table-row table:style-name="ro6" table:number-rows-repeated="14">
          <table:table-cell table:style-name="ce5"/>
          <table:table-cell table:style-name="ce13"/>
          <table:table-cell table:style-name="ce23"/>
          <table:table-cell table:style-name="ce33"/>
          <table:table-cell table:style-name="ce43"/>
          <table:table-cell table:style-name="ce52"/>
          <table:table-cell table:style-name="ce28"/>
          <table:table-cell table:number-columns-repeated="1017"/>
        </table:table-row>
        <table:table-row table:style-name="ro6" table:number-rows-repeated="2">
          <table:table-cell table:style-name="ce5"/>
          <table:table-cell table:style-name="ce16"/>
          <table:table-cell table:style-name="ce23"/>
          <table:table-cell table:style-name="ce35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 table:number-rows-repeated="2">
          <table:table-cell table:style-name="ce5"/>
          <table:table-cell table:style-name="ce16"/>
          <table:table-cell table:style-name="ce26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>
          <table:table-cell table:style-name="ce5"/>
          <table:table-cell table:style-name="ce16"/>
          <table:table-cell table:style-name="ce27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>
          <table:table-cell table:style-name="ce5"/>
          <table:table-cell table:style-name="ce16"/>
          <table:table-cell table:style-name="ce26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 table:number-rows-repeated="2">
          <table:table-cell table:style-name="ce5"/>
          <table:table-cell table:style-name="ce16"/>
          <table:table-cell table:style-name="ce27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 table:number-rows-repeated="2">
          <table:table-cell table:style-name="ce5"/>
          <table:table-cell table:style-name="ce16"/>
          <table:table-cell table:style-name="ce26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>
          <table:table-cell table:style-name="ce5"/>
          <table:table-cell table:style-name="ce17"/>
          <table:table-cell table:style-name="ce26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>
          <table:table-cell table:style-name="ce5"/>
          <table:table-cell table:style-name="ce16"/>
          <table:table-cell table:style-name="ce26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 table:number-rows-repeated="4">
          <table:table-cell table:style-name="ce5"/>
          <table:table-cell table:style-name="ce17"/>
          <table:table-cell table:style-name="ce27"/>
          <table:table-cell table:style-name="ce36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 table:number-rows-repeated="3">
          <table:table-cell table:style-name="ce5"/>
          <table:table-cell table:style-name="ce17"/>
          <table:table-cell table:style-name="ce27"/>
          <table:table-cell table:style-name="ce37"/>
          <table:table-cell table:style-name="ce44"/>
          <table:table-cell table:style-name="ce53"/>
          <table:table-cell table:style-name="ce28"/>
          <table:table-cell table:number-columns-repeated="1017"/>
        </table:table-row>
        <table:table-row table:style-name="ro6">
          <table:table-cell table:style-name="ce5"/>
          <table:table-cell table:style-name="ce18"/>
          <table:table-cell table:style-name="ce28" table:number-columns-repeated="2"/>
          <table:table-cell table:style-name="ce45" table:number-columns-repeated="2"/>
          <table:table-cell table:style-name="ce28"/>
          <table:table-cell table:number-columns-repeated="1017"/>
        </table:table-row>
        <table:table-row table:style-name="ro6" table:number-rows-repeated="17">
          <table:table-cell table:style-name="ce8"/>
          <table:table-cell table:style-name="ce18"/>
          <table:table-cell table:style-name="ce28" table:number-columns-repeated="2"/>
          <table:table-cell table:style-name="ce45" table:number-columns-repeated="2"/>
          <table:table-cell table:style-name="ce28"/>
          <table:table-cell table:number-columns-repeated="1017"/>
        </table:table-row>
        <table:table-row table:style-name="ro6" table:number-rows-repeated="104845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1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1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85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85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5">
      <number:day/>
      <number:text>/</number:text>
      <number:month/>
      <number:text>/</number:text>
      <number:year number:style="long"/>
    </number:date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Colore_20_1" style:display-name="Excel_BuiltIn_20% - Colore 1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ffff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ffff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c0c0c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cc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ffffff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0.105cm double #333333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6666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5f_BuiltIn_5f_Output" style:display-name="Excel_BuiltIn_Output" style:family="table-cell" style:parent-style-name="Default">
      <style:table-cell-properties fo:background-color="#ffffff" style:diagonal-bl-tr="none" style:diagonal-tl-br="none" fo:border="0.035cm solid #333333" style:rotation-align="none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0.141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0.088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0.105cm double #33cccc" style:border-line-width-bottom="0.035cm 0.035cm 0.035cm" style:diagonal-bl-tr="none" style:diagonal-tl-br="none" fo:border-left="none" fo:border-right="none" style:rotation-align="none" fo:border-top="0.035cm solid #33cccc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3-19">19/03/2015</text:date>, <text:time>13.02.13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Comune di Caltrano Comune di Caltrano</dc:creator>
    <dc:date>2015-03-19T13:02:13.84</dc:date>
    <meta:generator>OpenOffice.org/3.3$Win32 OpenOffice.org_project/330m20$Build-9567</meta:generator>
    <meta:editing-duration>PT3M56S</meta:editing-duration>
    <meta:editing-cycles>6</meta:editing-cycles>
    <meta:document-statistic meta:table-count="3" meta:cell-count="276" meta:object-count="0"/>
  </office:meta>
</office:document-meta>
</file>